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1998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span_font.superscript_ifm" style:family="text" style:name="ifm_span_font.superscript_ifm">
      <style:text-properties style:text-position="super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980</text:p>
          </table:table-cell>
        </table:table-row>
        <table:table-row table:style-name="staatscourant.koprow1">
          <table:covered-table-cell/>
          <table:covered-table-cell/>
          <table:table-cell office:value-type="string" table:style-name="staatscourant.publicatiedatumcel">
            <text:p>17 jul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3-19980-001.png" xlink:show="embed" xlink:type="simple"/></draw:frame>Vaststelling wijzigingsplan ‘Deutersestraat 28–30’, Vught</text:h>
      <text:p text:style-name="ifm_p_mt.11.1mm_ifm">Het college van burgemeester en wethouders van Vught heeft op 25 juni 2013 het wijzigingsplan 'Deutersestraat 28-30' ongewijzigd vastgesteld.</text:p>
      <text:h text:style-name="ifm_p_font.bold_mt.5.08mm_page.keep-with-next_ifm" text:outline-level="4">Wat maakt dit wijzigingsplan mogelijk?</text:h>
      <text:p text:style-name="ifm_p_mt.4.23mm_ifm">Dit wijzigingsplan heeft betrekking op het kadastrale perceel Vught sectie H nummer 1859</text:p>
      <text:p text:style-name="ifm_p_mt.3.7mm_ifm">plaatselijk bekend als Deutersestraat 28-30. De ontwikkeling ziet op het vergroten van de inhoud van een woning van 600 m<text:span text:style-name="ifm_span_font.superscript_ifm">3</text:span> naar 750 m<text:span text:style-name="ifm_span_font.superscript_ifm">3</text:span>. In het bestemmingsplan 'Buitengebied 2011' is een wijzigingsbevoegdheid opgenomen om binnen de bestemming 'Wonen – 2' de inhoud te wijzigen van 600 m<text:span text:style-name="ifm_span_font.superscript_ifm">3</text:span> naar 750 m<text:span text:style-name="ifm_span_font.superscript_ifm">3</text:span>. Bij het wijzigingsplan is een landschappelijke inpassing opgesteld, welke als separate bijlage bij het wijzigingsplan is gevoegd.</text:p>
      <text:h text:style-name="ifm_p_font.bold_mt.5.08mm_page.keep-with-next_ifm" text:outline-level="4">Hoe kunt u het wijzigingsplan inzien?</text:h>
      <text:p text:style-name="ifm_p_mt.4.23mm_ifm">Het wijzigingsplan ligt ter inzage van donderdag 18 juli tot en met woensdag 28 augustus 2013. U kunt in deze periode de stukken op werkdagen van 9:00 tot 12:30 uur inzien bij de ontvangst- en informatiebalie van het gemeentekantoor, Secretaris van Rooijstraat 1 te Vught. Het plan is ook te zien via www.vught.nl of via www.ruimtelijkeplannen.nl.</text:p>
      <text:h text:style-name="ifm_p_font.bold_mt.5.08mm_page.keep-with-next_ifm" text:outline-level="4">Hoe kunt u reageren op het plan?</text:h>
      <text:p text:style-name="ifm_p_mt.4.23mm_ifm">Tegen het besluit van het college van burgemeester en wethouders kan een belanghebbende tot en met 28 augustus 2013 beroep instellen.</text:p>
      <text:p text:style-name="ifm_p_mt.3.7mm_ifm">Een beroepschrift dient u in bij de Afdeling bestuursrechtspraak van de Raad van State, postbus 20 019, 2500 EA 's-Gravenhage. In het beroepschrift staan in ieder geval:</text:p>
      <text:p text:style-name="ifm_p_ifm">uw naam en adres; de dagtekening; een omschrijving van het besluit waartegen het beroep is gericht;</text:p>
      <text:p text:style-name="ifm_p_ifm">de redenen van het beroep en uw handtekening.</text:p>
      <text:h text:style-name="ifm_p_font.bold_mt.5.08mm_page.keep-with-next_ifm" text:outline-level="4">Inwerkingtreding</text:h>
      <text:p text:style-name="ifm_p_mt.4.23mm_ifm">Het besluit tot vaststelling van het wijzigingsplan treedt in werking op 29 augustus 2013. Indien binnen de beroepstermijn een verzoek om voorlopige voorziening is ingediend, treedt het besluit tot vaststelling niet in werking voordat op dat verzoek is beslist.</text:p>
      <text:h text:style-name="ifm_p_font.bold_mt.5.08mm_page.keep-with-next_ifm" text:outline-level="4">Voorlopige voorziening</text:h>
      <text:p text:style-name="ifm_p_mt.4.23mm_ifm">Als u beroep instelt, blijft het besluit geldig totdat de Raad van State over uw beroep heeft beslist. Misschien kunt of wilt u die beslissing over uw beroep niet afwachten. Dan kunt u de voorzitter van de Afdeling bestuursrechtspraak van de Raad van State vragen om een voorlopige voorziening of schorsing. U moet dan wel een beroepschrift hebben ingedien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19980</text:span><text:tab/>17 jul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19980</text:span><text:tab/>17 jul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stelling wijzigingsplan ‘Deutersestraat 28–30’, Vught</dc:title>
    <meta:user-defined meta:name="OVERHEID.Gemeente/DC.creator">Vught</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1998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9980</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stelling wijzigingsplan ‘Deutersestraat 28–30’, Vught</meta:user-defined>
    <meta:user-defined meta:name="DCTERMS.alternative">Vaststelling wijzigingsplan ‘Deutersestraat 28–30’, Vught</meta:user-defined>
    <meta:user-defined meta:name="DCTERMS.W3CDTF/DCTERMS.available">2013-07-17</meta:user-defined>
    <meta:user-defined meta:name="OVERHEIDop.Ruimtelijkplan/OVERHEIDop.bekendmakingBetreffendePlan"/>
  </office:meta>
</office:document-meta>
</file>