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3" office:value-type="string" text:name="OVERHEIDop.jaargang"/>
        <text:user-field-decl office:string-value="19197" office:value-type="string" text:name="OVERHEIDop.publicationIssue"/>
        <text:user-field-decl office:value-type="date" text:name="DCTERMS.W3CDTF/DCTERMS.available" office:date-value="2013-07-05"/>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VERKEERSBESLUIT<draw:frame draw:style-name="illustratie-standalone" text:anchor-type="paragraph" svg:width="4.0cm" svg:height="1.4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text:span text:style-name="nadruk-vet">Nr.: </text:span><text:span text:style-name="nadruk-vet">13.3001994</text:span></text:p>
            <text:p text:style-name="al">Onderwerp: Blauwe zone instellen voor de 6 openbare parkeerplaatsen aan de Bielzen in Heerenveen</text:p>
            <text:p text:style-name="al"><text:span text:style-name="nadruk-vet">Burgemeester en wethouders van Heerenveen;</text:span></text:p>
            <text:p text:style-name="al">overwegende, </text:p>
            <text:p text:style-name="al">dat er diverse appartementencomplexen staan aan Stationsstraat, Bielzen, en Trambaan in Heerenveen;</text:p>
            <text:p text:style-name="al">dat deze complexen parkeergelegenheid hebben op eigen terrein;</text:p>
            <text:p text:style-name="al">dat er aan de Bielzen een groot aantal garageboxen is gesitueerd;</text:p>
            <text:p text:style-name="al">dat er aan de Bielzen een 6-tal parkeerplaatsen aan de openbare weg liggen;</text:p>
            <text:p text:style-name="al">dat op deze plaatsen volgens bewoners wordt lang geparkeerd door o.a. treinreizigers en werknemers van kantoren uit de buurt;</text:p>
            <text:p text:style-name="al">dat bewoners van o.a. het Heerenhuis en wooncomplex de Bielzen met enige regelmaat hebben aangegeven over te weinig parkeerruimte te beschikken voor korte bezoeken aan hun complexen, voor bijvoorbeeld de Thuiszorg, familie etc.</text:p>
            <text:p text:style-name="al">dat bedoelde weg is gelegen binnen de gemeente Heerenveen en bij de gemeente Heerenveen in beheer is;</text:p>
            <text:p text:style-name="al">dat overleg met de politie heeft plaatsgevonden;</text:p>
            <text:p text:style-name="al">gelet op het raadsbesluit van 7 september 2009, waarbij aan hun college machtiging is verleend tot het nemen van besluiten als bedoeld in artikel 18, eerste lid onder d, van de Wegenverkeerswet;</text:p>
            <text:p text:style-name="al"><text:span text:style-name="nadruk-vet">B E S L U I T E N :</text:span></text:p>
            <text:p text:style-name="al"><text:span text:style-name="nadruk-vet">Door het aanbrengen van het bord E10 volgens RVV 1990 </text:span><text:span text:style-name="nadruk-vet">icm</text:span><text:span text:style-name="nadruk-vet"> een blauwe lijn op de weg een parkeerduur beperking door middel van het gebruik van een parkeerschijf </text:span><text:span text:style-name="nadruk-vet">inj</text:span><text:span text:style-name="nadruk-vet"> te stellen op de 6 parkeerplaatsen aan de Bielzen.</text:span></text:p>
            <text:p text:style-name="al"><text:span text:style-name="nadruk-vet">De maximale parkeerduur wordt 1 uur.</text:span></text:p>
            <text:p text:style-name="al">Heerenveen, 25 juni 2013</text:p>
            <text:p text:style-name="al">burgemeester en wethouders van Heerenveen.</text:p>
            <text:p text:style-name="al">Namens dit college,</text:p>
            <text:p text:style-name="al">	, Afdelingshoofd IBOR,</text:p>
            <text:p text:style-name="al">	  R.H. Smit</text:p>
            <text:p text:style-name="al"><text:span text:style-name="nadruk-vet">Mogelijkheden bezwaar</text:span></text:p>
            <text:p text:style-name="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al">Het bezwaarschrift moet ondertekend zijn en ten minste bevatten:</text:p>
            <text:list text:style-name="lijst">
              <text:list-item>
                <text:number>-</text:number>
                <text:p text:style-name="al-first">uw naam en adres</text:p>
              </text:list-item>
              <text:list-item>
                <text:number>-</text:number>
                <text:p text:style-name="al-first">datum van het bezwaarschrift</text:p>
              </text:list-item>
              <text:list-item>
                <text:number>-</text:number>
                <text:p text:style-name="al-first">een omschrijving van het besluit waartegen u bezwaar heeft (indien mogelijk een kopie bijvoegen)</text:p>
              </text:list-item>
              <text:list-item>
                <text:number>-</text:number>
                <text:p text:style-name="al-first">de redenen van uw bezwaar.</text:p>
              </text:list-item>
            </text:list>
            <text:p text:style-name="al">Graag ook een telefoonnummer vermelden waaronder u bereikbaar bent.</text:p>
            <text:p text:style-name="al">Indien u over de bezwarenprocedure zelf meer informatie wilt, kunt u hierover een folder aanvragen of ophalen op het gemeentehuis.</text:p>
            <text:p text:style-name="al">Het is ook mogelijk om met gebruikmaking van uw DigiD langs digitale weg een bezwaarschrift in te dienen. Dit kunt u doen via de gemeentelijke website www.heerenveen.nl.</text:p>
            <text:p text:style-name="al"><text:span text:style-name="nadruk-vet">Verzoek om een voorlopige voorziening </text:span></text:p>
            <text:p text:style-name="al">Ingeval van onverwijlde spoed kunt u, naast het indienen van uw bezwaarschrift, aan de Voorzieningenrechter van de Rechtbank te Leeuwarden vragen om een zogenaamde “voorlopige voorziening” te treffen. Een dergelijk verzoek dient vergezeld te gaan van een kopie van het bezwaarschrift. Het adres is als volgt: </text:p>
            <text:p text:style-name="al">Voorzieningenrechter Rechtbank Noord-Nederland, locatie Leeuwarden</text:p>
            <text:p text:style-name="al">Sector Bestuursrecht </text:p>
            <text:p text:style-name="al">Postbus 1702</text:p>
            <text:p text:style-name="al">8901 CA  Leeuwarden </text:p>
            <text:p text:style-name="al">Telefoon: (058) 234 15 55</text:p>
            <text:p text:style-name="al">Fax: (058) 234 15 30 </text:p>
            <text:p text:style-name="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al">Voor de behandeling van een verzoek om voorlopige voorziening is een griffierecht verschuldigd. De griffier zendt u hiervoor een rekening.</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50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3</meta:user-defined>
    <meta:user-defined meta:name="DCTERMS.W3CDTF/DCTERMS.available">05-07-2013</meta:user-defined>
    <meta:user-defined meta:name="OVERHEIDop.publicationIssue">19197</meta:user-defined>
    <meta:user-defined meta:name="OVERHEIDop.StcrtID/DC.identifier">stcrt-2013-19197</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Bestuur | Gemeenten</meta:user-defined>
    <meta:user-defined meta:name="OVERHEID.EPSG28992/DC.spatial">190605 552857</meta:user-defined>
    <meta:user-defined meta:name="OVERHEIDvb.TypeVerkeersbesluit/OVERHEIDvb.typeVerkeersbesluit">plaatsing of verwijdering van verkeerstekens</meta:user-defined>
    <meta:user-defined meta:name="OVERHEIDvb.VereisteVanBesluit/OVERHEIDvb.vereisteVanBesluit">Wegenverkeerswet 1994, art. 15, lid 2</meta:user-defined>
    <meta:user-defined meta:name="xs:date/OVERHEIDop.startdatum">2013-06-2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