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3-18485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span_font.bold_mt.4.23mm_ifm" style:family="text" style:name="ifm_span_font.bold_mt.4.23mm_ifm"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8485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3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3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7mm" svg:width="50mm" text:anchor-type="paragraph" style:rel-height="scale" style:rel-width="scale"><draw:image draw:filter-name="PNG - Portable Network Graphics" xlink:actuate="onLoad" xlink:href="Pictures/stcrt-2013-18485-001.png" xlink:show="embed" xlink:type="simple"/></draw:frame>Wijzigingsplan Mastdreef 19 vastgesteld, Breda</text:h>
      <text:p text:style-name="ifm_p_mt.11.1mm_ifm">Burgemeester en wethouders van Breda maken bekend op 11 juni 2013 het wijzigingsplan ‘Buitengebied, wijzigingsplan  Mastdreef 19’ te hebben vastgesteld.</text:p>
      <text:h text:style-name="ifm_p_font.bold_mt.5.08mm_page.keep-with-next_ifm" text:outline-level="4">Ter inzage</text:h>
      <text:p text:style-name="ifm_p_mt.4.23mm_ifm">Het vastgestelde wijzigingsplan Buitengebied, wijzigingsplan Mastdreef 19 ligt van <text:span text:style-name="ifm_span_font.bold_mt.4.23mm_ifm">4 juli tot en met 14 augustus 2013</text:span> ter inzage. Dit plan alsmede het vaststellingsbesluit is te raadplegen op de website van de Gemeente Breda, www.breda.nl, via ‘Wonen Wijken en Vervoer’ &gt; ‘Ruimtelijke Plannen’ &gt; ’Bestemmingsplannen ter inzage’. Het plan en het besluit zijn tevens te raadplegen bij de Infobalie in het Stadskantoor, Claudius Prinsenlaan 10.</text:p>
      <text:h text:style-name="ifm_p_font.bold_mt.5.08mm_page.keep-with-next_ifm" text:outline-level="4">Beroep</text:h>
      <text:p text:style-name="ifm_p_mt.4.23mm_ifm">Binnen bovengenoemde terinzagetermijn is het voor belanghebbenden mogelijk schriftelijk beroep in te stellen bij de Afdeling bestuursrechtspraak van de Raad van State, Postbus 20019, 2500 EA ’s-Gravenhage. Het indienen van een beroepschrift schorst de werking van het bestreden besluit niet. Tevens kunt u tegen het besluit een verzoek om voorlopige voorziening indienen bij de voorzitter van vernoemde Afdeling bestuursrechtspraak.</text:p>
      <text:p text:style-name="ifm_p_font.italic_mt.3.7mm_ifm">
                  Breda,
                   4 juli 2013
               </text:p>
      <text:p text:style-name="ifm_p_font.italic_mt.3.7mm_ifm">Burgemeester en wethouders van Breda,<text:line-break/>P.A.C.M. van der<text:s/>Velden,<text:line-break/>burgemeester</text:p>
      <text:p text:style-name="ifm_p_font.italic_mt.3.7mm_ifm"><text:line-break/>R.J.P.<text:s/>Meulenbroek,<text:line-break/>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3 nr. 18485</text:span><text:tab/>3 juli 2013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3 nr. 18485</text:span><text:tab/>3 juli 2013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7</meta:generator>
    <dc:title>Wijzigingsplan Mastdreef 19 vastgesteld, Breda</dc:title>
    <meta:user-defined meta:name="OVERHEID.Gemeente/DC.creator">Breda</meta:user-defined>
    <meta:user-defined meta:name="OVERHEIDop.Ruimtelijkeplannen/DC.type">wijzigings- of uitwerkingsplan</meta:user-defined>
    <meta:user-defined meta:name="OVERHEIDop.Staatscourant/DC.type">Ruimtelijke plannen</meta:user-defined>
    <meta:user-defined meta:name="OVERHEIDop.versieInformatie"/>
    <meta:user-defined meta:name="OVERHEID.PostcodeHuisnummer/DC.spatial">4811DJ10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3-18485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18485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3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Ruimte en infrastructuur | Ruimtelijke ordening</meta:user-defined>
    <meta:user-defined meta:name="DC.title">Wijzigingsplan Mastdreef 19 vastgesteld, Breda</meta:user-defined>
    <meta:user-defined meta:name="DCTERMS.alternative">Wijzigingsplan Mastdreef 19 vastgesteld, Breda</meta:user-defined>
    <meta:user-defined meta:name="DCTERMS.W3CDTF/DCTERMS.available">2013-07-03</meta:user-defined>
    <meta:user-defined meta:name="OVERHEIDop.Ruimtelijkplan/OVERHEIDop.bekendmakingBetreffendePlan"/>
  </office:meta>
</office:document-meta>
</file>