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588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885</text:p>
          </table:table-cell>
        </table:table-row>
        <table:table-row table:style-name="staatscourant.koprow1">
          <table:covered-table-cell/>
          <table:covered-table-cell/>
          <table:table-cell office:value-type="string" table:style-name="staatscourant.publicatiedatumcel">
            <text:p>12 jun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5885-001.png" xlink:show="embed" xlink:type="simple"/></draw:frame>Ontwerpbestemmingsplan 'Oranjewoud-dorp' ter inzage, Heerenveen</text:h>
      <text:p text:style-name="ifm_p_mt.11.1mm_ifm">Burgemeester en wethouders van Heerenveen maken bekend dat met ingang van donderdag 13 juni 2013 het ontwerpbestemmingsplan ‘Oranjewoud-dorp’ voor een periode van zes weken ter inzage ligt. Dit bestemmingsplan heeft betrekking op de bebouwde kom van het dorp Oranjewoud (alsmede een gedeelte van de bebouwing ten westen van rijksweg 32). Doel van het bestemmingsplan is om oude bestemmingsplannen te vervangen en een actueel planologisch-juridisch beheerskader te bieden. Het bestemmingsplan voorziet niet in ingrijpende planologische veranderingen. In het bestemmingsplan is het besluit van de gemeenteraad van 11 juni 2012 over het dereguleren van bestemmingsplannen verwerkt.</text:p>
      <text:h text:style-name="ifm_p_font.bold_mt.5.08mm_page.keep-with-next_ifm" text:outline-level="4">Inzage van het bestemmingsplan</text:h>
      <text:p text:style-name="ifm_p_mt.4.23mm_ifm">Het (digitale)ontwerpbestemmingsplan kan gedurende de hiervoor genoemde termijn electronisch worden ingezien op de website www.ruimtelijkeplannen.nl. Op deze website selecteert u het tabblad ‘Bestemmingsplannen’, waarna u de mogelijkheid heeft om de stukken op te roepen via het invullen van de locatie, de naam van het ontwerpbestemmingsplan of het identificatienummer (planID) van het bestemmingsplan: NL.IMRO.0074.BPNoranjewoud-OW01</text:p>
      <text:p text:style-name="ifm_p_mt.3.7mm_ifm">Een papieren versie van het bestemmingsplan kan op de volgende plaatsen worden ingezien:</text:p>
      <text:p text:style-name="ifm_p_indent.-5mm_mleft.5mm_ifm">•<text:tab/>bij de receptie van het gemeentehuis, Crackstraat 2, te Heerenveen;</text:p>
      <text:p text:style-name="ifm_p_indent.-5mm_mleft.5mm_ifm">•<text:tab/>in de Openbare bibliotheek, Burgemeester Kuperusplein 48 te Heerenveen.</text:p>
      <text:p text:style-name="ifm_p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in ieder geval te worden voorzien van naam en adres van de indiener, de datum, de redenen van de zienswijze en een handtekening. Dit kan niet per e-mail.</text:p>
      <text:p text:style-name="ifm_p_indent.-5mm_mleft.5mm_ifm">•<text:tab/>Om een mondelinge zienswijze kenbaar te maken, kan contact worden opgenomen met de heer S. A. Doelman, afdeling Ruimtelijke Ontwikkeling, telefoon (0513) 61 77 67.</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5885</text:span><text:tab/>12 jun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5885</text:span><text:tab/>12 jun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Oranjewoud-dorp' ter inzage,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53, 8442</meta:user-defined>
    <meta:user-defined meta:name="OVERHEIDop.StcrtID/DCTERMS.isReplacedBy"/>
    <meta:user-defined meta:name="OVERHEIDop.StcrtID/DCTERMS.requires"/>
    <meta:user-defined meta:name="OVERHEIDop.pagina"/>
    <meta:user-defined meta:name="OVERHEIDop.StcrtID/DC.identifier">stcrt-2013-1588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885</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Oranjewoud-dorp' ter inzage, Heerenveen</meta:user-defined>
    <meta:user-defined meta:name="DCTERMS.alternative">Ontwerpbestemmingsplan 'Oranjewoud-dorp' ter inzage, Heerenveen</meta:user-defined>
    <meta:user-defined meta:name="DCTERMS.W3CDTF/DCTERMS.available">2013-06-12</meta:user-defined>
    <meta:user-defined meta:name="OVERHEIDop.Ruimtelijkplan/OVERHEIDop.bekendmakingBetreffendePlan">NL.IMRO.0074.BPNoranjewoud-OW01</meta:user-defined>
  </office:meta>
</office:document-meta>
</file>