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3-14909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span_font.superscript_size.14pt_ifm" style:family="text" style:name="ifm_span_font.superscript_size.14pt_ifm">
      <style:text-properties style:text-position="super 70%" fo:font-size="14pt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4909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5 jun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8mm" svg:width="49mm" text:anchor-type="paragraph" style:rel-height="scale" style:rel-width="scale"><draw:image draw:filter-name="PNG - Portable Network Graphics" xlink:actuate="onLoad" xlink:href="Pictures/stcrt-2013-14909-001.png" xlink:show="embed" xlink:type="simple"/></draw:frame>Ontwerp-2<text:span text:style-name="ifm_span_font.superscript_size.14pt_ifm">e</text:span> partiële herziening van het bestemmingsplan Internationaal Bedrijvenpark Friesland (IBF), Heerenveen</text:h>
      <text:p text:style-name="ifm_p_mt.11.1mm_ifm">Burgemeester en wethouders van Heerenveen maken bekend dat met ingang van donderdag 6 juni 2013, gedurende 6 weken, voor iedereen ter inzage liggen:</text:p>
      <text:p text:style-name="ifm_p_indent.-5mm_mleft.5mm_ifm">–<text:tab/>de ontwerp-2<text:span text:style-name="ifm_span_font.superscript_ifm">e</text:span> partiële herziening van het bestemmingsplan Internationaal Bedrijvenpark Friesland (IBF) en</text:p>
      <text:p text:style-name="ifm_p_indent.-5mm_mleft.5mm_ifm">–<text:tab/>de Plan-MER 2<text:span text:style-name="ifm_span_font.superscript_ifm">e</text:span> partiële herziening van het bestemmingsplan Internationaal Bedrijvenpark Friesland (IBF),</text:p>
      <text:p text:style-name="ifm_p_ifm">met bijbehorende stukken.</text:p>
      <text:h text:style-name="ifm_p_font.bold_mt.5.08mm_page.keep-with-next_ifm" text:outline-level="4">Ontwerp-2<text:span text:style-name="ifm_span_font.superscript_ifm">e</text:span> partiële herziening</text:h>
      <text:p text:style-name="ifm_p_mt.4.23mm_ifm">De ontwerp-2<text:span text:style-name="ifm_span_font.superscript_mt.4.23mm_ifm">e</text:span> partiële herziening heeft betrekking op een gebied van circa 14 ha, centraal in het noordelijke deel van het IBF, deels grenzend aan de A7.</text:p>
      <text:p text:style-name="ifm_p_mt.3.7mm_ifm">Het geldende bestemmingsplan Internationaal Bedrijvenpark Friesland (IBF) laat aangewezen bedrijven toe uit de categorieën 1 tot en met 4.2 van de VNG uitgave Bedrijven en milieuzonering (2009). Op grond van de ontwerp-2<text:span text:style-name="ifm_span_font.superscript_ifm">e</text:span> partiële herziening worden tevens zuivelproduktenbedrijven uit categorie 5.1 toegestaan. Daarnaast wordt de toegelaten maatvoering van bouwwerken verruimd.</text:p>
      <text:h text:style-name="ifm_p_font.bold_mt.5.08mm_page.keep-with-next_ifm" text:outline-level="4">Plan-MER</text:h>
      <text:p text:style-name="ifm_p_mt.4.23mm_ifm">Ter voorbereiding van de ontwerp-2<text:span text:style-name="ifm_span_font.superscript_mt.4.23mm_ifm">e</text:span> partiële herziening van het bestemmingsplan Internationaal Bedrijvenpark Friesland (IBF) is een Plan-MER opgesteld. Hierin zijn de milieugevolgen van de toegestane ontwikkelingen op de gronden van de partiële herziening in beeld gebracht. Als onderdeel van het Plan-MER is een Passende beoordeling uitgevoerd, als bedoeld in de Natuurbeschermingswet.</text:p>
      <text:h text:style-name="ifm_p_font.bold_mt.5.08mm_page.keep-with-next_ifm" text:outline-level="4">Inzage</text:h>
      <text:p text:style-name="ifm_p_mt.4.23mm_ifm">De ontwerp-2<text:span text:style-name="ifm_span_font.superscript_mt.4.23mm_ifm">e</text:span> partiële herziening, de Plan-MER en de bijbehorende stukken kunnen worden ingezien op de website www.ruimtelijkeplannen.nl. Op deze website selecteert u het tabblad "Bestemmingsplannen", waarna u de mogelijkheid heeft de ontwerp-2<text:span text:style-name="ifm_span_font.superscript_mt.4.23mm_ifm">e</text:span> partiële herziening en de overige stukken op te roepen via het invullen van de locatie, de naam of het planid-nummer (NL.IMRO.0074.PH2BvterreinIBF-OW01) van de ontwerp-2<text:span text:style-name="ifm_span_font.superscript_mt.4.23mm_ifm">e</text:span> partiële herziening.</text:p>
      <text:p text:style-name="ifm_p_mt.3.7mm_ifm">De ontwerp-2<text:span text:style-name="ifm_span_font.superscript_ifm">e</text:span> partiële herziening, de Plan-MER en de bijbehorende stukken kunnen tevens gedurende de hiervoor genoemde termijn, tijdens openingsuren, worden ingezien bij de receptie van het gemeentehuis, Crackstraat 2 te Heerenveen.</text:p>
      <text:h text:style-name="ifm_p_font.bold_mt.5.08mm_page.keep-with-next_ifm" text:outline-level="4">Stukken</text:h>
      <text:p text:style-name="ifm_p_mt.4.23mm_ifm">De volgende stukken liggen ter inzage:</text:p>
      <text:p text:style-name="ifm_p_indent.-5mm_mleft.5mm_ifm">–<text:tab/>de ontwerp-2<text:span text:style-name="ifm_span_font.superscript_ifm">e</text:span> partiële herziening van het bestemmingsplan Internationaal Bedrijvenpark Friesland (IBF)</text:p>
      <text:p text:style-name="ifm_p_indent.-5mm_mleft.5mm_ifm">–<text:tab/>het Plan-MER 2<text:span text:style-name="ifm_span_font.superscript_ifm">e</text:span> partiële herziening van het bestemmingsplan Internationaal Bedrijvenpark Friesland (IBF)</text:p>
      <text:p text:style-name="ifm_p_indent.-5mm_mleft.5mm_ifm">–<text:tab/>de Passende beoordeling in het kader van de Natuurbeschermingswet 1998, artikel 19j</text:p>
      <text:p text:style-name="ifm_p_indent.-5mm_mleft.5mm_ifm">–<text:tab/>het MER bedrijventerrein IBF</text:p>
      <text:p text:style-name="ifm_p_indent.-5mm_mleft.5mm_ifm">–<text:tab/>het hydrologisch onderzoek IBF</text:p>
      <text:p text:style-name="ifm_p_indent.-5mm_mleft.5mm_ifm">–<text:tab/>het rapport luchtkwaliteit IBF</text:p>
      <text:p text:style-name="ifm_p_indent.-5mm_mleft.5mm_ifm">–<text:tab/>het bestemmingsplan Internationaal Bedrijvenpark Friesland (IBF)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de ontwerp-2<text:span text:style-name="ifm_span_font.superscript_mt.4.23mm_ifm">e</text:span> partiële herziening van het bestemmingsplan Internationaal Bedrijvenpark Friesland (IBF). Zienswijzen kunnen tevens betrekking hebben op het Plan-MER 2<text:span text:style-name="ifm_span_font.superscript_mt.4.23mm_ifm">e</text:span> partiële herziening van het bestemmingsplan Internationaal Bedrijvenpark Friesland (IBF)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8440 GA HEERENVEEN.</text:p>
      <text:p text:style-name="ifm_p_ifm">Een zienswijze dient de volgende informatie te bevatten: naam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14909</text:span><text:tab/>5 juni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14909</text:span><text:tab/>5 juni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Ontwerp-2e partiële herziening van het bestemmingsplan Internationaal Bedrijvenpark Friesland (IBF), Heerenveen</dc:title>
    <meta:user-defined meta:name="OVERHEID.Gemeente/DC.creator">Heerenve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/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14909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4909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3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Ontwerp-2e partiële herziening van het bestemmingsplan Internationaal Bedrijvenpark Friesland (IBF), Heerenveen</meta:user-defined>
    <meta:user-defined meta:name="DCTERMS.alternative">Ontwerp-2e partiële herziening van het bestemmingsplan Internationaal Bedrijvenpark Friesland (IBF), Heerenveen</meta:user-defined>
    <meta:user-defined meta:name="DCTERMS.W3CDTF/DCTERMS.available">2013-06-05</meta:user-defined>
    <meta:user-defined meta:name="OVERHEIDop.Ruimtelijkplan/OVERHEIDop.bekendmakingBetreffendePlan">NL.IMRO.0074.PH2BvterreinIBF-OW01</meta:user-defined>
  </office:meta>
</office:document-meta>
</file>