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3-136-001.png" manifest:media-type="image/png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4pt_page.keep-with-next_parent.kop-vet-logo_ifm" style:family="paragraph" style:name="ifm_p_font.bold_size.14pt_page.keep-with-next_parent.kop-vet-logo_ifm" style:parent-style-name="kop-vet-logo">
      <style:paragraph-properties fo:keep-with-next="always"/>
      <style:text-properties fo:font-weight="bold" fo:font-size="14pt"/>
    </style:style>
    <style:style style:class="text" style:display-name="ifm_p_mt.11.1mm_ifm" style:family="paragraph" style:name="ifm_p_mt.11.1mm_ifm" style:parent-style-name="Basis">
      <style:paragraph-properties fo:margin-top="11.1mm"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bold-italic_mt.5.08mm_page.keep-with-next_ifm" style:family="paragraph" style:name="ifm_p_font.bold-italic_mt.5.08mm_page.keep-with-next_ifm" style:parent-style-name="Basis">
      <style:paragraph-properties fo:margin-top="5.08mm" fo:keep-with-next="always"/>
      <style:text-properties fo:font-weight="bold" fo:font-style="italic"/>
    </style:style>
    <style:style style:class="text" style:display-name="ifm_span_font.superscript_size.14pt_ifm" style:family="text" style:name="ifm_span_font.superscript_size.14pt_ifm">
      <style:text-properties style:text-position="super 70%" fo:font-size="14pt"/>
    </style:style>
    <style:style style:class="text" style:display-name="ifm_span_font.superscript_ifm" style:family="text" style:name="ifm_span_font.superscript_ifm">
      <style:text-properties style:text-position="super 70%"/>
    </style:style>
    <style:style style:class="text" style:display-name="ifm_span_font.superscript_mt.4.23mm_ifm" style:family="text" style:name="ifm_span_font.superscript_mt.4.23mm_ifm">
      <style:text-properties style:text-position="super 70%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36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 januar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3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4pt_page.keep-with-next_parent.kop-vet-logo_ifm" text:outline-level="1"><draw:frame draw:name="Afbeelding1" draw:style-name="frame.picture.gemeente.logo" draw:z-index="1" svg:height="18mm" svg:width="49mm" text:anchor-type="paragraph" style:rel-height="scale" style:rel-width="scale"><draw:image draw:filter-name="PNG - Portable Network Graphics" xlink:actuate="onLoad" xlink:href="Pictures/stcrt-2013-136-001.png" xlink:show="embed" xlink:type="simple"/></draw:frame>Ontwerp-1<text:span text:style-name="ifm_span_font.superscript_size.14pt_ifm">e</text:span> partiële herziening van het bestemmingsplan Internationaal Bedrijvenpark Friesland (IBF) en Plan-MER 1<text:span text:style-name="ifm_span_font.superscript_size.14pt_ifm">e</text:span> partiële herziening van het bestemmingsplan Internationaal Bedrijvenpark Friesland (IBF), Heerenveen</text:h>
      <text:p text:style-name="ifm_p_mt.11.1mm_ifm">Burgemeester en wethouders van Heerenveen maken bekend dat met ingang van donderdag 3 januari 2012, gedurende 6 weken, voor iedereen ter inzage liggen:</text:p>
      <text:p text:style-name="ifm_p_indent.-5mm_mleft.5mm_ifm">–<text:tab/>de ontwerp-1<text:span text:style-name="ifm_span_font.superscript_ifm">e</text:span> partiële herziening van het bestemmingsplan Internationaal Bedrijvenpark Friesland (IBF) en</text:p>
      <text:p text:style-name="ifm_p_indent.-5mm_mleft.5mm_ifm">–<text:tab/>de Plan-MER 1<text:span text:style-name="ifm_span_font.superscript_ifm">e</text:span> partiële herziening van het bestemmingsplan Internationaal Bedrijvenpark Friesland (IBF),</text:p>
      <text:p text:style-name="ifm_p_ifm">met bijbehorende stukken.</text:p>
      <text:h text:style-name="ifm_p_font.bold_mt.5.08mm_page.keep-with-next_ifm" text:outline-level="4">Ontwerp-1<text:span text:style-name="ifm_span_font.superscript_ifm">e</text:span> partiële herziening</text:h>
      <text:p text:style-name="ifm_p_mt.4.23mm_ifm">De ontwerp-1<text:span text:style-name="ifm_span_font.superscript_mt.4.23mm_ifm">e</text:span> partiële herziening heeft betrekking op gronden in de noordoosthoek van het Internationaal Bedrijvenpark Friesland, dat is gesitueerd ten noordoosten van Heerenveen.</text:p>
      <text:p text:style-name="ifm_p_mt.3.7mm_ifm">Het geldende bestemmingsplan Internationaal Bedrijvenpark Friesland (IBF) laat aangewezen bedrijven toe uit de categorieën 1 tot en met 4.2 van de VNG uitgave Bedrijven en milieuzonering (2009). Op grond van de ontwerp-1<text:span text:style-name="ifm_span_font.superscript_ifm">e</text:span> partiële herziening worden tevens zuivelproduktenbedrijven uit categorie 5.1 toegestaan. Daarnaast wordt de toegelaten maatvoering van bouwwerken verruimd.</text:p>
      <text:h text:style-name="ifm_p_font.bold_mt.5.08mm_page.keep-with-next_ifm" text:outline-level="4">Plan-MER</text:h>
      <text:p text:style-name="ifm_p_mt.4.23mm_ifm">Ter voorbereiding van de ontwerp-1<text:span text:style-name="ifm_span_font.superscript_mt.4.23mm_ifm">e</text:span> partiële herziening van het bestemmingsplan Internationaal Bedrijvenpark Friesland (IBF) is een Plan-MER opgesteld. Hierin zijn de milieugevolgen van de ontwikkelingen die de partiële herziening toestaat in beeld gebracht. Als onderdeel van het Plan-MER is een Passende beoordeling uitgevoerd, als bedoeld in de Natuurbeschermingswet.</text:p>
      <text:h text:style-name="ifm_p_font.bold_mt.5.08mm_page.keep-with-next_ifm" text:outline-level="4">Inzage</text:h>
      <text:p text:style-name="ifm_p_mt.4.23mm_ifm">De ontwerp-1<text:span text:style-name="ifm_span_font.superscript_mt.4.23mm_ifm">e</text:span> partiële herziening, de Plan-MER en de bijbehorende stukken kunnen worden ingezien op de website http://www.ruimtelijkeplannen.nl/. Op deze website selecteert u het tabblad "Bestemmingsplannen", waarna u de mogelijkheid heeft de ontwerp-1<text:span text:style-name="ifm_span_font.superscript_mt.4.23mm_ifm">e</text:span> partiële herziening en de overige stukken op te roepen via het invullen van de locatie, de naam of het planid-nummer (NL.IMRO.0074.PH1BvterreinIBF-OW) van de ontwerp-1<text:span text:style-name="ifm_span_font.superscript_mt.4.23mm_ifm">e</text:span> partiële herziening.</text:p>
      <text:p text:style-name="ifm_p_mt.3.7mm_ifm">De ontwerp-1<text:span text:style-name="ifm_span_font.superscript_ifm">e</text:span> partiële herziening, de Plan-MER en de bijbehorende stukken kunnen tevens gedurende de hiervoor genoemde termijn, tijdens openingsuren, worden ingezien bij de receptie van het gemeentehuis, Crackstraat 2 te Heerenveen</text:p>
      <text:h text:style-name="ifm_p_font.bold_mt.5.08mm_page.keep-with-next_ifm" text:outline-level="4">Stukken</text:h>
      <text:p text:style-name="ifm_p_mt.4.23mm_ifm">De volgende stukken liggen ter inzage:</text:p>
      <text:p text:style-name="ifm_p_indent.-5mm_mleft.5mm_ifm">–<text:tab/>de ontwerp-1<text:span text:style-name="ifm_span_font.superscript_ifm">e</text:span> partiële herziening van het bestemmingsplan Internationaal Bedrijvenpark Friesland (IBF)</text:p>
      <text:p text:style-name="ifm_p_indent.-5mm_mleft.5mm_ifm">–<text:tab/>het Plan-MER 1<text:span text:style-name="ifm_span_font.superscript_ifm">e</text:span> partiële herziening van het bestemmingsplan Internationaal Bedrijvenpark Friesland (IBF)</text:p>
      <text:p text:style-name="ifm_p_indent.-5mm_mleft.5mm_ifm">–<text:tab/>de Passende beoordeling in het kader van de Natuurbeschermingswet 1998, artikel 19j</text:p>
      <text:p text:style-name="ifm_p_indent.-5mm_mleft.5mm_ifm">–<text:tab/>het MER bedrijventerrein IBF</text:p>
      <text:p text:style-name="ifm_p_indent.-5mm_mleft.5mm_ifm">–<text:tab/>het hydrologisch onderzoek IBF</text:p>
      <text:p text:style-name="ifm_p_indent.-5mm_mleft.5mm_ifm">–<text:tab/>het rapport luchtkwaliteit IBF</text:p>
      <text:p text:style-name="ifm_p_indent.-5mm_mleft.5mm_ifm">–<text:tab/>het bestemmingsplan Internationaal Bedrijvenpark Friesland (IBF).</text:p>
      <text:h text:style-name="ifm_p_font.bold_mt.5.08mm_page.keep-with-next_ifm" text:outline-level="4">Zienswijzen</text:h>
      <text:p text:style-name="ifm_p_mt.4.23mm_ifm">Gedurende de termijn van ter inzage ligging kan iedereen zowel schriftelijk als mondeling zienswijzen indienen op de ontwerp-1<text:span text:style-name="ifm_span_font.superscript_mt.4.23mm_ifm">e</text:span> partiële herziening van het bestemmingsplan Internationaal Bedrijvenpark Friesland (IBF). Zienswijzen kunnen tevens betrekking hebben op het Plan-MER 1<text:span text:style-name="ifm_span_font.superscript_mt.4.23mm_ifm">e</text:span> partiële herziening van het bestemmingsplan Internationaal Bedrijvenpark Friesland (IBF).</text:p>
      <text:h text:style-name="ifm_p_font.bold-italic_mt.5.08mm_page.keep-with-next_ifm" text:outline-level="5">Schriftelijk</text:h>
      <text:p text:style-name="ifm_p_mt.4.23mm_ifm">Schriftelijke zienswijzen moeten worden gericht aan de gemeenteraad van Heerenveen, Postbus 15.000,  8440 GA HEERENVEEN.</text:p>
      <text:p text:style-name="ifm_p_ifm">Een zienswijze dient de volgende informatie te bevatten: naam en adres van de indiener, datum en redenen van de zienswijze.</text:p>
      <text:h text:style-name="ifm_p_font.bold-italic_mt.5.08mm_page.keep-with-next_ifm" text:outline-level="5">Mondeling</text:h>
      <text:p text:style-name="ifm_p_mt.4.23mm_ifm">Om mondelinge zienswijzen in te dienen kan tijdens kantooruren contact worden opgenomen met de heer Gerrit Haanstra, telefoon 0513-617740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tractatenblad.right" style:display-name="Trb Header right" style:family="paragraph" style:parent-style-name="Standard">
      <style:paragraph-properties>
        <style:tab-stops>
          <style:tab-stop style:position="49mm" style:type="center"/>
          <style:tab-stop style:position="109mm" style:type="right"/>
        </style:tab-stops>
      </style:paragraph-properties>
      <style:text-properties fo:font-size="12pt" fo:font-weight="normal"/>
    </style:style>
    <style:style xmlns:sdu-fn="http://schema.sdu.nl/2011/07/functions" style:name="header.tractatenblad.left" style:display-name="Trb Header left" style:family="paragraph" style:parent-style-name="Standard">
      <style:paragraph-properties>
        <style:tab-stops>
          <style:tab-stop style:position="49mm" style:type="center"/>
        </style:tab-stops>
      </style:paragraph-properties>
      <style:text-properties fo:font-size="12pt" fo:font-weight="normal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graphic" style:name="frame.picture.gemeent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 style:wrap="dynamic" style:number-wrapped-paragraphs="1" style:wrap-contour="false" style:vertical-pos="from-top" style:vertical-rel="paragraph-conten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3 nr. 136</text:span><text:tab/>2 januari 2013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3 nr. 136</text:span><text:tab/>2 januari 2013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5</meta:generator>
    <dc:title>Ontwerp-1e partiële herziening van het bestemmingsplan Internationaal Bedrijvenpark Friesland (IBF) en Plan-MER 1e partiële herziening van het bestemmingsplan Internationaal Bedrijvenpark Friesland (IBF), Heerenveen</dc:title>
    <meta:user-defined meta:name="OVERHEIDop.Ruimtelijkeplannen/DC.type">bestemmingsplan</meta:user-defined>
    <meta:user-defined meta:name="OVERHEIDop.Staatscourant/DC.type">Ruimtelijke plannen</meta:user-defined>
    <meta:user-defined meta:name="OVERHEID.Gemeente/DC.creator">Heerenveen</meta:user-defined>
    <meta:user-defined meta:name="OVERHEIDop.versieInformatie"/>
    <meta:user-defined meta:name="OVERHEID.PostcodeHuisnummer/DC.spatial"/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3-136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136</meta:user-defined>
    <meta:user-defined meta:name="OVERHEIDop.publicationName">Staatscourant</meta:user-defined>
    <meta:user-defined meta:name="OVERHEID.Organisatietype/OVERHEID.organisationType">gemeente</meta:user-defined>
    <meta:user-defined meta:name="DCTERMS.W3CDTF/OVERHEIDop.jaargang">2013</meta:user-defined>
    <meta:user-defined meta:name="OVERHEIDop.doctype">Officiële Publicaties, versie 1.1</meta:user-defined>
    <meta:user-defined meta:name="OVERHEID.TaxonomieBeleidsagenda/OVERHEID.category">Ruimte en infrastructuur | Ruimtelijke ordening</meta:user-defined>
    <meta:user-defined meta:name="OVERHEID.Informatietype/DC.type">officiële publicatie</meta:user-defined>
    <meta:user-defined meta:name="DC.title">Ontwerp-1e partiële herziening van het bestemmingsplan Internationaal Bedrijvenpark Friesland (IBF) en Plan-MER 1e partiële herziening van het bestemmingsplan Internationaal Bedrijvenpark Friesland (IBF), Heerenveen</meta:user-defined>
    <meta:user-defined meta:name="DCTERMS.alternative">Ontwerp-1e partiële herziening van het bestemmingsplan Internationaal Bedrijvenpark Friesland (IBF) en Plan-MER 1e partiële herziening van het bestemmingsplan Internationaal Bedrijvenpark Friesland (IBF), Heerenveen</meta:user-defined>
    <meta:user-defined meta:name="DCTERMS.W3CDTF/DCTERMS.available">2013-01-02</meta:user-defined>
    <meta:user-defined meta:name="OVERHEIDop.Ruimtelijkplan/OVERHEIDop.bekendmakingBetreffendePlan"/>
  </office:meta>
</office:document-meta>
</file>