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357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570</text:p>
          </table:table-cell>
        </table:table-row>
        <table:table-row table:style-name="staatscourant.koprow1">
          <table:covered-table-cell/>
          <table:covered-table-cell/>
          <table:table-cell office:value-type="string" table:style-name="staatscourant.publicatiedatumcel">
            <text:p>22 me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13570-001.png" xlink:show="embed" xlink:type="simple"/></draw:frame>Wijzigingsbesluit ‘Bij de Leijwei 84, Hoornsterzwaag’ vastgesteld, Heerenveen</text:h>
      <text:p text:style-name="ifm_p_mt.11.1mm_ifm">Burgemeester en wethouders van Heerenveen maken bekend dat zij op 21 mei 2013 het wijzigingsplan “Bij de Leijwei 84, Hoornsterzwaag” ongewijzigd hebben vastgesteld. Het wijzigingsbesluit heeft betrekking op het perceel Bij de Leijwei 84 te Hoornsterzwaag en voorziet in een wijziging van de bestemming “Agrarisch gebied 1” met de aanduiding “bouwperceel” in de bestemming “Woondoeleinden” ten behoeve van een functieverandering van het bouwperceel.</text:p>
      <text:p text:style-name="ifm_p_mt.3.7mm_ifm">Ten behoeve van het te verplaatsen agrarische bedrijf wordt een nieuw agrarisch bouwvlak aangebracht op een perceel gelegen achter de Bij de Leijwei 84 in Hoornsterzwaag. Het bestaande agrarische bouwperceel aan Bij de Leijwei 84 in Hoornsterzwaag verliest daardoor haar functie. De bestemming van het agrarische bouwperceel wordt gewijzigd naar de woonbestemming “Woondoeleinden II”.</text:p>
      <text:h text:style-name="ifm_p_font.bold_mt.5.08mm_page.keep-with-next_ifm" text:outline-level="4">Ter inzage</text:h>
      <text:p text:style-name="ifm_p_mt.4.23mm_ifm">Het wijzigingsbesluit, met de daarbij behorende stukken, ligt met ingang van donderdag 23 mei 2013, gedurende 6 weken ter inzage bij de receptie van het gemeentehuis, Crackstraat 2 te Heerenveen. De stukken zijn tevens te raadplegen op de gemeentelijke website www.heerenveen.nl onder het kopje Actueel / Ter inzage.</text:p>
      <text:h text:style-name="ifm_p_font.bold_mt.5.08mm_page.keep-with-next_ifm" text:outline-level="4">Beroepmogelijkheid</text:h>
      <text:p text:style-name="ifm_p_mt.4.23mm_ifm">Tegen de vaststelling van het wijzigingsbesluit kunnen belanghebbenden, die een zienswijze tegen het ontwerpbesluit hebben ingediend of die kunnen aantonen dat zij redelijkerwijs niet in staat zijn geweest tijdig een zienswijze bij het college kenbaar te maken, beroep indienen bij de Afdeling bestuursrechtspraak van de Raad van State, Postbus 20019, 2500 EA Den Haag. Het beroepschrift heeft geen schorsende werking. Dit betekent dat ondanks het beroepschrift het wijzig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text:p>
      <text:p text:style-name="ifm_p_font.italic_mt.3.7mm_ifm">
                  Heerenveen,
                   22 mei 2013.
               </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3570</text:span><text:tab/>22 me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3570</text:span><text:tab/>22 me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Wijzigingsbesluit ‘Bij de Leijwei 84, Hoornsterzwaag’ vastgesteld, Heerenveen</dc:title>
    <meta:user-defined meta:name="OVERHEID.Gemeente/DC.creator">Heerenve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1357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357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Wijzigingsbesluit ‘Bij de Leijwei 84, Hoornsterzwaag’ vastgesteld, Heerenveen</meta:user-defined>
    <meta:user-defined meta:name="DCTERMS.alternative">Wijzigingsbesluit ‘Bij de Leijwei 84, Hoornsterzwaag’ vastgesteld, Heerenveen</meta:user-defined>
    <meta:user-defined meta:name="DCTERMS.W3CDTF/DCTERMS.available">2013-05-22</meta:user-defined>
    <meta:user-defined meta:name="OVERHEIDop.Ruimtelijkplan/OVERHEIDop.bekendmakingBetreffendePlan"/>
  </office:meta>
</office:document-meta>
</file>