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2-5594-n1-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5594</text:p>
          </table:table-cell>
        </table:table-row>
        <table:table-row table:style-name="staatscourant.koprow1">
          <table:covered-table-cell/>
          <table:covered-table-cell/>
          <table:table-cell office:value-type="string" table:style-name="staatscourant.publicatiedatumcel">
            <text:p>28 maart</text:p>
          </table:table-cell>
        </table:table-row>
        <table:table-row>
          <table:covered-table-cell/>
          <table:covered-table-cell/>
          <table:table-cell office:value-type="string" table:style-name="staatscourant.publicatiedatumcel">
            <text:p>2012</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49mm" text:anchor-type="paragraph" style:rel-height="scale" style:rel-width="scale"><draw:image draw:filter-name="PNG - Portable Network Graphics" xlink:actuate="onLoad" xlink:href="Pictures/stcrt-2012-5594-n1-001.png" xlink:show="embed" xlink:type="simple"/></draw:frame>Rectificatie bestemmingsplan ‘Heerenveen-Tellepark’ gewijzigd vastgesteld</text:h>
      <text:p text:style-name="ifm_p_mt.11.1mm_ifm">Rectificatie op de publicatie in de Staatscourant van 21 maart 2012, nr. 5594</text:p>
      <text:p text:style-name="ifm_p_mt.3.7mm_ifm">Burgemeester en wethouders van Heerenveen maken op grond van artikel 3.8 van de Wet ruimtelijke ordening bekend dat de gemeenteraad op 12 maart 2012 het bestemmingsplan ‘Heerenveen-Tellepark’ gewijzigd heeft vastgesteld.  Dit bestemmingsplan heeft betrekking op het gebied dat wordt begrensd door de Europalaan, de Jan Mankeslaan, de Coehoorn van Scheltingaweg, de Meineszstraat en de Van Oenemastraat en voorziet in de bouw van twee appartementengebouwen en een blok grondgebonden woningen (in totaal circa 135 woningen).</text:p>
      <text:p text:style-name="ifm_p_mt.3.7mm_ifm">De beide bestaande scholen in het plangebied worden bestemd als ‘maatschappelijk’. In het bestemmingsplan is ook een wijzigingsbevoegdheid opgenomen op grond waarvan burgemeester en wethouders het bestemmingsplan zo kunnen aanpassen dat er ter hoogte van de beide scholen in totaal 27 woningen gebouwd kunnen worden. In combinatie daarmee is het ook mogelijk om het stratenpatroon aan te passen. Ook voorziet het bestemmingsplan in de afsluiting van de Europalaan voor gemotoriseerd verkeer tussen de Jan Mankeslaan en de Gerritsmastraat. De wijzigingen die de gemeenteraad bij vaststelling van het bestemmingsplan heeft aangebracht, zijn aangegeven in een bij het raadsbesluit behorende bijlage.</text:p>
      <text:h text:style-name="ifm_p_font.bold_mt.5.08mm_page.keep-with-next_ifm" text:outline-level="4">Ter inzage</text:h>
      <text:p text:style-name="ifm_p_mt.4.23mm_ifm">Het vaststellingsbesluit en het vastgestelde (digitale) bestemmingsplan zijn met ingang van donderdag 29 maart 2012 langs elektronische weg beschikbaar op de website www.ruimtelijkeplannen.nl. Op deze website selecteert u het tabblad ‘Bestemmingsplannen’, waarna u de mogelijkheid heeft om het bestemmingsplan op te roepen via het invullen van de locatie, de naam van het bestemmingsplan of het planid-nummer (NL.IMRO.0074.BPNHVTellepark-VG01). Klik hier om het bestemmingsplan in te zien.</text:p>
      <text:p text:style-name="ifm_p_mt.3.7mm_ifm">Daarnaast is een papieren versie van het bestemmingsplan en het vaststellingsbesluit in te zien in het gemeentehuis, Crackstraat 2 te Heerenveen en met ingang van 29 maart 2012 gedurende een periode van zes weken tevens in de Openbare Biliotheek aan het Burgemeester Kuperusplein te Heerenveen.</text:p>
      <text:h text:style-name="ifm_p_font.bold_mt.5.08mm_page.keep-with-next_ifm" text:outline-level="4">Beroep</text:h>
      <text:p text:style-name="ifm_p_mt.4.23mm_ifm">Tegen het vastgestelde bestemmingsplan kan met ingang van 29 maart gedurende een periode van zes weken beroep worden ingediend bij de Afdeling bestuursrechtspraak van de Raad van State, Postbus 20019, 2500 EA ’s-Gravenhage door een belanghebbende die redelijkerwijs niet kan worden verweten geen zienswijze op het ontwerpbestemmingsplan bij de gemeenteraad heeft ingediend;</text:p>
      <text:p text:style-name="ifm_p_ifm">Tegen de wijzigingen die de gemeenteraad bij vaststelling in het bestemmingsplan heeft aangebracht, kunnen ook belanghebbenden die geen zienswijzen op het ontwerpbestemmingsplan hebben ingediend, beroep instellen bij de Afdeling bestuursrechtspraak van de Raad van State.</text:p>
      <text:h text:style-name="ifm_p_font.bold_mt.5.08mm_page.keep-with-next_ifm" text:outline-level="4">Inwerkingtreding</text:h>
      <text:p text:style-name="ifm_p_mt.4.23mm_ifm">Het bestemmingsplan treedt in werking na afloop van de beroepstermijn. Het indienen van beroep houdt niet in dat het bestemmingsplan niet in werking treedt, tenzij binnen de beroepstermijn ook een verzoek om voorlopige voorziening is ingediend bij de voorzitter van de Afdeling bestuursrechtspraak van de Raad van State. In dat geval treedt het bestemmingsplan niet eerder in werking dan nadat op dat verzoek is beslist. Voor zowel voor het indienen van een beroepschrift als een verzoek om voorlopige voorziening zal de griffier van de Afdeling Bestuursrechtspraak van de Raad van State een griffierecht (kosten) in rekening brengen.</text:p>
      <text:h text:style-name="ifm_p_font.bold_mt.5.08mm_page.keep-with-next_ifm" text:outline-level="4">Crisis- en herstelwet</text:h>
      <text:p text:style-name="ifm_p_mt.4.23mm_ifm">Op het besluit is de Crisis- en herstelwet van toepassing. Dit betekent dat belanghebbenden in het beroepschrift moeten aangeven welke beroepsgronden zij aanvoeren tegen het besluit. Na afloop van de termijn van zes weken kunnen geen nieuwe beroepsgronden meer worden aangevoerd.</text:p>
      <text:p text:style-name="ifm_p_font.italic_mt.3.7mm_ifm">Burgemeester en wethouders van Heerenve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2 nr. 5594</text:span><text:tab/>28 maart 2012</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2 nr. 5594</text:span><text:tab/>28 maart 2012</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29</meta:generator>
    <dc:title>Rectificatie bestemmingsplan ‘Heerenveen-Tellepark’ gewijzigd vastgesteld</dc:title>
    <meta:user-defined meta:name="OVERHEIDop.Staatscourant/DC.type">Ruimtelijke plannen</meta:user-defined>
    <meta:user-defined meta:name="OVERHEID.Gemeente/DC.creator">Heerenveen</meta:user-defined>
    <meta:user-defined meta:name="OVERHEIDop.versieInformatie">Rectificatie</meta:user-defined>
    <meta:user-defined meta:name="OVERHEID.PostcodeHuisnummer/DC.spatial"/>
    <meta:user-defined meta:name="OVERHEIDbm.BekendmakingtypeGemeente/DC.type">bestemmingsplan</meta:user-defined>
    <meta:user-defined meta:name="OVERHEIDop.StcrtID/DCTERMS.isReplacedBy"/>
    <meta:user-defined meta:name="OVERHEIDop.StcrtID/DCTERMS.requires"/>
    <meta:user-defined meta:name="OVERHEIDop.pagina"/>
    <meta:user-defined meta:name="OVERHEIDop.StcrtID/DC.identifier">stcrt-2012-5594-n1</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5594</meta:user-defined>
    <meta:user-defined meta:name="OVERHEIDop.publicationName">Staatscourant</meta:user-defined>
    <meta:user-defined meta:name="OVERHEID.Organisatietype/OVERHEID.organisationType">gemeente</meta:user-defined>
    <meta:user-defined meta:name="DCTERMS.W3CDTF/OVERHEIDop.jaargang">2012</meta:user-defined>
    <meta:user-defined meta:name="OVERHEIDop.doctype">Officiële Publicaties, versie 1.1</meta:user-defined>
    <meta:user-defined meta:name="OVERHEID.TaxonomieBeleidsagenda/OVERHEID.category">Ruimte en infrastructuur | Ruimtelijke ordening</meta:user-defined>
    <meta:user-defined meta:name="OVERHEID.Informatietype/DC.type">officiële publicatie</meta:user-defined>
    <meta:user-defined meta:name="DC.title">Rectificatie bestemmingsplan ‘Heerenveen-Tellepark’ gewijzigd vastgesteld</meta:user-defined>
    <meta:user-defined meta:name="DCTERMS.alternative">Rectificatie bestemmingsplan ‘Heerenveen-Tellepark’ gewijzigd vastgesteld; Heerenveen</meta:user-defined>
    <meta:user-defined meta:name="DCTERMS.W3CDTF/DCTERMS.available">2012-03-28</meta:user-defined>
    <meta:user-defined meta:name="SDU.pskey">SC161877</meta:user-defined>
  </office:meta>
</office:document-meta>
</file>