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3483</text:p>
          </table:table-cell>
        </table:table-row>
        <table:table-row table:style-name="staatscourant.koprow1">
          <table:covered-table-cell/>
          <table:covered-table-cell/>
          <table:table-cell office:value-type="string" table:style-name="staatscourant.publicatiedatumcel">
            <text:p>14 november</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Vergunningen voor het verrichten van handelingen met radioactieve stoffen/radioactieve bronnen/röntgentoestellen, Agentschap NL</text:h>
      <text:h text:style-name="ifm_p_font.bold_mt.7.4mm_page.keep-with-next_ifm" text:outline-level="4">EL&amp;I - Kernenergiewet</text:h>
      <text:p text:style-name="ifm_p_mt.4.23mm_ifm">Bij beschikking van de minister van Economische Zaken, Landbouw en Innovatie zijn, onder het daarbij vermelde nummer, vergunningen verleend voor het verrichten van handelingen met radioactieve stoffen/radioactieve bronnen/röntgentoestellen.</text:p>
      <text:p text:style-name="ifm_p_ifm">Overeenkomstig de Algemene Wet bestuursrecht kan door belanghebbenden tegen de hierna volgende beschikkingen bezwaar worden gemaakt. Daartoe moet binnen zes weken na de datum van bekendmaking een bezwaarschrift worden ingediend bij Agentschap NL, afdeling Juridische Zaken, Postbus 93144, 2509 AC Den Haag. In het bezwaarschrift moet worden aangegeven waarom de beschikking niet juist gevonden wordt.</text:p>
      <text:h text:style-name="ifm_p_font.bold-italic_mt.5.08mm_page.keep-with-next_ifm" text:outline-level="5">Verleend</text:h>
      <text:h text:style-name="ifm_p_font.italic_mt.5.08mm_page.keep-with-next_ifm" text:outline-level="6">Radioactieve stoffen/bronnen/röntgentoestellen</text:h>
      <text:p text:style-name="ifm_p_mt.4.23mm_ifm">30 oktober 2012</text:p>
      <text:p text:style-name="ifm_p_ifm">2012/0655-7 onder wijziging van d.d. 30 augustus 2012, nr. 2012/0655-5, aan Diagnostisch Centrum Almere B.V., Louis Armstrongweg 28 te Almere, voor het verrichten van handelingen met een röntgentoestel ten behoeve van medische diagnostiek.</text:p>
      <text:p text:style-name="ifm_p_mt.3.7mm_ifm">8 november 2012</text:p>
      <text:p text:style-name="ifm_p_ifm">2012/0828-5 onder wijziging van de d.d. 8 juni 2007, onder nr. 2007/1443-06, verleende vergunning, aan TNT Express Nederland B.V., gelegen aan de Meidoornkade 14 te Houten, voor het verrichten van handelingen met röntgentoestellen ten behoeve van bagagecontrole binnen de volgende locaties van de vennootschap gelegen aan de:</text:p>
      <text:p text:style-name="ifm_p_indent.-5mm_mleft.5mm_ifm">–<text:tab/>TNT Express Nederland B.V., maindepot Schiphol-Rijk, Bellsingel 51 te Schiphol-Rijk;</text:p>
      <text:p text:style-name="ifm_p_indent.-5mm_mleft.5mm_ifm">–<text:tab/>TNT Express Nederland B.V., maindepot Arnhem, Effect 9 te Duiven;</text:p>
      <text:p text:style-name="ifm_p_indent.-5mm_mleft.5mm_ifm">–<text:tab/>TNT Express Nederland B.V., maindepot Rotterdam, Saffier 2 te Rotterdam;</text:p>
      <text:p text:style-name="ifm_p_indent.-5mm_mleft.5mm_ifm">–<text:tab/>TNT Express Nederland B.V., maindepot Eindhoven, De Schakel 14 te Eindhoven;</text:p>
      <text:p text:style-name="ifm_p_indent.-5mm_mleft.5mm_ifm">–<text:tab/>TNT Express Nederland B.V., Airhub Schiphol-IMC, Cessnalan 6 te Schiphol-Rijk, en</text:p>
      <text:p text:style-name="ifm_p_indent.-5mm_mleft.5mm_ifm">–<text:tab/>TNT Express Nederland B.V., tweede depot Eindhoven, De Schakel 12 te Eindhoven.</text:p>
      <text:p text:style-name="ifm_p_mt.3.7mm_ifm">9 november 2012</text:p>
      <text:p text:style-name="ifm_p_ifm">2012/0705-08 onder wijziging van de d.d. 3 maart 2006, onder nr. 2006/8238, AI/IO/BES, verleende vergunning, aan de Stichting Interconfessioneel Spaarne Ziekenhuis, Spaarnepoort 1 te Hoofddorp, voor het verrichten van handelingen met radioactieve stoffen en röntgentoestellen ten behoeve van medische diagnostiek en therapie op de locatie Spaarnepoort 1 te Hoofddorp en voor het verrichten van handelingen met röntgentoestellen ten behoeve van medische diagnostiek op de locatie Händellaan 2 te Heemstede.</text:p>
      <text:p text:style-name="ifm_p_mt.3.7mm_ifm">9 november 2012</text:p>
      <text:p text:style-name="ifm_p_ifm">2012/0911-05 onder wijziging van de verleende vergunning d.d. 2 augustus 2004, nr. 2004/54005, AI/IO/BES, aan Crown Van Gelder N.V. Eendrachtsstraat 30 te Velsen-Noord, voor het verrichten van handelingen met ingekapselde radioactieve bronnen ten behoeve van ijkdoeleinden, dichtheids- en diktemeting.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23483</text:span><text:tab/>14 november 201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23483</text:span><text:tab/>14 november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3</meta:generator>
    <dc:title>Vergunningen voor het verrichten van handelingen met radioactieve stoffen/radioactieve bronnen/röntgentoestellen, Agentschap NL</dc:title>
    <meta:user-defined meta:name="OVERHEIDop.Vergunningen/DC.type">Andere vergunningen</meta:user-defined>
    <meta:user-defined meta:name="OVERHEIDop.DienstAgentschapInstellingOfProject/DC.creator">Agentschap NL</meta:user-defined>
    <meta:user-defined meta:name="OVERHEIDop.Staatscourant/DC.type">Vergunning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2-2348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3483</meta:user-defined>
    <meta:user-defined meta:name="OVERHEIDop.publicationName">Staatscourant</meta:user-defined>
    <meta:user-defined meta:name="OVERHEID.Organisatietype/OVERHEID.organisationType">dienst en agentschap</meta:user-defined>
    <meta:user-defined meta:name="DCTERMS.W3CDTF/OVERHEIDop.jaargang">2012</meta:user-defined>
    <meta:user-defined meta:name="OVERHEIDop.doctype">Officiële Publicaties, versie 1.1</meta:user-defined>
    <meta:user-defined meta:name="OVERHEID.TaxonomieBeleidsagenda/OVERHEID.category">Natuur en milieu | Energie</meta:user-defined>
    <meta:user-defined meta:name="OVERHEID.TaxonomieBeleidsagenda/OVERHEID.category">Natuur en milieu | Stoffen</meta:user-defined>
    <meta:user-defined meta:name="OVERHEID.Informatietype/DC.type">officiële publicatie</meta:user-defined>
    <meta:user-defined meta:name="DC.title">Vergunningen voor het verrichten van handelingen met radioactieve stoffen/radioactieve bronnen/röntgentoestellen, Agentschap NL</meta:user-defined>
    <meta:user-defined meta:name="DCTERMS.W3CDTF/DCTERMS.available">2012-11-14</meta:user-defined>
    <meta:user-defined meta:name="OVERHEIDop.Ruimtelijkplan/OVERHEIDop.bekendmakingBetreffendePlan"/>
  </office:meta>
</office:document-meta>
</file>