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span_font.bold_mt.7.4mm_ifm" style:family="text" style:name="ifm_span_font.bold_mt.7.4mm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6545</text:p>
          </table:table-cell>
        </table:table-row>
        <table:table-row table:style-name="staatscourant.koprow1">
          <table:covered-table-cell/>
          <table:covered-table-cell/>
          <table:table-cell office:value-type="string" table:style-name="staatscourant.publicatiedatumcel">
            <text:p>15 augustus</text:p>
          </table:table-cell>
        </table:table-row>
        <table:table-row>
          <table:covered-table-cell/>
          <table:covered-table-cell/>
          <table:table-cell office:value-type="string" table:style-name="staatscourant.publicatiedatumcel">
            <text:p>2012</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Besluit van de Raad van Bestuur van de Nederlandse Mededingingsautoriteit inzake wijziging van de technische voorwaarden voor elektriciteit en gas in verband met de invoering van een nieuw marktmodel kleinverbruik elektriciteit en gas</text:h>
      <text:p text:style-name="ifm_p_mt.7.4mm_ifm">
               <text:span text:style-name="ifm_span_font.bold_mt.7.4mm_ifm">Zaaknummer 1
               03897, 103898</text:span></text:p>
      <text:p text:style-name="ifm_p_indent.-7mm_mleft.7mm_ifm">1.<text:tab/>De Raad van Bestuur van de Nederlandse Mededingingsautoriteit (NMa) geeft kennis van het feit dat hij op 14 augustus 2012 het besluit met kenmerk 103897/18 en 103898/14 heeft genomen.</text:p>
      <text:p text:style-name="ifm_p_indent.-7mm_mleft.7mm_ifm">2.<text:tab/>Dit besluit leidt tot een wijziging van de voorwaarden als bedoeld in artikel 31, eerste lid, van de Elektriciteitswet 1998 alsmede van artikel 12b, eerste lid, van de Gaswet en omvat wijzigingen van de: Meetcode Elektriciteit, Tarievencode Elektriciteit, Systeemcode Elektriciteit, Begrippenlijst Elektriciteit, Meetvoorwaarden Gas - RNB, Begrippenlijst Gas en de Informatiecode Elektriciteit &amp; Gas. Deze wijzigingen worden vastgesteld in verband met de start van de plaatsing van op afstand uitleesbare meetinrichtingen bij kleinverbruikers per 1 januari 2012.</text:p>
      <text:p text:style-name="ifm_p_indent.-7mm_mleft.7mm_ifm">3.<text:tab/>Het besluit treedt in werking op de dag na publicatie van deze kennisgeving in de Staatscourant.</text:p>
      <text:p text:style-name="ifm_p_indent.-7mm_mleft.7mm_ifm">4.<text:tab/>Het besluit ligt ter inzage op het kantoor van de NMa (Zurichtoren, Muzenstraat 81, 2511 GA Den Haag). Indien u inzage wenst kunt u daartoe contact opnemen met de griffier van de NMa op telefoonnummer 070-330 1903. Het besluit is tevens te raadplegen op de website van de Energiekamer NMa (www.nma.nl).</text:p>
      <text:p text:style-name="ifm_p_indent.-7mm_mleft.7mm_ifm">5.<text:tab/>Deze kennisgeving wordt gepubliceerd in de Staatscourant en op voornoemde website van de Energiekamer NMa.</text:p>
      <text:p text:style-name="ifm_p_indent.-7mm_mleft.7mm_ifm">6.<text:tab/>Tegen het besluit kan degene wiens belang rechtstreeks bij dit besluit is betrokken, binnen zes weken na de dag van bekendmaking van het besluit een gemotiveerd bezwaarschrift indienen bij de Raad van Bestuur van de NMa, Juridische Dienst, Postbus 16326, 2500 BH Den Haag. In het bezwaarschrift kan een belanghebbende op basis van artikel 7:1a, eerste lid, van de Algemene wet bestuursrecht de Raad van Bestuur van de NMa verzoeken in te stemmen met rechtstreeks beroep bij de administratieve recht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2 nr. 16545</text:span><text:tab/>15 augustus 2012</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2 nr. 16545</text:span><text:tab/>15 augustus 2012</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0</meta:generator>
    <dc:title>Kennisgeving Besluit van de Raad van Bestuur van de Nederlandse Mededingingsautoriteit inzake wijziging van de technische voorwaarden voor elektriciteit en gas in verband met de invoering van een nieuw marktmodel kleinverbruik elektriciteit en gas</dc:title>
    <meta:user-defined meta:name="OVERHEID.ZelfstandigBestuursorgaan/DC.creator">Nederlandse Mededingingsautoriteit</meta:user-defined>
    <meta:user-defined meta:name="OVERHEIDop.Staatscourant/DC.type">Overig</meta:user-defined>
    <meta:user-defined meta:name="OVERHEIDop.versieInformatie"/>
    <meta:user-defined meta:name="OVERHEIDop.StcrtID/DCTERMS.isReplacedBy"/>
    <meta:user-defined meta:name="OVERHEIDop.StcrtID/DCTERMS.requires"/>
    <meta:user-defined meta:name="OVERHEIDop.pagina"/>
    <meta:user-defined meta:name="OVERHEIDop.StcrtID/DC.identifier">stcrt-2012-16545</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6545</meta:user-defined>
    <meta:user-defined meta:name="OVERHEIDop.publicationName">Staatscourant</meta:user-defined>
    <meta:user-defined meta:name="OVERHEID.Organisatietype/OVERHEID.organisationType">zelfstandig bestuursorgaan</meta:user-defined>
    <meta:user-defined meta:name="DCTERMS.W3CDTF/OVERHEIDop.jaargang">2012</meta:user-defined>
    <meta:user-defined meta:name="OVERHEIDop.doctype">Officiële Publicaties, versie 1.1</meta:user-defined>
    <meta:user-defined meta:name="OVERHEID.TaxonomieBeleidsagenda/OVERHEID.category">Economie | Markttoezicht</meta:user-defined>
    <meta:user-defined meta:name="OVERHEID.Informatietype/DC.type">officiële publicatie</meta:user-defined>
    <meta:user-defined meta:name="DC.title">Kennisgeving Besluit van de Raad van Bestuur van de Nederlandse Mededingingsautoriteit inzake wijziging van de technische voorwaarden voor elektriciteit en gas in verband met de invoering van een nieuw marktmodel kleinverbruik elektriciteit en gas</meta:user-defined>
    <meta:user-defined meta:name="DCTERMS.W3CDTF/DCTERMS.available">2012-08-15</meta:user-defined>
  </office:meta>
</office:document-meta>
</file>