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1552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520</text:p>
          </table:table-cell>
        </table:table-row>
        <table:table-row table:style-name="staatscourant.koprow1">
          <table:covered-table-cell/>
          <table:covered-table-cell/>
          <table:table-cell office:value-type="string" table:style-name="staatscourant.publicatiedatumcel">
            <text:p>25 jul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15520-001.png" xlink:show="embed" xlink:type="simple"/></draw:frame>Bestemmingsplan ‘Heerenveen Hoek Schans-Zilverlinde’, gewijzigd vastgesteld</text:h>
      <text:p text:style-name="ifm_p_mt.11.1mm_ifm">Burgemeester en wethouders van Heerenveen maken op grond van artikel 3.8 van de Wet ruimtelijke ordening bekend dat de gemeenteraad op 11 juni 2012 het bestemmingsplan ‘Heerenveen Hoek Schans-Zilverlinde’ gewijzigd heeft vastgesteld.</text:p>
      <text:p text:style-name="ifm_p_mt.3.7mm_ifm">Het bestemmingsplan ‘Heerenveen Hoek Schans-Zilverlinde’ bevat een regeling voor de bouw van drie woningen. Het plangebied is gelegen op de hoek van de Schans en de Zilverlinde. Het gebied wordt aan de noordzijde begrensd door de woning Schans 52.</text:p>
      <text:h text:style-name="ifm_p_font.bold_mt.5.08mm_page.keep-with-next_ifm" text:outline-level="4">Ter inzage</text:h>
      <text:p text:style-name="ifm_p_mt.4.23mm_ifm">Het bestemmingsplan en het raadsvoorstel en -besluit tot vaststelling liggen met ingang van donderdag 26 juli 2012 voor een periode van zes weken voor eenieder ter inzage. U kunt het digitale bestemmingsplan inzien op de website http://www.ruimtelijkeplannen.nl/. Op deze website selecteert u het tabblad 'Bestemmingsplannen', waarna u de mogelijkheid heeft om de stukken op te roepen via het invullen van de locatie, de naam van het bestemmingsplan of het planid-nummer NL.IMRO.0074.BPNSchansZilverlHV-VG01.</text:p>
      <text:p text:style-name="ifm_p_mt.3.7mm_ifm">Tevens kan een papieren versie van het bestemmingsplan worden ingezien tijdens openingsuren bij de receptie van het gemeentehuis, Crackstraat 2 te Heerenveen.</text:p>
      <text:p text:style-name="ifm_p_mt.3.7mm_ifm">Bij verschillen tussen de digitale en de papieren versie van het bestemmingsplan is de digitale versie van het plan doorslaggevend.</text:p>
      <text:h text:style-name="ifm_p_font.bold_mt.5.08mm_page.keep-with-next_ifm" text:outline-level="4">Beroep</text:h>
      <text:p text:style-name="ifm_p_mt.4.23mm_ifm">Tegen het vastgestelde bestemmingsplan kan met ingang van 26 juli 2012 gedurende een periode van zes weken beroep worden ingediend bij de Afdeling bestuursrechtspraak van de Raad van State, Postbus 20019, 2500 EA ‘s-Gravenhage door:</text:p>
      <text:p text:style-name="ifm_p_indent.-5mm_mleft.5mm_ifm">•<text:tab/>belanghebbenden die tijdig een zienswijze op het ontwerpbestemmingsplan bij de gemeenteraad hebben ingediend;</text:p>
      <text:p text:style-name="ifm_p_indent.-5mm_mleft.5mm_ifm">•<text:tab/>belanghebbenden die redelijkerwijs niet kunnen worden verweten geen zienswijze op het ontwerpbestemmingsplan bij de gemeenteraad te hebben ingediend;</text:p>
      <text:p text:style-name="ifm_p_mt.3.7mm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Schorsing</text:h>
      <text:p text:style-name="ifm_p_mt.4.23mm_ifm">Het indienen van een beroep schorst de werking van het bestemmingsplan niet. Om dit te bereiken, kan gedurende de beroepstermijn tevens een verzoek om voorlopige voorziening worden ingediend bij de voorzitter van de Afdeling bestuursrechtspraak van de Raad van State.</text:p>
      <text:p text:style-name="ifm_p_mt.3.7mm_ifm">Voor zowel het indienen van een beroepschrift als een verzoek om een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5520</text:span><text:tab/>25 jul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5520</text:span><text:tab/>25 jul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Bestemmingsplan ‘Heerenveen Hoek Schans-Zilverlinde’, gewijzigd vastgesteld</dc:title>
    <meta:user-defined meta:name="OVERHEIDop.Ruimtelijkplan/OVERHEIDop.bekendmakingBetreffendePlan">NL.IMRO.0074.BPNSchansZilverlHV-VG01</meta:user-defined>
    <meta:user-defined meta:name="OVERHEIDop.Ruimtelijkeplannen/DC.type">bestemmingsplan</meta:user-defined>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2-1552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520</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Heerenveen Hoek Schans-Zilverlinde’, gewijzigd vastgesteld</meta:user-defined>
    <meta:user-defined meta:name="DCTERMS.alternative">Bestemmingsplan ‘Heerenveen Hoek Schans-Zilverlinde’, gewijzigd vastgesteld; Heerenveen</meta:user-defined>
    <meta:user-defined meta:name="DCTERMS.W3CDTF/DCTERMS.available">2012-07-25</meta:user-defined>
  </office:meta>
</office:document-meta>
</file>