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1516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5166</text:p>
          </table:table-cell>
        </table:table-row>
        <table:table-row table:style-name="staatscourant.koprow1">
          <table:covered-table-cell/>
          <table:covered-table-cell/>
          <table:table-cell office:value-type="string" table:style-name="staatscourant.publicatiedatumcel">
            <text:p>18 jul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15166-001.png" xlink:show="embed" xlink:type="simple"/></draw:frame>Wijzigingsbesluit ‘Prikkedaem 1, Hoornsterzwaag’ vastgesteld</text:h>
      <text:p text:style-name="ifm_p_mt.11.1mm_ifm">Burgemeester en wethouders van Heerenveen maken bekend dat zij op 10 juli 2012 het wijzigingsplan ‘Prikkedaem 1, Hoornsterzwaag’ ongewijzigd heeft vastgesteld.</text:p>
      <text:p text:style-name="ifm_p_ifm">De wijziging betreft het perceel Prikkedaem 1 te Hoornsterzwaag. Het wijzigingsplan voorziet in een vergroting van het agrarisch bouwperceel/-vlak binnen de bestemming ‘Agrarisch gebied 1’. De uitbreiding zal plaatsvinden aan de noordoostzijde van het bestaande agrarisch bouwperceel. </text:p>
      <text:h text:style-name="ifm_p_font.bold_mt.5.08mm_page.keep-with-next_ifm" text:outline-level="4">Ter inzage</text:h>
      <text:p text:style-name="ifm_p_mt.4.23mm_ifm">Het wijzigingsbesluit, met de daarbij behorende stukken, ligt met ingang van donderdag 19 juli 2012, gedurende 6 weken ter inzage bij de receptie van het gemeentehuis, Crackstraat 2 te Heerenveen. Tevens is het wijzigingsbesluit gedurende de genoemde termijn van terinzagelegging digitaal beschikbaar op www.heerenveen.nl.</text:p>
      <text:h text:style-name="ifm_p_font.bold_mt.5.08mm_page.keep-with-next_ifm" text:outline-level="4">Beroepmogelijkheid</text:h>
      <text:p text:style-name="ifm_p_mt.4.23mm_ifm">Tegen de vaststelling van het wijzigingsbesluit kunnen belanghebbenden, die kunnen aantonen dat zij redelijkerwijs niet in staat zijn geweest tijdig een zienswijze bij het college kenbaar te maken, beroep indienen bij de Afdeling bestuursrechtspraak van de Raad van State, Postbus 20019, 2500 EA Den Haag. Het beroepschrift heeft geen schorsende werking. Dit betekent dat ondanks het beroepschrift het goedkeur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text:p>
      <text:p text:style-name="ifm_p_font.italic_mt.3.7mm_ifm">
                  Heerenveen,
                   18 juli 2012
               </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15166</text:span><text:tab/>18 juli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15166</text:span><text:tab/>18 jul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9</meta:generator>
    <dc:title>Wijzigingsbesluit ‘Prikkedaem 1, Hoornsterzwaag’ vastgesteld</dc:title>
    <meta:user-defined meta:name="OVERHEIDop.Ruimtelijkplan/OVERHEIDop.bekendmakingBetreffendePlan"/>
    <meta:user-defined meta:name="OVERHEIDop.Ruimtelijkeplannen/DC.type">wijzigings- of uitwerkingsplan</meta:user-defined>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2-1516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5166</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Wijzigingsbesluit ‘Prikkedaem 1, Hoornsterzwaag’ vastgesteld</meta:user-defined>
    <meta:user-defined meta:name="DCTERMS.alternative">Wijzigingsbesluit ‘Prikkedaem 1, Hoornsterzwaag’ vastgesteld; Heerenveen</meta:user-defined>
    <meta:user-defined meta:name="DCTERMS.W3CDTF/DCTERMS.available">2012-07-18</meta:user-defined>
  </office:meta>
</office:document-meta>
</file>