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2-12317-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ifm" style:family="paragraph" style:name="ifm_p_ifm" style:parent-style-name="Basis">
      <style:paragraph-properties/>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2317</text:p>
          </table:table-cell>
        </table:table-row>
        <table:table-row table:style-name="staatscourant.koprow1">
          <table:covered-table-cell/>
          <table:covered-table-cell/>
          <table:table-cell office:value-type="string" table:style-name="staatscourant.publicatiedatumcel">
            <text:p>20 juni</text:p>
          </table:table-cell>
        </table:table-row>
        <table:table-row>
          <table:covered-table-cell/>
          <table:covered-table-cell/>
          <table:table-cell office:value-type="string" table:style-name="staatscourant.publicatiedatumcel">
            <text:p>2012</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18mm" svg:width="49mm" text:anchor-type="paragraph" style:rel-height="scale" style:rel-width="scale"><draw:image draw:filter-name="PNG - Portable Network Graphics" xlink:actuate="onLoad" xlink:href="Pictures/stcrt-2012-12317-001.png" xlink:show="embed" xlink:type="simple"/></draw:frame>Wijzigingsbesluit ‘Schoterlandseweg 77, Hoornsterzwaag’ vastgesteld</text:h>
      <text:p text:style-name="ifm_p_mt.11.1mm_ifm">Burgemeester en wethouders van Heerenveen maken bekend dat zij op 12 juni 2012 het wijzigingsplan ‘Schoterlandseweg 77, Hoornsterzwaag’ ongewijzigd heeft vastgesteld.</text:p>
      <text:p text:style-name="ifm_p_ifm">Het wijzigingsbesluit voorziet in een wijziging van de bestemming ‘Agrarisch gebied 2’ in de bestemming ‘Woondoeleinden III’ ten behoeve van het vergroten de tuin. De tuin van het perceel Schoterlandseweg 77 in Hoornsterzwaag wordt uitgebreid aan de noord- en westzijde.</text:p>
      <text:h text:style-name="ifm_p_font.bold_mt.5.08mm_page.keep-with-next_ifm" text:outline-level="4">Ter inzage</text:h>
      <text:p text:style-name="ifm_p_mt.4.23mm_ifm">Het wijzigingsbesluit, met de daarbij behorende stukken, ligt met ingang van donderdag 21 juni 2012, gedurende 6 weken ter inzage bij de receptie van het gemeentehuis, Crackstraat 2 te Heerenveen. Tevens is het wijzigingsbesluit gedurende de genoemde termijn van terinzagelegging digitaal beschikbaar op www.heerenveen.nl.</text:p>
      <text:h text:style-name="ifm_p_font.bold_mt.5.08mm_page.keep-with-next_ifm" text:outline-level="4">Beroepmogelijkheid</text:h>
      <text:p text:style-name="ifm_p_mt.4.23mm_ifm">Tegen de vaststelling van het wijzigingsbesluit kunnen belanghebbenden, die kunnen aantonen dat zij redelijkerwijs niet in staat zijn geweest tijdig een zienswijze bij het college kenbaar te maken, beroep indienen bij de Afdeling bestuursrechtspraak van de Raad van State, Postbus 20019, 2500 EA Den Haag. Het beroepschrift heeft geen schorsende werking. Dit betekent dat ondanks het beroepschrift het goedkeuringsbesluit daags na afloop van de beroepstermijn in werking treedt, tenzij gedurende de beroepstermijn een verzoek om voorlopige voorziening bij de voorzitter van de Afdeling Bestuursrechtspraak is ingediend. In dit geval treedt het besluit niet in werking tot op dat verzoek is beslist.</text:p>
      <text:p text:style-name="ifm_p_font.italic_mt.3.7mm_ifm">
                  Heerenveen,
                   20 juni 2012
               </text:p>
      <text:p text:style-name="ifm_p_font.italic_mt.3.7mm_ifm">Burgemeester en wethouders voornoemd.</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2 nr. 12317</text:span><text:tab/>20 juni 2012</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2 nr. 12317</text:span><text:tab/>20 juni 2012</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29</meta:generator>
    <dc:title>Wijzigingsbesluit ‘Schoterlandseweg 77, Hoornsterzwaag’ vastgesteld</dc:title>
    <meta:user-defined meta:name="OVERHEIDop.Staatscourant/DC.type">Ruimtelijke plannen</meta:user-defined>
    <meta:user-defined meta:name="OVERHEID.Gemeente/DC.creator">Heerenveen</meta:user-defined>
    <meta:user-defined meta:name="OVERHEIDop.versieInformatie"/>
    <meta:user-defined meta:name="OVERHEID.PostcodeHuisnummer/DC.spatial"/>
    <meta:user-defined meta:name="OVERHEIDbm.BekendmakingtypeGemeente/DC.type">bestemmingsplan</meta:user-defined>
    <meta:user-defined meta:name="OVERHEIDop.StcrtID/DCTERMS.isReplacedBy"/>
    <meta:user-defined meta:name="OVERHEIDop.StcrtID/DCTERMS.requires"/>
    <meta:user-defined meta:name="OVERHEIDop.pagina"/>
    <meta:user-defined meta:name="OVERHEIDop.StcrtID/DC.identifier">stcrt-2012-12317</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12317</meta:user-defined>
    <meta:user-defined meta:name="OVERHEIDop.publicationName">Staatscourant</meta:user-defined>
    <meta:user-defined meta:name="OVERHEID.Organisatietype/OVERHEID.organisationType">gemeente</meta:user-defined>
    <meta:user-defined meta:name="DCTERMS.W3CDTF/OVERHEIDop.jaargang">2012</meta:user-defined>
    <meta:user-defined meta:name="OVERHEIDop.doctype">Officiële Publicaties, versie 1.1</meta:user-defined>
    <meta:user-defined meta:name="OVERHEID.TaxonomieBeleidsagenda/OVERHEID.category">Ruimte en infrastructuur | Ruimtelijke ordening</meta:user-defined>
    <meta:user-defined meta:name="OVERHEID.Informatietype/DC.type">officiële publicatie</meta:user-defined>
    <meta:user-defined meta:name="DC.title">Wijzigingsbesluit ‘Schoterlandseweg 77, Hoornsterzwaag’ vastgesteld</meta:user-defined>
    <meta:user-defined meta:name="DCTERMS.alternative">Wijzigingsbesluit ‘Schoterlandseweg 77, Hoornsterzwaag’ vastgesteld; Heerenveen</meta:user-defined>
    <meta:user-defined meta:name="DCTERMS.W3CDTF/DCTERMS.available">2012-06-20</meta:user-defined>
    <meta:user-defined meta:name="SDU.pskey">SC167305</meta:user-defined>
  </office:meta>
</office:document-meta>
</file>