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1013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134</text:p>
          </table:table-cell>
        </table:table-row>
        <table:table-row table:style-name="staatscourant.koprow1">
          <table:covered-table-cell/>
          <table:covered-table-cell/>
          <table:table-cell office:value-type="string" table:style-name="staatscourant.publicatiedatumcel">
            <text:p>23 me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10134-001.png" xlink:show="embed" xlink:type="simple"/></draw:frame>Bestemmingsplan ‘Heerenveen-Bloemenbuurt’ gewijzigd vastgesteld</text:h>
      <text:p text:style-name="ifm_p_mt.11.1mm_ifm">Burgemeester en wethouders van Heerenveen maken op grond van artikel 3.8 van de Wet ruimtelijke ordening bekend dat de gemeenteraad op 12 april 2012 het bestemmingsplan ‘Heerenveen-Bloemenbuurt’ gewijzigd heeft vastgesteld.</text:p>
      <text:p text:style-name="ifm_p_mt.3.7mm_ifm">Dit bestemmingsplan bevat een actuele juridisch planologische regeling voor een gedeelte van de herstructurering van de Bloemenbuurt in de wijk Heerenveen-Noord. Het plan voorziet in de bouw van 28 woningen en de herinrichting van de openbare ruimte ter hoogte van de Geraniumstraat.</text:p>
      <text:p text:style-name="ifm_p_mt.3.7mm_ifm">Het bestenmmingsplan bestaat uit twee losse plandelen. Het westelijk plangebied ligt aan de oostzijde van de Leliestraat en wordt begrensd door de wegen Azaleastraat en de Cyclamenstraat. Het oostelijk plangebied ligt op de hoek van de Geraniumstraat en de Rozenstraat en wordt begrensd door het perceel Geraniumstraat 18 en de weg Azaleastraat.</text:p>
      <text:p text:style-name="ifm_p_mt.3.7mm_ifm">De wijzigingen die de gemeenteraad bij vaststelling van het bestemmingsplan heeft aangebracht zijn aangegeven in een bij het raadsbesluit behorende bijlage.</text:p>
      <text:h text:style-name="ifm_p_font.bold_mt.5.08mm_page.keep-with-next_ifm" text:outline-level="4">Ter inzage</text:h>
      <text:p text:style-name="ifm_p_mt.4.23mm_ifm">Het bestemmingsplan en het raadsbesluit tot vaststelling liggen met ingang van vrijdag 25 mei 2012 voor een periode van zes weken voor eenieder ter inzage. U kunt het digitale bestemmingsplan inzien op de website http://www.ruimtelijkeplannen.nl/. Op deze website selecteert u het tabblad ‘Bestemmingsplannen’, waarna u de mogelijkheid heeft om de stukken op te roepen via het invullen van de locatie en de naam van het bestemmingsplan of het planid-nummer NL.IMRO.0074.BPNBloemenbuurtHV-VG01.</text:p>
      <text:p text:style-name="ifm_p_mt.3.7mm_ifm">Tevens kan een papieren versie van het bestemmingsplan worden ingezien tijdens openingsuren bij de receptie van het gemeentehuis, Crackstraat 2 te Heerenveen.</text:p>
      <text:p text:style-name="ifm_p_mt.3.7mm_ifm">Bij verschillen tussen de digitale en de papieren versie van het bestemmingsplan is de digitale versie van het plan doorslaggevend.</text:p>
      <text:h text:style-name="ifm_p_font.bold_mt.5.08mm_page.keep-with-next_ifm" text:outline-level="4">Beroep</text:h>
      <text:p text:style-name="ifm_p_mt.4.23mm_ifm">Belanghebbenden die tijdig hun zienswijze omtrent het ontwerp van het bestemmingsplan bij de gemeenteraad naar voren hebben gebracht en belanghebbenden aan wie redelijkerwijs niet kan worden verweten dat zij geen zienswijze bij de gemeenteraad hebben ingediend, kunnen gedurende de termijn van terinzagelegging (beroepstermijn) tegen het vastgestelde bestemmingsplan schriftelijk beroep instellen bij de Afdeling bestuursrechtspraak van de Raad van State.</text:p>
      <text:p text:style-name="ifm_p_mt.3.7mm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p text:style-name="ifm_p_mt.3.7mm_ifm">Beroepschriften moeten worden gericht aan de Afdeling bestuursrechtspraak van de Raad van State, Postbus 20019, 2500 EA ’s-Gravenhage.</text:p>
      <text:h text:style-name="ifm_p_font.bold_mt.5.08mm_page.keep-with-next_ifm" text:outline-level="4">Schorsing</text:h>
      <text:p text:style-name="ifm_p_mt.4.23mm_ifm">Het indienen van een beroep schorst de werking van het bestemmingsplan niet. Om dit te bereiken, kan gedurende de beroepstermijn tevens een verzoek om voorlopige voorziening worden ingediend bij de voorzitter van de Afdeling bestuursrechtspraak van de Raad van State.</text:p>
      <text:p text:style-name="ifm_p_ifm">Voor zowel het indienen van een beroepschrift als een verzoek om een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h text:style-name="ifm_p_font.bold_mt.5.08mm_page.keep-with-next_ifm" text:outline-level="4">Crisis- en herstelwet</text:h>
      <text:p text:style-name="ifm_p_mt.4.23mm_ifm">Op het besluit is afdeling 2 van hoofdstuk 1 van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0134</text:span><text:tab/>23 me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0134</text:span><text:tab/>23 me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Bestemmingsplan ‘Heerenveen-Bloemenbuurt’ gewijzigd vastgesteld</dc:title>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1013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0134</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Heerenveen-Bloemenbuurt’ gewijzigd vastgesteld</meta:user-defined>
    <meta:user-defined meta:name="DCTERMS.alternative">Bestemmingsplan ‘Heerenveen-Bloemenbuurt’ gewijzigd vastgesteld; Heerenveen</meta:user-defined>
    <meta:user-defined meta:name="DCTERMS.W3CDTF/DCTERMS.available">2012-05-23</meta:user-defined>
    <meta:user-defined meta:name="SDU.pskey">SC165330</meta:user-defined>
  </office:meta>
</office:document-meta>
</file>