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8597-001.png" manifest:media-type="image/png"/>
</manifest:manifest>
</file>

<file path=content.xml><?xml version="1.0" encoding="utf-8"?>
<office:document-content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8597</text:p>
      <text:p text:style-name="publicatie-titel.end">19 mei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8597-001.png" xlink:show="embed" xlink:type="simple"/></draw:frame> Bestemmingsplan Abe Lenstrastadion, vastgesteld
         </text:h>
      <text:p text:style-name="circulaire-tekst">Burgemeester en wethouders van Heerenveen maken bekend dat de gemeenteraad op 28 maart 2011 het bestemmingsplan Abe Lenstrastadion,
                  gewijzigd heeft vastgesteld.
               </text:p>
      <text:p text:style-name="circulaire-tekst">Het bestemmingsplan geeft een regeling voor multifunctioneel gebruik van het stadion, dat is gelegen aan de Abe Lenstraboulevard
                  te Heerenveen. Naast sport en recreatie zijn ondermeer sociaal-medische, onderwijs- en culturele doeleinden toegestaan. Verder
                  maakt het bestemmingsplan een uitbreiding mogelijk van het aantal tribuneplaatsen.
               </text:p>
      <text:p text:style-name="circulaire-tekst">De gemeenteraad bracht bij de vaststelling de volgende wijzigingen aan in de regels van het bestemmingsplan:</text:p>
      <text:list text:style-name="list-style-1">
        <text:list-item>
          <text:p text:style-name="list.start">Inhoudopgave: ‘Artikel 9 Algemene ontheffingsregels’ is vervangen door ‘Artikel 9 Algemene afwijkingsregels’;
                     </text:p>
        </text:list-item>
        <text:list-item>
          <text:p text:style-name="list.cont">Artikel 3 lid 3.4 titel ‘Ontheffing van de bouwregels’ is vervangen door ‘Afwijken van de bouwregels’;
                     </text:p>
        </text:list-item>
        <text:list-item>
          <text:p text:style-name="list.cont">Artikel 3 lid 3.4 aanhef ‘Burgemeester en wethouders kunnen, mits geen onevenredige afbreuk wordt gedaan aan het straat- en
                        bebouwingsbeeld, de milieusituatie, de verkeersveiligheid en de gebruiksmogelijkheden van de aangrenzende gronden, ontheffing
                        verlenen van:’ is vervangen door ‘Mits geen onevenredige afbreuk wordt gedaan aan het straat- en bebouwingsbeeld, de milieusituatie,
                        de verkeersveiligheid en de gebruiksmogelijkheden van de aangrenzende gronden, kan met een omgevingsvergunning worden afgeweken
                        van:’;
                     </text:p>
        </text:list-item>
        <text:list-item>
          <text:p text:style-name="list.cont">Artikel 9 titel ‘Algemene ontheffingsregels’ is vervangen door ‘Algemene afwijkingsregels’;
                     </text:p>
        </text:list-item>
        <text:list-item>
          <text:p text:style-name="list.cont">Artikel 9 aanhef ‘Burgemeester en wethouders kunnen, mits geen onevenredige afbreuk wordt gedaan aan het straat- en bebouwingsbeeld,
                        de woonsituatie, de milieusituatie, de verkeersveiligheid, de sociale veiligheid en de gebruiksmogelijkheden van de aangrenzende
                        gronden, ontheffing verlenen van:’ is vervangen door ‘Mits geen onevenredige afbreuk wordt gedaan aan het straat- en bebouwingsbeeld,
                        de woonsituatie, de milieusituatie, de verkeersveiligheid, de sociale veiligheid en de gebruiksmogelijkheden van de aangrenzende
                        gronden, kan met een omgevingsvergunning worden afgeweken van:’;
                     </text:p>
        </text:list-item>
        <text:list-item>
          <text:p text:style-name="list.cont">Artikel 10 lid 10.1 titel ‘Aanlegvergunning’ is vervangen door ‘Omgevingsvergunning voor het uitvoeren van werken, geen bouwwerken
                        zijnde, of van werkzaamheden’;
                     </text:p>
        </text:list-item>
        <text:list-item>
          <text:p text:style-name="list.cont">Artikel 10.1.1. aanhef ‘Het is verboden zonder of in afwijking van een schriftelijke vergunning van Burgemeester en Wethouders
                        (aanlegvergunning) de volgende werken, geen bouwwerken zijnde, en werkzaamheden uit te voeren’ is vervangen door ‘Voor de
                        volgende werken, geen bouwwerken zijnde, en werkzaamheden is een omgevingsvergunning vereist:’;
                     </text:p>
        </text:list-item>
        <text:list-item>
          <text:p text:style-name="list.cont">Artikel 11 lid 11.1 sublid a ‘Een bouwwerk dat op een tijdstip van inwerkingtreding van het bestemmingsplan aanwezig of in
                        uitvoering is, dan wel gebouwd kan worden krachtens een bouwvergunning, en afwijkt van het plan, mag, mits deze afwijking
                        naar aard en omvang niet wordt vergroot,
                     </text:p>
          <text:list>
            <text:list-item text:start-value="1">
              <text:p text:style-name="list.cont">gedeeltelijk worden vernieuwd of veranderd;
                           </text:p>
            </text:list-item>
            <text:list-item text:start-value="2">
              <text:p text:style-name="list.cont">na het teniet gaan ten gevolge van een calamiteit geheel worden vernieuwd of veranderd, mits de aanvraag van de bouwvergunning
                              wordt gedaan binnen twee jaar na de dag waarop het bouwwerk is teniet gegaan.’
                           </text:p>
            </text:list-item>
          </text:list>
          <text:p text:style-name="list.cont">is vervangen door ‘Een bouwwerk dat op een tijdstip van inwerkingtreding van het bestemmingsplan aanwezig of in uitvoering
                        is, dan wel gebouwd kan worden krachtens een omgevingsvergunning voor het bouwen, en afwijkt van het plan, mag, mits deze
                        afwijking naar aard en omvang niet wordt vergroot,
                     </text:p>
          <text:list>
            <text:list-item text:start-value="1">
              <text:p text:style-name="list.cont">gedeeltelijk worden vernieuwd of veranderd;
                           </text:p>
            </text:list-item>
            <text:list-item text:start-value="2">
              <text:p text:style-name="list.cont">na het teniet gaan ten gevolge van een calamiteit geheel worden vernieuwd of veranderd, mits de aanvraag van de omgevingsvergunning
                              voor het bouwen wordt gedaan binnen twee jaar na de dag waarop het bouwwerk is teniet gegaan.’
                           </text:p>
            </text:list-item>
          </text:list>
        </text:list-item>
        <text:list-item>
          <text:p text:style-name="list.end">Artikel 11 lid 11.1 sublid b ‘Burgemeester en wethouders kunnen eenmalig ontheffing verlenen van sublid a. voor het vergroten
                        van de inhoud van een bouwwerk als bedoeld in sublid a. met maximaal 10%.’ is vervangen door ‘Het bevoegd gezag kan eenmalig
                        in afwijking van het bepaalde in sublid a. een omgevingsvergunning verlenen voor het vergroten van de inhoud van een bouwwerk
                        als bedoeld in het sublid a. met maximaal 10%.’.
                     </text:p>
        </text:list-item>
      </text:list>
      <text:h text:outline-level="3" text:style-name="divisiekop1">Ter inzage
                  </text:h>
      <text:p text:style-name="circulaire_divisie">Het (digitale) bestemmingsplan en het raadsbesluit tot vaststelling liggen met ingang van vrijdag 20 mei 2011 gedurende zes
                     weken voor een ieder ter inzage. U kunt het digitale bestemmingsplan inzien op de website www.ruimtelijkeplannen.nl. Op deze
                     website selecteert u het tabblad ‘Bestemmingsplannen’, waarna u de mogelijkheid heeft om het bestemmingsplan op te roepen
                     via het invullen van de locatie, de naam van het bestemmingsplan of het planid-nummer NL.IMRO.0074.BPNALenstrastadion-VG01.
                  </text:p>
      <text:p text:style-name="circulaire_divisie">De afdruk van het digitale bestemmingsplan en het raadsbesluit tot vaststelling kunnen tijdens kantooruren worden ingezien,
                     bij de receptie van het gemeentehuis, Crackstraat 2 te Heerenveen.
                  </text:p>
      <text:h text:outline-level="3" text:style-name="divisiekop1">Beroep instellen
                  </text:h>
      <text:p text:style-name="circulaire_divisie">Belanghebbenden die tijdig hun zienswijze omtrent het ontwerp van het bestemmingsplan bij de gemeenteraad naar voren hebben
                     gebracht en belanghebbenden aan wie redelijkerwijs niet kan worden verweten dat zij geen zienswijze naar voren hebben gebracht,
                     kunnen gedurende de termijn van ter inzage legging (beroepstermijn) tegen het vastgestelde bestemmingsplan beroep instellen
                     bij de Afdeling bestuursrechtspraak van de Raad van State.
                  </text:p>
      <text:p text:style-name="circulaire_divisie">Verder kunnen belanghebbenden gedurende de termijn van ter inzage legging beroep bij de Afdeling bestuursrechtspraak van de
                     Raad van State instellen tegen wijzigingen die bij de vaststelling in het bestemmingsplan zijn aangebracht.
                  </text:p>
      <text:p text:style-name="circulaire_divisie">Beroepschriften moeten worden gericht aan de Afdeling bestuursrechtspraak van de Raad van State, Postbus 20019, 2500 EA, ’s-Gravenhage.</text:p>
      <text:h text:outline-level="3" text:style-name="divisiekop1">Schorsing
                  </text:h>
      <text:p text:style-name="circulaire_divisie">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circulaire_divisie">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circulaire_divisie">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p text:style-name="ondertekening.end">Burgemeester en wethouders van Heerenveen.</text:p>
    </office:text>
  </office:body>
</office:document-content>
</file>

<file path=styles.xml><?xml version="1.0" encoding="utf-8"?>
<office:document-styles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level-style-number style:num-format="1" text:level="2" text:display-levels="1" style:num-suffix=".">
        <style:list-level-properties text:min-label-width="0.50in" text:space-before="0.5in"/>
      </text:list-level-style-number>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Abe Lenstrastadion,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meta="urn:oasis:names:tc:opendocument:xmlns:meta:1.0" xmlns:xforms="http://www.w3.org/2002/xforms" xmlns:number="urn:oasis:names:tc:opendocument:xmlns:datastyle:1.0" xmlns:xlink="http://www.w3.org/1999/xlink" xmlns:chart="urn:oasis:names:tc:opendocument:xmlns:chart:1.0" xmlns:office="urn:oasis:names:tc:opendocument:xmlns:office:1.0" xmlns:config="urn:oasis:names:tc:opendocument:xmlns:config:1.0" xmlns:ooo="http://openoffice.org/2004/office" xmlns:dc="http://purl.org/dc/elements/1.1/" xmlns:oooc="http://openoffice.org/2004/calc" xmlns:dom="http://www.w3.org/2001/xml-events" xmlns:xsi="http://www.w3.org/2001/XMLSchema-instance" xmlns:ooow="http://openoffice.org/2004/writer" xmlns:dr3d="urn:oasis:names:tc:opendocument:xmlns:dr3d:1.0" xmlns:script="urn:oasis:names:tc:opendocument:xmlns:script:1.0" xmlns:draw="urn:oasis:names:tc:opendocument:xmlns:drawing:1.0" xmlns:style="urn:oasis:names:tc:opendocument:xmlns:style:1.0" xmlns="http://www.w3.org/1999/xhtml" xmlns:date="http://schema.sdu.nl/2008/05/functions" xmlns:fo="urn:oasis:names:tc:opendocument:xmlns:xsl-fo-compatible:1.0" xmlns:svg="urn:oasis:names:tc:opendocument:xmlns:svg-compatible:1.0" xmlns:xsd="http://www.w3.org/2001/XMLSchema" xmlns:form="urn:oasis:names:tc:opendocument:xmlns:form:1.0" xmlns:table="urn:oasis:names:tc:opendocument:xmlns:table:1.0" xmlns:math="http://www.w3.org/1998/Math/MathML" xmlns:text="urn:oasis:names:tc:opendocument:xmlns:text:1.0" office:version="1.0">
  <office:meta>
    <dc:title>Bestemmingsplan Abe Lenstrastadion, vastgesteld; Heerenveen</dc:title>
  </office:meta>
</office:document-meta>
</file>