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8514-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8514</text:p>
      <text:p text:style-name="publicatie-titel.end">19 mei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8514-001.png" xlink:show="embed" xlink:type="simple"/></draw:frame> Gewijzigde vaststelling bestemmingsplan Indijk Hindeloopen
         </text:h>
      <text:p text:style-name="circulaire-tekst">Burgemeester en wethouders van de gemeente Súdwest Fryslân maken op grond van artikel 3.8 van de Wet ruimtelijke ordening
                  bekend dat de gemeenteraad van de gemeente Súdwest Fryslân bij besluit van 31 maart 2011 het bestemmingsplan Indijk Hindeloopen
                  gewijzigd heeft vastgesteld.
               </text:p>
      <text:h text:outline-level="3" text:style-name="divisiekop1">Inhoud
                  </text:h>
      <text:p text:style-name="circulaire_divisie">Het bestemmingsplan Indijk Hindeloopen geeft een juridisch planologische regeling voor het bedrijventerrein Indijk te Hindeloopen.
                     De verplaatsing van Skipshelling Blom van de Nieuwe Weide naar het bedrijventerrein Indijk wordt onder andere met dit bestemmingsplan
                     planologisch mogelijk gemaakt. Tevens zijn de nieuwste regels en wetgeving verwerkt. De regeling die het bestemmingsplan Indijk
                     Hindeloopen biedt is, naast de voornoemde bedrijfsverplaatsing, met betrekking tot de reeds in het plangebied voorkomende
                     functies en activiteiten, in essentie consoliderend van karakter.
                  </text:p>
      <text:p text:style-name="alineagroep.end">Wijziging ten opzichte van het ontwerp:</text:p>
      <text:list text:style-name="list-style-1">
        <text:list-item>
          <text:p text:style-name="list.single">De bestemming ‘groen’ is zodanig aangepast dat de onder lid d binnen deze bestemming genoemde waterlopen ondergeschikt aan
                              de hoofdbestemming dienen te blijven.
                           </text:p>
        </text:list-item>
      </text:list>
      <text:h text:outline-level="3" text:style-name="divisiekop1">Ter inzage
                  </text:h>
      <text:p text:style-name="circulaire_divisie">Het vastgestelde bestemmingsplan ligt met ingang van 20 mei tot en met 30 juni 2011  voor eenieder ter inzage bij de gemeenteloketten.</text:p>
      <text:p text:style-name="circulaire_divisie">Het vastgestelde plan is tevens te bekijken op onze website: www.gemeentesudwestfryslan.nl/ leven en wonen/leefomgeving/ruimtelijke plannen/plannen in procedure/vastgesteld en op de website: www.ruimtelijkeplannen.nl</text:p>
      <text:p text:style-name="circulaire_divisie">De digitale planbestanden van het bestemmingsplan Indijk Hindeloopen zijn te downloaden op de volgende weblocatie: http://diensten.iszf.nl/swf/ro-online/upload/4EABD525-88CC-4D6E-B13D-891A3282DE3F
                     
                  </text:p>
      <text:h text:outline-level="3" text:style-name="divisiekop1">Reageren
                  </text:h>
      <text:p text:style-name="circulaire_divisie">Gedurende bovengenoemde termijn kan beroep worden ingesteld bij de Afdeling bestuursrechtspraak van de Raad van State, Postbus
                     20019, 2500 EA ’s-Gravenhage door:
                  </text:p>
      <text:list text:style-name="list-style-2">
        <text:list-item>
          <text:p text:style-name="list.start">een belanghebbende die tijdig een zienswijze heeft ingediend bij de gemeenteraad tegen het ontwerpplan;
                        </text:p>
        </text:list-item>
        <text:list-item>
          <text:p text:style-name="list.cont">een belanghebbende die aantoont dat hij redelijkerwijs niet in staat is geweest om een zienswijze bij de gemeenteraad in te
                           dienen;
                        </text:p>
        </text:list-item>
        <text:list-item>
          <text:p text:style-name="list.end">een belanghebbende tegen de wijzigingen die de gemeenteraad bij de vaststelling heeft aangebracht.
                        </text:p>
        </text:list-item>
      </text:list>
      <text:h text:outline-level="3" text:style-name="divisiekop1">Inwerkingtreding
                  </text:h>
      <text:p text:style-name="circulaire_divisie">Het bestemmingsplan treedt in werking met ingang van de dag na afloop van de bovenvermelde beroepstermijn van zes weken. Het
                     instellen van beroep schorst de werking van het bestemmingsplan niet op. Degenen die beroep hebben ingesteld kunnen verzoeken
                     om een voorlopige voorziening. Indien binnen de termijn naast het beroepschrift een verzoek om voorlopige voorziening is ingediend
                     bij de Voorzitter van de Afdeling bestuursrechtspaak van de Raad van State, treedt het bestemmingplan niet in werking voordat
                     op het verzoek is beslist. 
                  </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Gewijzigde vaststelling bestemmingsplan Indijk Hindeloopen;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Gewijzigde vaststelling bestemmingsplan Indijk Hindeloopen; Súdwest Fryslân</dc:title>
  </office:meta>
</office:document-meta>
</file>