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8421-001.png" manifest:media-type="image/png"/>
</manifest:manifest>
</file>

<file path=content.xml><?xml version="1.0" encoding="utf-8"?>
<office:document-content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8421</text:p>
      <text:p text:style-name="publicatie-titel.end">19 mei 2011</text:p>
      <text:h text:outline-level="1" text:style-name="staatscourant_kop"><draw:frame draw:name="Afbeelding2" draw:style-name="frame.picture" draw:z-index="1" svg:height="3.71cm" svg:width="5.008cm" text:anchor-type="paragraph" style:rel-height="scale" style:rel-width="scale"><draw:image draw:filter-name="PNG - Portable Network Graphics" xlink:actuate="onLoad" xlink:href="Pictures/stcrt-2011-8421-001.png" xlink:show="embed" xlink:type="simple"/></draw:frame> Ontwerpbestemmingsplan Noordoosthoek-Normandiaplein
         </text:h>
      <text:p text:style-name="circulaire-tekst">Burgemeester en wethouders maken op grond van artikel 3.8 van de Wet ruimtelijke ordening bekend dat zij een ontwerp van het
                  bestemmingsplan Noordoosthoek-Normandiaplein hebben voorbereid.
               </text:p>
      <text:h text:outline-level="3" text:style-name="divisiekop1">Inhoud
                  </text:h>
      <text:p text:style-name="circulaire_divisie">Het gebied van het bestemmingsplan wordt gevormd door de gelijknamige wijken Noordoosthoek en Normandiaplein. De percelen
                     dr. Kuyperlaan 1 (hoed Praktijk), Iepenlaan 11 (locatie voormalige bedrijfspanden drukkerij Flach) en de Leeuwarderweg 1a
                     t/m 1c hoek 2e Oosterkade 1 t/m 4 te Sneek worden buiten het plangebied gelaten.
                  </text:p>
      <text:p text:style-name="circulaire_divisie">Doel van dit bestemmingsplan is om de verouderde bestemmingsplannen in dit gebied samen te voegen en te verwerken tot één
                     actueel bestemmingsplan. Met het plan wordt één ontwikkeling mogelijk gemaakt. In het voormalige kantoorpand van drukkerij
                     Flach aan de Leeuwarderweg 35 wordt de mogelijkheid geboden een dienstwoning te realiseren. Het ontwerp van het bestemmingsplan
                     ‘Noordoosthoek-Normandiaplein’ bevat een toelichting, planregels en een verbeelding.
                  </text:p>
      <text:h text:outline-level="3" text:style-name="divisiekop1">Ter inzage
                  </text:h>
      <text:p text:style-name="circulaire_divisie">Het ontwerp van dit bestemmingsplan ligt met ingang van 20 mei 2011 tot en met 30 juni 2011 voor eenieder ter inzage bij de
                     gemeenteloketten.
                  </text:p>
      <text:p text:style-name="circulaire_divisie">Het ontwerp is tevens te bekijken op onze website: www.gemeentesudwestfryslan.nl/ leven en wonen/leefomgeving/ruimtelijke
                     plannen/plannen in procedure/ontwerp en op de website: www.ruimtelijkeplannen.nl
                  </text:p>
      <text:p text:style-name="circulaire_divisie">De digitale planbestanden van het Noordoosthoek-Normandiaplein zijn te downloaden op de volgende weblocatie: http://diensten.iszf.nl/swf/ro-online/upload/DB0F9BE6-DC1B-4D96-98E8-BC7BEB7587B9/.</text:p>
      <text:h text:outline-level="3" text:style-name="divisiekop1">Reageren
                  </text:h>
      <text:p text:style-name="alineagroep">Gedurende bovengenoemde termijn kan eenieder schriftelijk zijn zienswijze over het ontwerpbestemmmingsplan naar voren brengen.
                        Uw reactie kunt u richten aan de gemeenteraad van Súdwest Fryslân, Postbus 10.000, 8600 HA te Sneek.
                     </text:p>
      <text:p text:style-name="alineagroep.end">Indien gewenst kunt u een afspraak maken voor het indienen van een mondelinge zienswijze. Om praktische redenen verdient het
                        aanbeveling een dergelijke afspraak te maken uiterlijk 14 dagen voor het einde van de inzagetermijn. U kunt hiervoor contact
                        opnemen met de heer A. Kort van de afdeling Backoffice Ruimtelijke Ordening, telefoonnummer 0515-489000.
                     </text:p>
    </office:text>
  </office:body>
</office:document-content>
</file>

<file path=styles.xml><?xml version="1.0" encoding="utf-8"?>
<office:document-styles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Ontwerpbestemmingsplan Noordoosthoek-Normandiaplein; Súdwest Fryslâ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meta>
    <dc:title>Ontwerpbestemmingsplan Noordoosthoek-Normandiaplein; Súdwest Fryslân</dc:title>
  </office:meta>
</office:document-meta>
</file>