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8211-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8211</text:p>
      <text:p text:style-name="publicatie-titel.end">12 mei 2011</text:p>
      <text:h text:outline-level="1" text:style-name="staatscourant_kop"><draw:frame draw:name="Afbeelding2" draw:style-name="frame.picture" draw:z-index="1" svg:height="3.71cm" svg:width="5.008cm" text:anchor-type="paragraph" style:rel-height="scale" style:rel-width="scale"><draw:image draw:filter-name="PNG - Portable Network Graphics" xlink:actuate="onLoad" xlink:href="Pictures/stcrt-2011-8211-001.png" xlink:show="embed" xlink:type="simple"/></draw:frame> Gewijzigde vaststelling bestemmingsplan ‘Eiland - De Domp’
         </text:h>
      <text:p text:style-name="circulaire-tekst">Burgemeester en wethouders van de gemeente Súdwest Fryslân maken op grond van artikel 3.8 van de Wet ruimtelijke ordening
                  bekend dat de gemeenteraad van de gemeente Súdwest Fryslân bij besluit van 31 maart 2011 het bestemmingsplan ‘Eiland - De
                  Domp’ gewijzigd heeft vastgesteld.
               </text:p>
      <text:h text:outline-level="3" text:style-name="divisiekop1">Inhoud
                  </text:h>
      <text:p text:style-name="alineagroep">Het bestemmingsplan ‘Eiland - De Domp’ wordt globaal begrensd door de Leeuwarderweg in het westen, de Groenedijk in het noorden,
                        de Stadsrondweg-oost en door de Houkesloot in het zuiden.
                     </text:p>
      <text:p text:style-name="alineagroep.end">Doel van dit bestemmingsplan is om de verouderde bestemmingsplannen in dit gebied samen te voegen en te verwerken tot één
                        bestemmingsplan, en om ongewenste ontwikkelingen te voorkomen. Het bestemmingsplan ‘Eiland -  De Domp’ bevat een toelichting,
                        planregels en een verbeelding (plankaart).
                     </text:p>
      <text:p text:style-name="alineagroep.end">De gewijzigde vaststelling ten opzichte van het ontwerpbestemmingsplan heeft betrekking op de volgende punten:</text:p>
      <text:list text:style-name="list-style-1">
        <text:list-item>
          <text:p text:style-name="list.start">De tekst van de bestemmingsomschrijving van artikel 10, onder 1a is vervangen door ‘maatschappelijke voorzieningen in de vorm
                              van openbare dienstverlening, onderwijs, gezondheidszorg en bijbehorende voorzieningen, waaronder kinderopvang’;
                           </text:p>
        </text:list-item>
        <text:list-item>
          <text:p text:style-name="list.cont">De tekst van artikel 12, onder 1b is vervangen door ‘vormen van verblijfsrecreatie waaronder een camping met ten hoogste 7
                              vaste standplaatsen’;
                           </text:p>
        </text:list-item>
        <text:list-item>
          <text:p text:style-name="list.end">De aanduiding op de verbeelding ‘maximale goot- en bouwhoogte’ binnen de bestemming ‘recreatie-jachthaven’ voor het perceel
                              Burgemeester de Hooppark 3 te wijzigen naar respectievelijk 6m en 10m.
                           </text:p>
        </text:list-item>
      </text:list>
      <text:h text:outline-level="3" text:style-name="divisiekop1">Ter inzage
                  </text:h>
      <text:p text:style-name="circulaire_divisie">Het vastgestelde bestemmingsplan ligt met ingang van 13 mei t/m 23 juni 2011 voor eenieder ter inzage bij de gemeenteloketten.</text:p>
      <text:p text:style-name="circulaire_divisie">Het vastgestelde plan is tevens te bekijken op onze website: www.gemeentesudwestfryslan.nl/ leven en wonen/leefomgeving/ruimtelijke
                     plannen/plannen in procedure/vastgesteld en op de website: www.ruimtelijkeplannen.nl
                  </text:p>
      <text:p text:style-name="alineagroep">De digitale planbestanden van het bestemmingsplan ‘Eiland - De Domp’ zijn te downloaden op de volgende weblocatie:</text:p>
      <text:p text:style-name="alineagroep.end">http://diensten.iszf.nl/swf/ro-online/upload/8579D502-599E-4129-AF41-7168863896E3</text:p>
      <text:h text:outline-level="3" text:style-name="divisiekop1">Reageren
                  </text:h>
      <text:p text:style-name="circulaire_divisie">Gedurende bovengenoemde termijn kan beroep worden ingesteld bij de Afdeling bestuursrechtspraak van de Raad van State, Postbus
                     20019, 2500 EA ’s-Gravenhage door:
                  </text:p>
      <text:list text:style-name="list-style-2">
        <text:list-item>
          <text:p text:style-name="list.start">een belanghebbende die tijdig een zienswijze heeft ingediend bij de gemeenteraad tegen het ontwerpplan;
                        </text:p>
        </text:list-item>
        <text:list-item>
          <text:p text:style-name="list.cont">een belanghebbende die aantoont dat hij redelijkerwijs niet in staat is geweest om een zienswijze bij de gemeenteraad in te
                           dienen;
                        </text:p>
        </text:list-item>
        <text:list-item>
          <text:p text:style-name="list.end">een belanghebbende tegen de wijzigingen die de gemeenteraad bij de vaststelling heeft aangebracht.
                        </text:p>
        </text:list-item>
      </text:list>
      <text:h text:outline-level="3" text:style-name="divisiekop1">Inwerkingtreding
                  </text:h>
      <text:p text:style-name="circulaire_divisie">Het bestemmingsplan treedt in werking met ingang van de dag na afloop van de bovenvermelde beroepstermijn van 6 weken. Het
                     instellen van beroep schorst de werking van het bestemmingsplan niet op. Degenen die beroep hebben ingesteld kunnen verzoeken
                     om een voorlopige voorziening. Indien binnen de termijn naast het beroepschrift een verzoek om voorlopige voorziening is ingediend
                     bij de Voorzitter van de Afdeling bestuursrechtspaak van de Raad van State, treedt het bestemmingplan niet in werking voordat
                     op het verzoek is beslist.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Gewijzigde vaststelling bestemmingsplan ‘Eiland - De Domp’; Súdwest Fryslâ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Gewijzigde vaststelling bestemmingsplan ‘Eiland - De Domp’; Súdwest Fryslân</dc:title>
  </office:meta>
</office:document-meta>
</file>