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1-6985-001.png" manifest:media-type="image/png"/>
</manifest:manifest>
</file>

<file path=content.xml><?xml version="1.0" encoding="utf-8"?>
<office:document-content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http://www.w3.org/1999/xhtml" xmlns:table="urn:oasis:names:tc:opendocument:xmlns:table:1.0" xmlns:xsi="http://www.w3.org/2001/XMLSchema-instance" xmlns:math="http://www.w3.org/1998/Math/MathML" xmlns:text="urn:oasis:names:tc:opendocument:xmlns:text:1.0" xmlns:meta="urn:oasis:names:tc:opendocument:xmlns:meta:1.0" xmlns:xforms="http://www.w3.org/2002/xforms" xmlns:xsd="http://www.w3.org/2001/XMLSchema" xmlns:dc="http://purl.org/dc/elements/1.1/" xmlns:number="urn:oasis:names:tc:opendocument:xmlns:datastyle:1.0" xmlns:xlink="http://www.w3.org/1999/xlink" xmlns:office="urn:oasis:names:tc:opendocument:xmlns:office:1.0" xmlns:chart="urn:oasis:names:tc:opendocument:xmlns:chart:1.0" xmlns:ooo="http://openoffice.org/2004/office" xmlns:config="urn:oasis:names:tc:opendocument:xmlns:config:1.0" xmlns:oooc="http://openoffice.org/2004/calc"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style:style style:family="paragraph" style:master-page-name="Standard" style:name="Table.End" style:parent-style-name="Standard">
      <style:paragraph-properties style:page-number="auto"/>
    </style:style>
    <style:style style:name="frame.margin" style:family="graphic" style:parent-style-name="Frame">
      <style:graphic-properties style:vertical-pos="from-top" style:vertical-rel="paragraph" style:horizontal-pos="from-left" style:horizontal-rel="paragraph" fo:padding="0in" fo:border="none" style:shadow="none"/>
    </style:style>
    <style:style style:name="frame.box" style:family="graphic" style:parent-style-name="frame.margin">
      <style:graphic-properties fo:padding-left="0.2in" fo:border="0.0075in solid #000000" style:shadow="none"/>
    </style:style>
  </office:automatic-styles>
  <office:body>
    <office:text>
      <text:p text:style-name="publicatie-titel">Staatscourant 2011, 6985</text:p>
      <text:p text:style-name="publicatie-titel.end">21 april 2011</text:p>
      <text:h text:outline-level="1" text:style-name="staatscourant_kop"><draw:frame draw:name="Afbeelding2" draw:style-name="frame.picture" draw:z-index="1" svg:height="1.802cm" svg:width="4.902cm" text:anchor-type="paragraph" style:rel-height="scale" style:rel-width="scale"><draw:image draw:filter-name="PNG - Portable Network Graphics" xlink:actuate="onLoad" xlink:href="Pictures/stcrt-2011-6985-001.png" xlink:show="embed" xlink:type="simple"/></draw:frame> Projectbesluit Hermes 16 en Icarus 14 te Heerenveen
         </text:h>
      <text:p text:style-name="circulaire-tekst">Burgemeester en wethouders van Heerenveen maken bekend dat zij ongewijzigd hebben vastgesteld een projectbesluit ex artikel
                  3.10 van de Wet ruimtelijke ordening voor:
               </text:p>
      <text:p text:style-name="circulaire-tekst"><text:span text:style-name="vet">Heerenveen</text:span></text:p>
      <text:list text:style-name="list-style-1">
        <text:list-item>
          <text:p text:style-name="list.start">oprichten van een bedrijfspand op het perceel Hermes 16 (IBF)
                     </text:p>
        </text:list-item>
        <text:list-item>
          <text:p text:style-name="list.end">oprichten van een bedrijfspand op het perceel Icarus 14 (IBF)
                     </text:p>
        </text:list-item>
      </text:list>
      <text:h text:outline-level="3" text:style-name="divisiekop1">Ter inzage
                  </text:h>
      <text:p text:style-name="circulaire_divisie">Het projectbesluit, met de daarbijbehorende stukken, ligt met ingang van 22 april 2011, gedurende 6 weken, tijdens openingsuren,
                     ter inzage bij de receptie van het gemeentehuis, Crackstraat 2 te Heerenveen. De stukken kunnen gedurende genoemde periode
                     ook worden ingezien op de gemeentelijke website www.heerenveen.nl/actueel/ter inzage en op  www.ruimtelijkeplannen.nl
                  </text:p>
      <text:h text:outline-level="3" text:style-name="divisiekop1">Beroep
                  </text:h>
      <text:list text:style-name="list-style-2">
        <text:list-item>
          <text:p text:style-name="list.start">Belanghebbenden die zienswijzen op het ontwerpprojectbesluit naar voren hebben gebracht, en
                        </text:p>
        </text:list-item>
        <text:list-item>
          <text:p text:style-name="list.end">belanghebbenden aan wie redelijkerwijs niet kan worden verweten dat zij geen zienswijzen op het ontwerpprojectbesluit naar
                           voren hebben gebracht (hiertoe worden mede gerekend belanghebbenden die zich verzetten tegen de bij vaststelling in het projectbesluit
                           aangebrachte wijziging) kunnen binnen de hiervoor omschreven termijn beroep instellen tegen het projectbesluit, bij de Rechtbank
                           Leeuwarden, sector Bestuursrecht, Postbus 1702, 8901 CA Leeuwarden. U kunt ook digitaal beroep instellen bij genoemde rechtbank
                           via http://loket.rechtspraak.nl/bestuursrecht. Daarvoor moet u wel beschikken over een elektronische handtekening (DigiD).
                           Kijk op de genoemde site voor de precieze voorwaarden.
                        </text:p>
        </text:list-item>
      </text:list>
      <text:h text:outline-level="3" text:style-name="divisiekop1">Voorlopige voorziening
                  </text:h>
      <text:p text:style-name="circulaire_divisie">Degene die tijdig een beroepschrift indient, kan tevens een verzoek om voorlopige voorziening indienen bij de Voorzieningenrechter,
                     sector Bestuursrecht van de arrondissementsrechtbank, Postbus 1702, 8901 CA Leeuwarden.
                  </text:p>
    </office:text>
  </office:body>
</office:document-content>
</file>

<file path=styles.xml><?xml version="1.0" encoding="utf-8"?>
<office:document-styles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http://www.w3.org/1999/xhtml" xmlns:table="urn:oasis:names:tc:opendocument:xmlns:table:1.0" xmlns:xsi="http://www.w3.org/2001/XMLSchema-instance" xmlns:math="http://www.w3.org/1998/Math/MathML" xmlns:text="urn:oasis:names:tc:opendocument:xmlns:text:1.0" xmlns:meta="urn:oasis:names:tc:opendocument:xmlns:meta:1.0" xmlns:xforms="http://www.w3.org/2002/xforms" xmlns:xsd="http://www.w3.org/2001/XMLSchema" xmlns:dc="http://purl.org/dc/elements/1.1/" xmlns:number="urn:oasis:names:tc:opendocument:xmlns:datastyle:1.0" xmlns:xlink="http://www.w3.org/1999/xlink" xmlns:office="urn:oasis:names:tc:opendocument:xmlns:office:1.0" xmlns:chart="urn:oasis:names:tc:opendocument:xmlns:chart:1.0" xmlns:ooo="http://openoffice.org/2004/office" xmlns:config="urn:oasis:names:tc:opendocument:xmlns:config:1.0" xmlns:oooc="http://openoffice.org/2004/calc"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name="frame.handelingen.opening" style:family="graphic" style:parent-style-name="Frame">
      <style:graphic-properties style:vertical-pos="top" style:vertical-rel="page-content" style:wrap="left" style:horizontal-pos="from-left" style:horizontal-rel="page" fo:padding="0in" fo:margin-bottom="0.6in" fo:margin-left="0in" fo:margin-right="0in" fo:border="none" style:shadow="none"/>
    </style:style>
    <style:style style:name="frame.handelingen.opening.left" style:family="graphic" style:parent-style-name="frame.handelingen.opening">
      <style:graphic-properties style:wrap="left"/>
    </style:style>
    <style:style style:name="frame.handelingen.opening.right" style:family="graphic" style:parent-style-name="frame.handelingen.opening">
      <style:graphic-properties style:wrap="right"/>
    </style:style>
    <style:style style:family="text" style:name="subscript">
      <style:text-properties style:text-position="sub 70%"/>
    </style:style>
    <style:style style:family="text" style:name="superscript">
      <style:text-properties style:text-position="super 70%"/>
    </style:style>
    <style:style style:name="normal" style:display-name="Normaal" style:family="text">
      <style:text-properties style:font-name="Verdana"/>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name="cur" style:class="text" style:family="text" style:display-name="Cursief">
      <style:text-properties fo:font-style="italic"/>
    </style:style>
    <style:style style:name="vet" style:class="text" style:family="text" style:display-name="Vet">
      <style:text-properties fo:font-weight="bold"/>
    </style:style>
    <style:style style:name="vetcur" style:class="text" style:family="text" style:display-name="Vet Cursief">
      <style:text-properties fo:font-style="italic" fo:font-weight="bold"/>
    </style:style>
    <style:style style:name="rom" style:class="text" style:family="text" style:display-name="Romein"/>
    <style:style style:name="ondlijn" style:class="text" style:family="text" style:display-name="Onderlijnd">
      <style:text-properties style:text-underline-color="font-color" style:text-underline-style="solid" style:text-underline-width="auto"/>
    </style:style>
    <style:style style:name="nonprop" style:class="text" style:family="text" style:display-name="Niet proportioneel">
      <style:text-properties style:font-name="Courier New"/>
    </style:style>
    <style:style style:name="klkap" style:class="text" style:family="text" style:display-name="Klein Kapitaal">
      <style:text-properties fo:font-variant="small-caps"/>
    </style:style>
    <style:style style:name="kap" style:class="text" style:family="text" style:display-name="Kapitaal"/>
    <style:style style:name="halfvet" style:class="text" style:family="text" style:display-name="Halfvet">
      <style:text-properties fo:font-weight="bold"/>
    </style:style>
    <style:style style:name="handelingen.voornaam" style:class="text" style:family="text" style:display-name="Voornaam handelingen">
      <style:text-properties fo:font-weight="bold"/>
    </style:style>
    <style:style style:name="handelingen.naam" style:class="text" style:family="text" style:display-name="Sprekernaam handelingen">
      <style:text-properties fo:font-weight="bold"/>
    </style:style>
    <style:style style:name="handelingen.item-titel" style:class="text" style:family="text" style:display-name="Item Nummer">
      <style:text-properties fo:font-weight="bold" fo:font-size="12pt"/>
    </style:style>
    <style:style style:name="handelingen.opening.vergadering-nummer" style:class="text" style:family="text" style:display-name="Vergadering Nummer">
      <style:text-properties fo:font-weight="bold" fo:font-size="16pt"/>
    </style:style>
    <style:style style:class="text" style:default-outline-level="1" style:family="paragraph" style:name="lid">
      <style:paragraph-properties fo:margin-bottom="0.199cm" fo:margin-left="1cm" fo:margin-right="0cm" fo:text-indent="-1cm" style:auto-text-indent="false"/>
      <style:text-properties fo:font-size="9.5pt" style:font-name="Verdana"/>
    </style:style>
    <style:style style:family="text" style:name="lidnr">
      <style:text-properties/>
    </style:style>
    <style:style style:class="text" style:family="paragraph" style:name="Standard">
      <style:paragraph-properties fo:line-height="100%" fo:margin-bottom="0.2in" fo:margin-top="0in"/>
      <style:text-properties style:font-name="Verdana"/>
    </style:style>
    <style:style style:class="text" style:family="paragraph" style:name="white-marker" style:display-name="Witblokje" style:parent-style-name="Standard">
      <style:paragraph-properties fo:margin-bottom="0.0in"/>
      <style:text-properties style:font-name="Verdana"/>
    </style:style>
    <style:style style:class="text" style:family="paragraph" style:name="spreker" style:display-name="Spreker" style:parent-style-name="Standard">
      <style:paragraph-properties fo:margin-bottom="0.1in"/>
      <style:text-properties style:font-name="Verdana"/>
    </style:style>
    <style:style style:class="text" style:family="paragraph" style:name="eerste.spreker" style:display-name="Eerste Spreker" style:parent-style-name="spreker">
      <style:paragraph-properties fo:margin-top="0.15in" fo:margin-bottom="0.1in"/>
      <style:text-properties style:font-name="Verdana"/>
    </style:style>
    <style:style style:class="text" style:family="paragraph" style:name="hardreturn" style:parent-style-name="Standard">
      <style:paragraph-properties fo:break-after="page"/>
    </style:style>
    <style:style style:class="text" style:display-name="Text body" style:family="paragraph" style:name="Text_20_body" style:parent-style-name="Standard">
      <style:paragraph-properties fo:margin-bottom="0.1965in" fo:margin-top="0in"/>
      <style:text-properties fo:font-size="10.0pt"/>
    </style:style>
    <style:style style:name="Frame_20_contents" style:display-name="Frame contents" style:family="paragraph" style:parent-style-name="Text_20_body" style:class="extra"/>
    <style:style style:class="text" style:family="paragraph" style:display-name="Margetekst" style:name="margetext" style:parent-style-name="Standard">
      <style:paragraph-properties fo:margin-bottom="0.1in"/>
      <style:text-properties fo:font-size="8.0pt"/>
    </style:style>
    <style:style style:class="text" style:display-name="Labeled" style:family="paragraph" style:name="labeled" style:parent-style-name="Standard">
      <style:paragraph-properties fo:margin-bottom="0in" fo:margin-top="0in"/>
    </style:style>
    <style:style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8.0pt"/>
    </style:style>
    <style:style style:name="footer.handelingen" style:display-name="Footer Handelingen" style:class="text" style:family="paragraph" style:parent-style-name="footer">
      <style:paragraph-properties fo:margin-bottom="0.0in">
        <style:tab-stops>
          <style:tab-stop style:position="2.7882in" style:type="right"/>
          <style:tab-stop style:position="2.9689in"/>
          <style:tab-stop style:position="5.7634in" style:type="right"/>
        </style:tab-stops>
      </style:paragraph-properties>
      <style:text-properties style:font-name="Verdana1" fo:font-size="7pt" style:font-size-asian="7pt" style:font-size-complex="7pt"/>
    </style:style>
    <style:style style:name="handelingen.opening" style:family="paragraph" style:parent-style-name="Frame_20_contents" style:list-style-name="">
      <style:paragraph-properties fo:margin-left="0in" fo:margin-right="0in" fo:margin-top="0in" fo:margin-bottom="0.201in" fo:text-align="start" style:justify-single-word="false" fo:text-indent="0in" style:auto-text-indent="false" style:text-autospace="none">
        <style:tab-stops>
          <style:tab-stop style:position="2.9689in"/>
        </style:tab-stops>
      </style:paragraph-properties>
    </style:style>
    <style:style style:name="handelingen.agendapunt" style:family="paragraph" style:parent-style-name="Standard">
      <style:paragraph-properties fo:margin-top="0in" fo:margin-bottom="0.0598in" fo:padding="0in" fo:border-left="none" fo:border-right="none" fo:border-top="0.0008in solid #000000" fo:border-bottom="none" style:shadow="none"/>
    </style:style>
    <style:style style:class="text" style:display-name="Publicatie Titel" style:family="paragraph" style:name="publicatie-titel" style:parent-style-name="Text_20_body">
      <style:paragraph-properties fo:margin-bottom="0.0in" fo:margin-top="0in"/>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Kamernummer" style:family="paragraph" style:name="kamernummer" style:parent-style-name="Text_20_body">
      <style:paragraph-properties fo:margin-bottom="0in" fo:text-align="end"/>
      <style:text-properties fo:font-size="36.0pt" fo:font-weight="bold"/>
    </style:style>
    <style:style style:class="text" style:display-name="Kamervraagnummer" style:family="paragraph" style:name="kamervraagnummer" style:parent-style-name="Text_20_body">
      <style:paragraph-properties fo:margin-top="0.1965in"/>
      <style:text-properties fo:font-size="12.0pt" fo:font-weight="bold"/>
    </style:style>
    <style:style style:class="text" style:display-name="Kamervragen" style:family="paragraph" style:name="kamervragen" style:parent-style-name="Text_20_body">
      <style:paragraph-properties fo:margin-top="0.1965in"/>
      <style:text-properties fo:font-size="10.0pt"/>
    </style:style>
    <style:style style:class="text" style:display-name="Nota Toelichting" style:family="paragraph" style:name="nota-toelichting" style:parent-style-name="Text_20_body">
      <style:paragraph-properties fo:margin-bottom="0.1965in" fo:margin-top="0in"/>
    </style:style>
    <style:style style:name="frame.fix" style:display-name="Margin Frame" style:family="paragraph" style:parent-style-name="Text_20_body">
      <style:paragraph-properties fo:keep-with-next="always" fo:margin-bottom="0in" fo:margin-top="0in"/>
    </style:style>
    <style:style style:name="table.fix" style:display-name="Table Predecessor" style:family="paragraph" style:parent-style-name="Text_20_body">
      <style:paragraph-properties fo:keep-with-next="always"/>
    </style:style>
    <style:style style:name="table.end" style:display-name="Table End" style:family="paragraph" style:parent-style-name="Text_20_body" style:master-page-name="Standard"/>
    <style:style style:name="bijlage.start" style:display-name="Bijlage Start" style:family="paragraph" style:parent-style-name="Text_20_body" style:master-page-name="Bijlag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fo:keep-with-next="always"/>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Contents Left" style:family="paragraph" style:name="Table_20_Contents_Left" style:parent-style-name="Table_20_Contents">
      <style:paragraph-properties fo:text-align="left"/>
    </style:style>
    <style:style style:class="extra" style:display-name="Table Contents Centre" style:family="paragraph" style:name="Table_20_Contents_Centre" style:parent-style-name="Table_20_Contents">
      <style:paragraph-properties fo:text-align="center"/>
    </style:style>
    <style:style style:class="extra" style:display-name="Table Contents Right" style:family="paragraph" style:name="Table_20_Contents_Right" style:parent-style-name="Table_20_Contents">
      <style:paragraph-properties fo:text-align="right"/>
    </style:style>
    <style:style style:class="extra" style:display-name="Table Contents Justify" style:family="paragraph" style:name="Table_20_Contents_Justify" style:parent-style-name="Table_20_Contents">
      <style:paragraph-properties fo:text-align="justify"/>
    </style:style>
    <style:style style:class="extra" style:display-name="Table Heading" style:family="paragraph" style:name="Table_20_Heading" style:parent-style-name="Table_20_Contents">
      <style:paragraph-properties style:justify-single-word="false" text:line-number="0" text:number-lines="false"/>
      <style:text-properties fo:font-weight="bold" style:font-weight-asian="bold" style:font-weight-complex="bold" fo:font-size="8pt" style:font-size-asian="8.0pt" style:font-size-complex="8.0pt"/>
    </style:style>
    <style:style style:class="extra" style:display-name="Table Heading Left" style:family="paragraph" style:name="Table_20_Heading_Left" style:parent-style-name="Table_20_Contents">
      <style:paragraph-properties fo:text-align="left"/>
    </style:style>
    <style:style style:class="extra" style:display-name="Table Heading Center" style:family="paragraph" style:name="Table_20_Heading_Center" style:parent-style-name="Table_20_Contents">
      <style:paragraph-properties fo:text-align="center"/>
    </style:style>
    <style:style style:class="extra" style:display-name="Table Heading Right" style:family="paragraph" style:name="Table_20_Heading_Right" style:parent-style-name="Table_20_Contents">
      <style:paragraph-properties fo:text-align="right"/>
    </style:style>
    <style:style style:class="extra" style:display-name="Table Heading Justify" style:family="paragraph" style:name="Table_20_Heading_Justify" style:parent-style-name="Table_20_Contents">
      <style:paragraph-properties fo:text-align="justify"/>
    </style:style>
    <style:style style:class="extra" style:display-name="Tabel Spreektijden" style:family="paragraph" style:name="table_spreektijden" style:parent-style-name="Table_20_Contents">
      <style:paragraph-properties fo:margin-bottom="0.0in"/>
    </style:style>
    <style:style style:class="extra" style:display-name="Titel Parlementair" style:family="paragraph" style:name="title.parlementair" style:parent-style-name="Table_20_Contents">
      <style:paragraph-properties fo:margin-bottom="0.0in"/>
      <style:text-properties fo:font-weight="bold"/>
    </style:style>
    <style:style style:class="extra" style:display-name="Kop Titel Parlementair" style:family="paragraph" style:name="title.kop.parlementair" style:parent-style-name="title.parlementair">
      <style:text-properties fo:font-size="14.0pt"/>
    </style:style>
    <style:style style:class="extra" style:display-name="Kop Tabel -- Titel" style:family="paragraph" style:name="headtable" style:parent-style-name="title.parlementair">
      <style:paragraph-properties fo:margin-bottom="0.2in"/>
      <style:text-properties fo:font-family="arial"/>
    </style:style>
    <style:style style:class="extra" style:display-name="Kop Tabel -- Dossier Titel" style:family="paragraph" style:name="headtable.dossiertitel" style:parent-style-name="headtable">
      <style:text-properties fo:font-size="11.5pt"/>
    </style:style>
    <style:style style:class="extra" style:display-name="Kop Tabel -- Stuk Titel" style:family="paragraph" style:name="headtable.stuktitel" style:parent-style-name="headtable">
      <style:paragraph-properties fo:margin-bottom="0.0in"/>
      <style:text-properties fo:font-size="8.5pt"/>
    </style:style>
    <style:style style:class="extra" style:display-name="Kop Tabel -- Datum" style:family="paragraph" style:name="headtable.datum" style:parent-style-name="headtable">
      <style:text-properties fo:font-size="8.5pt" fo:font-weight="normal"/>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isplay-name="Bijlage Kop Handelingen" style:default-outline-level="1" style:family="paragraph" style:name="handeling_bijlage_kop" style:parent-style-name="heading.small">
      <style:paragraph-properties fo:margin-top="0in" fo:margin-bottom="0.15in"/>
    </style:style>
    <style:style style:class="text" style:default-outline-level="1" style:family="paragraph" style:name="nds.dossiertitel" style:parent-style-name="heading.normal">
      <style:paragraph-properties fo:margin-bottom="0.1in" fo:margin-top="0.0in"/>
      <style:text-properties fo:font-size="12.0pt" style:font-size-asian="12.0pt" style:font-size-complex="12.0pt"/>
    </style:style>
    <style:style style:class="text" style:default-outline-level="1" style:family="paragraph" style:name="nds.stuktitel" style:parent-style-name="nds.dossiertitel">
      <style:text-properties fo:font-size="10.0pt" style:font-size-asian="10.0pt" style:font-size-complex="10.0pt"/>
    </style:style>
    <style:style style:class="text" style:default-outline-level="1" style:family="paragraph" style:name="titel.margetekst" style:parent-style-name="nds.dossiertitel"/>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motie_kop" style:parent-style-name="heading.normal">
      <style:paragraph-properties style:page-number="auto" fo:padding-left="0.0201in" fo:padding-right="0.0201in" fo:padding-top="0.0799in" fo:padding-bottom="0.0799in" fo:border-left="none" fo:border-right="none" fo:border-top="0.0071in solid #000000" fo:border-bottom="0.0071in solid #000000" style:shadow="none" style:join-border="false"/>
      <style:text-properties fo:font-weight="normal" fo:font-size="10.0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1" style:family="paragraph" style:name="stuktitel" style:parent-style-name="heading.normal"/>
    <style:style style:class="text" style:default-outline-level="1" style:family="paragraph" style:name="kamervraagopmerking_kop" style:parent-style-name="heading.normal"/>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master-page-name="Bijlage"/>
    <style:style style:class="text" style:default-outline-level="1" style:family="paragraph" style:name="artikel_kop" style:parent-style-name="heading.normal"/>
    <style:style style:class="text" style:default-outline-level="1" style:family="paragraph" style:name="algemeen_kop" style:parent-style-name="heading.normal">
      <style:text-properties fo:font-weight="normal"/>
    </style:style>
    <style:style style:class="text" style:default-outline-level="1" style:family="paragraph" style:name="algemeen_kop.kopopmaak_vet"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text" style:name="tussenkop_cur" style:parent-style-name="tussenkop">
      <style:text-properties fo:font-style="italic"/>
    </style:style>
    <style:style style:class="text" style:default-outline-level="1" style:family="text" style:name="tussenkop_vet" style:parent-style-name="tussenkop">
      <style:text-properties fo:font-weight="bold"/>
    </style:style>
    <style:style style:class="text" style:default-outline-level="1" style:family="text" style:name="tussenkop_vetcur" style:parent-style-name="tussenkop">
      <style:text-properties fo:font-style="italic" fo:font-weight="bold"/>
    </style:style>
    <style:style style:class="text" style:default-outline-level="1" style:family="text" style:name="tussenkop_rom" style:parent-style-name="tussenkop"/>
    <style:style style:class="text" style:default-outline-level="1" style:family="text" style:name="tussenkop_ondlijn" style:parent-style-name="tussenkop">
      <style:text-properties style:text-underline-color="font-color" style:text-underline-style="solid" style:text-underline-width="auto"/>
    </style:style>
    <style:style style:class="text" style:default-outline-level="1" style:family="text" style:name="tussenkop_nonprop" style:parent-style-name="tussenkop">
      <style:text-properties style:font-name="Courier New"/>
    </style:style>
    <style:style style:class="text" style:default-outline-level="1" style:family="text" style:name="tussenkop_klkap" style:parent-style-name="tussenkop">
      <style:text-properties fo:font-variant="small-caps"/>
    </style:style>
    <style:style style:class="text" style:default-outline-level="1" style:family="text" style:name="tussenkop_kap" style:parent-style-name="tussenkop"/>
    <style:style style:class="text" style:default-outline-level="1" style:family="text" style:name="tussenkop_halfvet" style:parent-style-name="tussenkop">
      <style:text-properties fo:font-weight="bold"/>
    </style:style>
    <style:style style:class="extra" style:display-name="Agenda Tussenkop" style:family="paragraph" style:name="agenda.tussenkop" style:parent-style-name="tussenkop">
      <style:paragraph-properties fo:text-align="center" style:justify-single-word="false" style:page-number="auto"/>
    </style:style>
    <style:style style:class="extra" style:display-name="Agenda Tussenkop Cursief" style:family="paragraph" style:master-page-name="" style:name="agenda.tussenkop_cur" style:parent-style-name="tussenkop_cur">
      <style:paragraph-properties fo:text-align="center" style:justify-single-word="false" style:page-number="auto"/>
    </style:style>
    <style:style style:class="extra" style:display-name="Agenda Tussenkop Vet" style:family="paragraph" style:master-page-name="" style:name="agenda.tussenkop_vet" style:parent-style-name="tussenkop_vet">
      <style:paragraph-properties fo:text-align="center" style:justify-single-word="false" style:page-number="auto"/>
    </style:style>
    <style:style style:class="extra" style:display-name="Agenda Tussenkop Vet Cursief" style:family="paragraph" style:master-page-name="" style:name="agenda.tussenkop_vetcur" style:parent-style-name="tussenkop_vetcur">
      <style:paragraph-properties fo:text-align="center" style:justify-single-word="false" style:page-number="auto"/>
    </style:style>
    <style:style style:class="extra" style:display-name="Agenda Tussenkop Romein" style:family="paragraph" style:master-page-name="" style:name="agenda.tussenkop_rom" style:parent-style-name="tussenkop_rom">
      <style:paragraph-properties fo:text-align="center" style:justify-single-word="false" style:page-number="auto"/>
    </style:style>
    <style:style style:class="extra" style:display-name="Agenda Tussenkop Onderlijn" style:family="paragraph" style:master-page-name="" style:name="agenda.tussenkop_ondlijn" style:parent-style-name="tussenkop_ondlijn">
      <style:paragraph-properties fo:text-align="center" style:justify-single-word="false" style:page-number="auto"/>
    </style:style>
    <style:style style:class="extra" style:display-name="Agenda Tussenkop Non-Proportioneel" style:family="paragraph" style:master-page-name="" style:name="agenda.tussenkop_nonprop" style:parent-style-name="tussenkop_nonprop">
      <style:paragraph-properties fo:text-align="center" style:justify-single-word="false" style:page-number="auto"/>
    </style:style>
    <style:style style:class="extra" style:display-name="Agenda Tussenkop klein Kapitaal" style:family="paragraph" style:master-page-name="" style:name="agenda.tussenkop_klkap" style:parent-style-name="tussenkop_klkap">
      <style:paragraph-properties fo:text-align="center" style:justify-single-word="false" style:page-number="auto"/>
    </style:style>
    <style:style style:class="extra" style:display-name="Agenda Tussenkop Kapitaal" style:family="paragraph" style:master-page-name="" style:name="agenda.tussenkop_kap" style:parent-style-name="tussenkop_kap">
      <style:paragraph-properties fo:text-align="center" style:justify-single-word="false" style:page-number="auto"/>
    </style:style>
    <style:style style:class="extra" style:display-name="Agenda Tussenkop Halfvet" style:family="paragraph" style:master-page-name="" style:name="agenda.tussenkop_halfvet" style:parent-style-name="tussenkop_halfvet">
      <style:paragraph-properties fo:text-align="center" style:justify-single-word="false" style:page-number="auto"/>
    </style:style>
    <style:style style:name="box-verticale_lijnen.box_top" style:family="paragraph" style:parent-style-name="heading.normal">
      <style:paragraph-properties fo:margin-top="0in" fo:margin-bottom="0.0299in" fo:padding-left="0.1in" fo:padding-right="0.0201in" fo:padding-top="0.0201in" fo:padding-bottom="0.0201in" fo:border-left="0.0071in solid #000000" fo:border-right="0.0071in solid #000000" fo:border-top="none" fo:border-bottom="none" style:shadow="none"/>
    </style:style>
    <style:style style:name="box-quote.box_top" style:family="paragraph" style:parent-style-name="heading.normal">
      <style:paragraph-properties fo:margin-left="0.1in" fo:margin-right="0.0201in" fo:text-indent="0in" style:auto-text-indent="false" style:page-number="auto" fo:padding="0in" fo:border="none" style:shadow="none"/>
      <style:text-properties fo:font-size="9pt" style:font-size-asian="9pt" style:font-size-complex="9pt"/>
    </style:style>
    <style:style style:name="box-balk.box_top" style:family="paragraph" style:parent-style-name="heading.normal">
      <style:paragraph-properties fo:margin-left="0.1in" fo:margin-right="0.0201in" fo:margin-top="0in" fo:margin-bottom="0in" fo:text-indent="0in" style:auto-text-indent="false" fo:background-color="#4d4e4c" fo:padding="0in" fo:border="none" style:shadow="none"/>
      <style:text-properties fo:color="#ffffff"/>
    </style:style>
    <style:style style:name="box" style:family="paragraph" style:parent-style-name="Standard">
      <style:paragraph-properties fo:margin-top="0in" fo:margin-bottom="0.0299in" fo:orphans="2" style:page-number="auto" style:shadow="none" fo:keep-with-next="always"/>
    </style:style>
    <style:style style:name="box-verticale_lijnen" style:family="paragraph" style:parent-style-name="box">
      <style:paragraph-properties fo:border-left="0.0071in solid #000000" fo:border-right="0.0071in solid #000000" fo:border-top="none" fo:border-bottom="none" fo:padding-left="0.1in" fo:padding-right="0.0201in" fo:padding-top="0.0201in" fo:padding-bottom="0.0201in"/>
    </style:style>
    <style:style style:name="box-verticale_lijnen.end" style:family="paragraph" style:parent-style-name="box">
      <style:paragraph-properties fo:border-left="0.0071in solid #000000" fo:border-right="0.0071in solid #000000" fo:border-top="none" fo:border-bottom="none" fo:padding-left="0.1in" fo:padding-right="0.0201in" fo:padding-top="0.0201in" fo:padding-bottom="0.2in" fo:margin-bottom="0.2in"/>
    </style:style>
    <style:style style:name="box-quote" style:family="paragraph" style:parent-style-name="box">
      <style:paragraph-properties fo:margin-left="0.1in" fo:margin-right="0.0201in" fo:margin-top="0in" fo:margin-bottom="0.01in" fo:text-indent="0in" style:auto-text-indent="false" fo:padding="0in" fo:border="none" style:shadow="none"/>
      <style:text-properties fo:font-size="8pt" style:font-size-asian="8pt" style:font-size-complex="8pt"/>
    </style:style>
    <style:style style:name="box-quote.end" style:family="paragraph" style:parent-style-name="box">
      <style:paragraph-properties fo:margin-left="0.1in" fo:margin-right="0.0201in" fo:margin-bottom="0.2in" fo:text-indent="0in" style:auto-text-indent="false" fo:padding="0in" fo:border="none" style:shadow="none"/>
      <style:text-properties fo:font-size="8pt" style:font-size-asian="8pt" style:font-size-complex="8pt"/>
    </style:style>
    <style:style style:name="box-balk" style:family="paragraph" style:parent-style-name="box">
      <style:paragraph-properties fo:margin-left="0.1in" fo:margin-right="0.0201in" fo:margin-top="0in" fo:margin-bottom="0.01in" fo:text-indent="0in" style:auto-text-indent="false" fo:background-color="#cbcccb" fo:padding="0in" fo:border="none" style:shadow="none"/>
    </style:style>
    <style:style style:name="box-balk.end" style:family="paragraph" style:parent-style-name="box">
      <style:paragraph-properties fo:margin-left="0.1in" fo:margin-right="0.0201in" fo:margin-top="0in" fo:margin-bottom="0.2in" fo:text-indent="0in" style:auto-text-indent="false" fo:background-color="#cbcccb" fo:padding="0in" fo:border="none" style:shadow="none"/>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paragraph-properties fo:margin-bottom="0.2in" fo:margin-top="0.0in"/>
    </style:style>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name="table.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in" fo:margin-top="0.0in" style:page-number="auto" text:line-number="0" text:number-lines="false"/>
      <style:text-properties fo:font-size="8pt" fo:font-style="italic" style:font-size-asian="8pt" style:font-size-complex="8pt" style:font-style-asian="italic" style:font-style-complex="italic" fo:font-weight="bold"/>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style:style style:class="extra" style:display-name="Table List Start" style:family="paragraph" style:name="table-list.start" style:parent-style-name="list.start">
      <style:paragraph-properties text:line-number="0" text:number-lines="false"/>
      <style:text-properties fo:font-size="8pt" style:font-size-asian="8.0pt" style:font-size-complex="8.0pt"/>
    </style:style>
    <style:style style:class="extra" style:display-name="Table List Cont" style:family="paragraph" style:name="table-list.cont" style:parent-style-name="list.cont">
      <style:paragraph-properties text:line-number="0" text:number-lines="false"/>
      <style:text-properties fo:font-size="8pt" style:font-size-asian="8.0pt" style:font-size-complex="8.0pt"/>
    </style:style>
    <style:style style:class="extra" style:display-name="Table List End" style:family="paragraph" style:name="table-list.end" style:parent-style-name="list.end">
      <style:paragraph-properties text:line-number="0" text:number-lines="false"/>
      <style:text-properties fo:font-size="8pt" style:font-size-asian="8.0pt" style:font-size-complex="8.0pt"/>
    </style:style>
    <style:style style:class="extra" style:display-name="Table List Single" style:family="paragraph" style:name="table-list.single" style:parent-style-name="list.single">
      <style:paragraph-properties text:line-number="0" text:number-lines="false"/>
      <style:text-properties fo:font-size="8pt" style:font-size-asian="8.0pt" style:font-size-complex="8.0pt"/>
    </style:style>
    <text:list-style style:name="list-style-1">
      <text:list-level-style-bullet text:bullet-char="•" text:level="1">
        <style:list-level-properties text:min-label-width="0.50in" text:space-before="0in"/>
      </text:list-level-style-bullet>
    </text:list-style>
    <text:list-style style:name="list-style-2">
      <text:list-level-style-bullet text:bullet-char="•" text:level="1">
        <style:list-level-properties text:min-label-width="0.50in" text:space-before="0in"/>
      </text:list-level-style-bullet>
    </text:list-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portrait-two-column">
      <style:page-layout-properties fo:page-width="8.2673in" fo:page-height="11.6925in" style:num-format="1" style:print-orientation="portrait" fo:margin-top="1in" fo:margin-bottom="1in" fo:margin-left="1.25in" fo:margin-right="1.25in" style:writing-mode="lr-tb" style:footnote-max-height="0in">
        <style:columns fo:column-count="2" fo:column-gap="0.2in">
          <style:column style:rel-width="4152*" fo:start-indent="0in" fo:end-indent="0.1in"/>
          <style:column style:rel-width="4153*" fo:start-indent="0.1in" fo:end-indent="0in"/>
        </style:columns>
        <style:footnote-sep style:width="0.0071in" style:distance-after-sep="0.0402in" style:adjustment="left" style:rel-width="25%" style:color="#000000"/>
      </style:page-layout-properties>
      <style:header-style/>
      <style:footer-style>
        <style:header-footer-properties fo:min-height="0.1965in" fo:margin-left="0in" fo:margin-right="0in" fo:margin-top="0.2in"/>
      </style:footer-style>
    </style:page-layout>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2in" fo:min-height="0.1965in"/>
      </style:footer-style>
    </style:page-layout>
    <style:page-layout style:name="portrait-margin-text">
      <style:page-layout-properties fo:margin-bottom="1in" fo:margin-left="2.50in" fo:margin-right="1.0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2in" fo:min-height="0.1965in"/>
      </style:footer-style>
    </style:page-layout>
  </office:automatic-styles>
  <office:master-styles>
    <style:master-page style:name="Standard" style:page-layout-name="portrait">
      
      
      
      
      
      
      
      
      
      
      
      
      
      
      
      
      
      
      
      
      
      
      
      
      
      
      
      
      
      
      
      
      
      Projectbesluit Hermes 16 en Icarus 14 te Heerenveen; Heerenveen
   </style:master-page>
    <style:master-page style:name="Endnote" style:page-layout-name="portrait"/>
    <style:master-page style:name="Tables" style:page-layout-name="landscape"/>
    <style:master-page style:name="Bijlage" style:page-layout-name="portrait"/>
  </office:master-styles>
</office:document-styles>
</file>

<file path=meta.xml><?xml version="1.0" encoding="utf-8"?>
<office:document-meta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http://www.w3.org/1999/xhtml" xmlns:table="urn:oasis:names:tc:opendocument:xmlns:table:1.0" xmlns:xsi="http://www.w3.org/2001/XMLSchema-instance" xmlns:math="http://www.w3.org/1998/Math/MathML" xmlns:text="urn:oasis:names:tc:opendocument:xmlns:text:1.0" xmlns:meta="urn:oasis:names:tc:opendocument:xmlns:meta:1.0" xmlns:xforms="http://www.w3.org/2002/xforms" xmlns:xsd="http://www.w3.org/2001/XMLSchema" xmlns:dc="http://purl.org/dc/elements/1.1/" xmlns:number="urn:oasis:names:tc:opendocument:xmlns:datastyle:1.0" xmlns:xlink="http://www.w3.org/1999/xlink" xmlns:office="urn:oasis:names:tc:opendocument:xmlns:office:1.0" xmlns:chart="urn:oasis:names:tc:opendocument:xmlns:chart:1.0" xmlns:ooo="http://openoffice.org/2004/office" xmlns:config="urn:oasis:names:tc:opendocument:xmlns:config:1.0" xmlns:oooc="http://openoffice.org/2004/calc" office:version="1.0">
  <office:meta>
    <dc:title>Projectbesluit Hermes 16 en Icarus 14 te Heerenveen; Heerenveen</dc:title>
  </office:meta>
</office:document-meta>
</file>