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6080-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6080</text:p>
      <text:p text:style-name="publicatie-titel.end">7 april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6080-001.png" xlink:show="embed" xlink:type="simple"/></draw:frame> Bestemmingsplan Heerenveen – Westindische buurt, vastgesteld
         </text:h>
      <text:p text:style-name="circulaire-tekst">Burgemeester en wethouders van Heerenveen maken bekend dat de gemeenteraad op 28 maart 2011 het bestemmingsplan Heerenveen
                  – Westindische buurt, heeft vastgesteld.
               </text:p>
      <text:p text:style-name="circulaire-tekst">Het bestemmingsplan heeft globaal betrekking op gronden tussen de Bonairestraat en de Sint Maartenstraat in de wijk Heerenveen-Midden.
                  Het bestemmingsplan ziet op de sloop van bestaande woningen en de bouw van nieuwe woningen (herstructurering). De onderlinge
                  situering en de vormgeving van woningen verandert en ook de openbare ruimte wordt opnieuw ingericht. Het aantal woningen daalt
                  van 40 naar 36.
               </text:p>
      <text:h text:outline-level="3" text:style-name="divisiekop1">Ter inzage
                  </text:h>
      <text:p text:style-name="circulaire_divisie">Het (digitale) bestemmingsplan ligt met ingang van vrijdag 8 april 2011 gedurende zes weken voor eenieder ter inzage. U kunt
                     het digitale bestemmingsplan inzien op de website www.ruimtelijkeplannen.nl. Op deze website selecteert u het tabblad ‘Bestemmingsplannen’, waarna u de mogelijkheid heeft om
                     het bestemmingsplan op te roepen via het invullen van de locatie, de naam van het bestemmingsplan of het planid-nummer NL.IMRO.0074.BPNWestIndischeHV-VG01.
                  </text:p>
      <text:p text:style-name="circulaire_divisie">Daarnaast is een afdruk van het digitale bestemmingsplan in te zien tijdens kantooruren bij de receptie van het gemeentehuis,
                     Crackstraat 2 te Heerenveen.
                  </text:p>
      <text:h text:outline-level="3" text:style-name="divisiekop1">Beroep instellen
                  </text:h>
      <text:p text:style-name="circulaire_divisie">Belanghebbenden aan wie redelijkerwijs niet kan worden verweten dat zij geen zienswijze tegen het ontwerpbestemmingsplan hebben
                     ingediend, kunnen gedurende de termijn van ter inzage ligging beroep instellen tegen het vastgestelde bestemmingsplan.
                  </text:p>
      <text:p text:style-name="circulaire_divisie">Beroepschriften moeten worden gericht aan de Afdeling bestuursrechtspraak van de Raad van State, Postbus 20019, 2500 EA, ’s-Gravenhage.</text:p>
      <text:h text:outline-level="3" text:style-name="divisiekop1">Schorsing
                  </text:h>
      <text:p text:style-name="circulaire_divisie">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circulaire_divisie">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circulaire_divisie">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Heerenveen – Westindische buurt,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Bestemmingsplan Heerenveen – Westindische buurt, vastgesteld; Heerenveen</dc:title>
  </office:meta>
</office:document-meta>
</file>