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1-2461-001.png" manifest:media-type="image/png"/>
</manifest:manifest>
</file>

<file path=content.xml><?xml version="1.0" encoding="utf-8"?>
<office:document-content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1, 2461</text:p>
      <text:p text:style-name="publicatie-titel.end">10 februari 2011</text:p>
      <text:h text:outline-level="1" text:style-name="staatscourant_kop"><draw:frame draw:name="Afbeelding2" draw:style-name="frame.picture" draw:z-index="1" svg:height="1.696cm" svg:width="4.902cm" text:anchor-type="paragraph" style:rel-height="scale" style:rel-width="scale"><draw:image draw:filter-name="PNG - Portable Network Graphics" xlink:actuate="onLoad" xlink:href="Pictures/stcrt-2011-2461-001.png" xlink:show="embed" xlink:type="simple"/></draw:frame> Voorbereidingsbesluit Arent Krijtsstraat 1
         </text:h>
      <text:p text:style-name="circulaire-tekst">De gemeenteraad van Diemen heeft in zijn vergadering van 27 januari 2011 verklaard dat een nieuw bestemmingsplan wordt voorbereid
                  voor het perceel Arent Krijtsstraat 1 te Diemen, zoals aangegeven op de bij dat besluit behorende kaart genummerd  102.902.040.
               </text:p>
      <text:p text:style-name="circulaire-tekst">Dit voorbereidingsbesluit, zoals bedoeld in artikel 3.7 van de Wet ruimtelijk ordening, treedt in werking op 11 februari 2011
                  en ligt met ingang van 11 februari 2011 ter inzage in het gemeentehuis, D.J. den Hartoglaan 1 te Diemen. Ook is het voorbereidingsbesluit
                  te raadplegen via de gemeentelijke website www.diemen.nl.
               </text:p>
    </office:text>
  </office:body>
</office:document-content>
</file>

<file path=styles.xml><?xml version="1.0" encoding="utf-8"?>
<office:document-styles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family="text" style:name="subscript">
      <style:text-properties style:text-position="sub 70%"/>
    </style:style>
    <style:style style:family="text" style:name="superscript">
      <style:text-properties style:text-position="super 70%"/>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office:automatic-styles>
  <office:master-styles>
    <style:master-page style:name="Standard" style:page-layout-name="portrait">
      <style:footer>
        <text:p text:style-name="Footer"/>
      </style:footer>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meta>
    <dc:title>Voorbereidingsbesluit Arent Krijtsstraat 1; Diemen</dc:title>
  </office:meta>
</office:document-meta>
</file>