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3381-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3381</text:p>
      <text:p text:style-name="publicatie-titel.end">22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3381-001.png" xlink:show="embed" xlink:type="simple"/></draw:frame> Bestemmingsplan ‘Heidemeer 2005, 2<text:span text:style-name="superscript">e</text:span> partiële herziening’ vastgesteld
         </text:h>
      <text:p text:style-name="circulaire-tekst">Burgemeester en wethouders van Heerenveen maken op grond van artikel 3.8 van de Wet ruimtelijke ordening bekend dat de gemeenteraad
                  op 8 december 2011 het bestemmingsplan ‘Heidemeer 2005, 2<text:span text:style-name="superscript">e</text:span> partiële herziening’ ongewijzigd heeft vastgesteld.
               </text:p>
      <text:p text:style-name="circulaire-tekst">De partiële herziening regelt enkele correcties in het bestemmingsplan ‘Heidemeer 2005’. Deze correcties hebben betrekking
                  op de aanduiding ‘Ballenvangers (bv)’ binnen de bestemming ‘Sport’ en heeft betrekking op twee locaties van het plangebied
                  van bestemmingsplan ‘Heidemeer 2005’, te weten de zuidwestzijde van de drivingrange, nabij Heidemeer 6 en op de golfbaan,
                  nabij Heidemeer 14 in Heerenveen.
               </text:p>
      <text:p text:style-name="alineagroep">Tegen het ontwerpbestemmingsplan zijn geen zienswijzen naar voren gebracht.</text:p>
      <text:p text:style-name="alineagroep.end">Het bestemmingsplan is ongewijzigd vastgesteld.</text:p>
      <text:h text:outline-level="3" text:style-name="divisiekop1">Ter inzage
                  </text:h>
      <text:p text:style-name="alineagroep">Het ongewijzigd vastgestelde bestemmingsplan en het raadsbesluit tot vaststelling liggen met ingang van vrijdag 23 december
                        2011 voor een periode van zes weken voor eenieder ter inzage. U kunt het digitale bestemmingsplan en het raadsbesluit inzien
                        op de gemeentelijke website www.heerenveen.nl.
                     </text:p>
      <text:p text:style-name="alineagroep.end">Daarnaast is het bestemmingsplan en het raadsbesluit in te zien tijdens kantooruren bij de receptie van het gemeentehuis,
                        Crackstraat 2 te Heerenveen.
                     </text:p>
      <text:h text:outline-level="3" text:style-name="divisiekop1">Beroep
                  </text:h>
      <text:p text:style-name="circulaire_divisie">Belanghebbenden die tijdig hun zienswijze bij de gemeenteraad hebben ingediend en aan wie redelijkerwijs niet kan worden verweten
                     dat zij geen zienswijze bij de gemeenteraad hebben ingediend, kunnen gedurende bovengenoemde termijn van ter inzage legging
                     schriftelijk beroep instellen bij de Afdeling bestuursrechtspraak van de Raad van State.
                  </text:p>
      <text:p text:style-name="circulaire_divisie">Beroepschriften moeten worden gericht aan de Afdeling bestuursrechtspraak van de Raad van State, Postbus 20019, 2500 EA, Den
                     Haag.
                  </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ondertekening.end">Burgemeester en wethouders van Heerenveen.</text:p>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Heidemeer 2005, 2e partiële herziening’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Bestemmingsplan ‘Heidemeer 2005, 2e partiële herziening’ vastgesteld; Heerenveen</dc:title>
  </office:meta>
</office:document-meta>
</file>