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22679-001.png" manifest:media-type="image/png"/>
</manifest:manifest>
</file>

<file path=content.xml><?xml version="1.0" encoding="utf-8"?>
<office:document-content xmlns:chart="urn:oasis:names:tc:opendocument:xmlns:chart:1.0" xmlns:ooo="http://openoffice.org/2004/office" xmlns:config="urn:oasis:names:tc:opendocument:xmlns:config:1.0"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http://www.w3.org/1999/xhtml" xmlns:dc="http://purl.org/dc/elements/1.1/"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22679</text:p>
      <text:p text:style-name="publicatie-titel.end">15 december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22679-001.png" xlink:show="embed" xlink:type="simple"/></draw:frame> Bestemmingsplan Internationaal Bedrijvenpark Friesland (IBF), vastgesteld
         </text:h>
      <text:p text:style-name="circulaire-tekst">Burgemeester en wethouders van Heerenveen maken op grond van artikel 3.8 van de Wet op de ruimtelijke ordening bekend dat
                  de gemeenteraad op 8 december 2011 het bestemmingsplan ‘Internationaal Bedrijvenpark Friesland (IBF)’ ongewijzigd heeft vastgesteld.
                  Dit bestemmingsplan bevat een regeling voor de omzetting van het bedrijventerrein IBF, dat oorspronkelijk was bedoeld voor
                  grootschalige bedrijven, naar een regulier bedrijventerrein voor de segmenten modern gemengd en transport/logistiek/distributie.
               </text:p>
      <text:p text:style-name="alineagroep.end">Het plangebied omvat het gehele bedrijventerrein IBF inclusief de bufferzone. Het bestemmingsplan wordt globaal begrensd door:</text:p>
      <text:list text:style-name="list-style-1">
        <text:list-item>
          <text:p text:style-name="list.start">ten noorden de A7;
                        </text:p>
        </text:list-item>
        <text:list-item>
          <text:p text:style-name="list.cont">ten oosten de Zestienroeden;
                        </text:p>
        </text:list-item>
        <text:list-item>
          <text:p text:style-name="list.cont">ten zuiden van Het Meer en Veensluis;
                        </text:p>
        </text:list-item>
        <text:list-item>
          <text:p text:style-name="list.end">ten westen het bedrijventerrein De Kavels en de weg Mercurius.
                        </text:p>
        </text:list-item>
      </text:list>
      <text:p text:style-name="circulaire-tekst">Voor het bestemmingsplan is een milieueffectrapportage opgesteld. De commissie m.e.r. heeft op 12 februari 2010 een definitief
                  toetsingsadvies gegeven. Het MER en onderliggende stukken zijn bijlagen bij het bestemmingsplan.
               </text:p>
      <text:h text:outline-level="3" text:style-name="divisiekop1">Inzage
                  </text:h>
      <text:p text:style-name="circulaire_divisie">Het bestemmingsplan en het raadsbesluit tot vaststelling liggen met ingang van vrijdag 16 december 2011 voor een periode van
                     zes weken voor een ieder ter inzage. U kunt het digitale bestemmingsplan inzien op de website http://www.ruimtelijkeplannen.nl/.
                     Op deze website selecteert u het tabblad ‘Bestemmingsplannen’, waarna u de mogelijkheid heeft om de stukken op te roepen via
                     het invullen van de locatie en de naam van het bestemmingsplan of het planid-nummer NL.IMRO.0074.BPNBvterreinIBF-VG01. Het
                     MER en de bijlagen kunnen worden geraadpleegd op de website http://www.heerenveen.nl onder het tabblad ‘actueel’ en vervolgens
                     ‘ter inzage’.
                  </text:p>
      <text:p text:style-name="alineagroep.end">De afdruk van het digitale bestemmingsplan en het raadsbesluit tot vaststelling alsmede het MER en bijbehorende stukken kunnen
                        tijdens openingsuren worden ingezien op de volgende plaatsen:
                     </text:p>
      <text:list text:style-name="list-style-2">
        <text:list-item>
          <text:p text:style-name="list.start">bij de receptie van het gemeentehuis, Crackstraat 2 te Heerenveen
                           </text:p>
        </text:list-item>
        <text:list-item>
          <text:p text:style-name="list.end">in de centrale bibliotheek, Burgemeester Kuperusplein 48 te Heerenveen
                           </text:p>
        </text:list-item>
      </text:list>
      <text:p text:style-name="circulaire_divisie">Bij verschillen tussen de digitale en de papieren versie van het bestemmingsplan is de digitale versie van het plan doorslaggevend.</text:p>
      <text:h text:outline-level="3" text:style-name="divisiekop1">Beroep
                  </text:h>
      <text:p text:style-name="circulaire_divisie">Belanghebbenden die tijdig hun zienswijze omtrent het ontwerp van het bestemmingsplan bij de gemeenteraad naar voren hebben
                     gebracht en belanghebbenden aan wie redelijkerwijs niet kan worden verweten dat zij geen zienswijze bij de gemeenteraad hebben
                     ingediend, kunnen gedurende de termijn van ter inzage legging (beroepstermijn) tegen het vastgestelde bestemmingsplan schriftelijk
                     beroep instellen bij de Afdeling bestuursrechtspraak van de Raad van State.
                  </text:p>
      <text:p text:style-name="circulaire_divisie">Beroepschriften moeten worden gericht aan de Afdeling bestuursrechtspraak van de Raad van State, Postbus 20019, 2500 EA ’s-Gravenhage.</text:p>
      <text:h text:outline-level="3" text:style-name="divisiekop1">Schorsing
                  </text:h>
      <text:p text:style-name="circulaire_divisie">Het indienen van een beroep schorst de werking van het bestemmingsplan niet. Om dit te bereiken, kan gedurende de beroepstermijn
                     tevens een verzoek om voorlopige voorziening worden ingediend bij de voorzitter van de Afdeling bestuursrechtspraak van de
                     Raad van State.
                  </text:p>
      <text:p text:style-name="circulaire_divisie">Voor zowel het indienen van een beroepschrift als een verzoek om een voorlopige voorziening zal de griffier van de Afdeling
                     bestuursrechtspraak van de Raad van State een griffierecht (kosten) in rekening brengen.
                  </text:p>
      <text:h text:outline-level="3" text:style-name="divisiekop1">Inwerkingtreding
                  </text:h>
      <text:p text:style-name="circulaire_divisie">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
                  </text:p>
      <text:p text:style-name="ondertekening.end">Burgemeester en wethouders van Heerenveen.</text:p>
    </office:text>
  </office:body>
</office:document-content>
</file>

<file path=styles.xml><?xml version="1.0" encoding="utf-8"?>
<office:document-styles xmlns:chart="urn:oasis:names:tc:opendocument:xmlns:chart:1.0" xmlns:ooo="http://openoffice.org/2004/office" xmlns:config="urn:oasis:names:tc:opendocument:xmlns:config:1.0"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http://www.w3.org/1999/xhtml" xmlns:dc="http://purl.org/dc/elements/1.1/"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Bestemmingsplan Internationaal Bedrijvenpark Friesland (IBF), vastgesteld;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hart="urn:oasis:names:tc:opendocument:xmlns:chart:1.0" xmlns:ooo="http://openoffice.org/2004/office" xmlns:config="urn:oasis:names:tc:opendocument:xmlns:config:1.0"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http://www.w3.org/1999/xhtml" xmlns:dc="http://purl.org/dc/elements/1.1/"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office="urn:oasis:names:tc:opendocument:xmlns:office:1.0" office:version="1.0">
  <office:meta>
    <dc:title>Bestemmingsplan Internationaal Bedrijvenpark Friesland (IBF), vastgesteld; Heerenveen</dc:title>
  </office:meta>
</office:document-meta>
</file>