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1-22643-001.png" manifest:media-type="image/png"/>
</manifest:manifest>
</file>

<file path=content.xml><?xml version="1.0" encoding="utf-8"?>
<office:document-content xmlns:chart="urn:oasis:names:tc:opendocument:xmlns:chart:1.0" xmlns:ooo="http://openoffice.org/2004/office" xmlns:config="urn:oasis:names:tc:opendocument:xmlns:config:1.0"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http://www.w3.org/1999/xhtml" xmlns:dc="http://purl.org/dc/elements/1.1/"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1, 22643</text:p>
      <text:p text:style-name="publicatie-titel.end">15 december 2011</text:p>
      <text:h text:outline-level="1" text:style-name="staatscourant_kop"><draw:frame draw:name="Afbeelding2" draw:style-name="frame.picture" draw:z-index="1" svg:height="1.802cm" svg:width="4.902cm" text:anchor-type="paragraph" style:rel-height="scale" style:rel-width="scale"><draw:image draw:filter-name="PNG - Portable Network Graphics" xlink:actuate="onLoad" xlink:href="Pictures/stcrt-2011-22643-001.png" xlink:show="embed" xlink:type="simple"/></draw:frame> Ontwerpbestemmingsplan ‘Heerenveen-Taconishof’ ter inzage
         </text:h>
      <text:p text:style-name="circulaire-tekst">Burgemeester en wethouders van Heerenveen maken bekend dat met ingang van vrijdag 16 december 2011 het bestemmingsplan ‘Heerenveen-Taconishof’
                  ter inzage ligt Dit bestemmingsplan heeft betrekking op het gebied dat wordt begrensd door de Kempenaerssingel, de Bouwe van
                  Ensstraat, de Sieger van der Laanstraat en de Halbe Binnertstraat. en voorziet in de vervangende nieuwbouw van ongeveer 60
                  woningen.
               </text:p>
      <text:h text:outline-level="3" text:style-name="divisiekop1">Inzage van het bestemmingsplan
                  </text:h>
      <text:p text:style-name="circulaire_divisie">Het (digitale)ontwerpbestemmingsplan kan gedurende de hiervoor genoemde termijn worden ingezien op de website http://www.ruimtelijkeplannen.nl.
                     Op deze website selecteert u het tabblad ‘Bestemmingsplannen’, waarna u de mogelijkheid heeft om de stukken op te roepen via
                     het invullen van de locatie en de naam van het ontwerpbestemmingsplan of het planID-nummer NL.IMRO.0074.BPNHVTaconishof-OW01;
                  </text:p>
      <text:p text:style-name="circulaire_divisie">Een papieren versie van het bestemmimgsplan kan op de volgende plaatsen worden ingezien:</text:p>
      <text:list text:style-name="list-style-1">
        <text:list-item>
          <text:p text:style-name="list.start">bij de receptie van het gemeentehuis, Crackstraat 2 te Heerenveen
                        </text:p>
        </text:list-item>
        <text:list-item>
          <text:p text:style-name="list.end">in de Openbare bibliotheek, Burgemeester Kuperusplein 48 te Heerenveen.
                        </text:p>
        </text:list-item>
      </text:list>
      <text:p text:style-name="circulaire_divisie">Bij verschillen tussen de digitale versie en de papieren versie van het bestemmingsplan, is de digitale versie bepalend.</text:p>
      <text:h text:outline-level="3" text:style-name="divisiekop1">Zienswijzen
                  </text:h>
      <text:p text:style-name="circulaire_divisie">Gedurende de termijn van terinzageligging kan iedereen zowel schriftelijk als mondeling bij de gemeenteraad een zienswijze
                     kenbaar maken op het ontwerpbestemmingsplan.
                  </text:p>
      <text:list text:style-name="list-style-2">
        <text:list-item>
          <text:p text:style-name="list.start">Schriftelijke zienswijzen op het ontwerpbestemmingsplan moeten worden gericht aan de gemeenteraad van Heerenveen, Postbus
                           15.000, 8440 GA HEERENVEEN. Een schriftelijke zienswijze dient de volgende informatie te bevatten: naam en adres van de indiener,
                           datum en redenen van de zienswijze.
                        </text:p>
        </text:list-item>
        <text:list-item>
          <text:p text:style-name="list.end">mondeling: om een mondelinge zienswijze kenbaar te maken, kan contact worden opgenomen met de heer S.A. Doelman, afdeling
                           Visie en Beleid, tel. 0513-617767
                        </text:p>
        </text:list-item>
      </text:list>
      <text:h text:outline-level="3" text:style-name="divisiekop1">Crisis- en herstelwet
                  </text:h>
      <text:p text:style-name="circulaire_divisie">Op het bestemmingsplan is afdeling 2 van hoofdstuk 1 van de Crisis- en herstelwet van toepassing. Dat betekent dat onder meer
                     bijzondere procedurele bepalingen van toepassing zijn op een eventuele beroepsprocedure bij de Afdeling bestuursrechtspraak
                     van de Raad van State nadat het bestemmingsplan is vastgesteld. Deze bepalingen gelden niet voor het ontwerp-bestemmingsplan.
                  </text:p>
      <text:p text:style-name="ondertekening.end">Burgemeester en wethouders van Heerenveen.</text:p>
    </office:text>
  </office:body>
</office:document-content>
</file>

<file path=styles.xml><?xml version="1.0" encoding="utf-8"?>
<office:document-styles xmlns:chart="urn:oasis:names:tc:opendocument:xmlns:chart:1.0" xmlns:ooo="http://openoffice.org/2004/office" xmlns:config="urn:oasis:names:tc:opendocument:xmlns:config:1.0"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http://www.w3.org/1999/xhtml" xmlns:dc="http://purl.org/dc/elements/1.1/"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name="frame.handelingen.opening" style:family="graphic" style:parent-style-name="Frame">
      <style:graphic-properties style:vertical-pos="top" style:vertical-rel="page-content" style:wrap="left" style:horizontal-pos="from-left" style:horizontal-rel="page" fo:padding="0in" fo:margin-bottom="0.6in" fo:margin-left="0in" fo:margin-right="0in" fo:border="none" style:shadow="none"/>
    </style:style>
    <style:style style:name="frame.handelingen.opening.left" style:family="graphic" style:parent-style-name="frame.handelingen.opening">
      <style:graphic-properties style:wrap="left"/>
    </style:style>
    <style:style style:name="frame.handelingen.opening.right" style:family="graphic" style:parent-style-name="frame.handelingen.opening">
      <style:graphic-properties style:wrap="right"/>
    </style:style>
    <style:style style:family="text" style:name="subscript">
      <style:text-properties style:text-position="sub 70%"/>
    </style:style>
    <style:style style:family="text" style:name="superscript">
      <style:text-properties style:text-position="super 70%"/>
    </style:style>
    <style:style style:name="normal" style:display-name="Normaal" style:family="text">
      <style:text-properties style:font-name="Verdana"/>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fo:font-weight="bold"/>
    </style:style>
    <style:style style:name="handelingen.voornaam" style:class="text" style:family="text" style:display-name="Voornaam handelingen">
      <style:text-properties fo:font-weight="bold"/>
    </style:style>
    <style:style style:name="handelingen.naam" style:class="text" style:family="text" style:display-name="Sprekernaam handelingen">
      <style:text-properties fo:font-weight="bold"/>
    </style:style>
    <style:style style:name="handelingen.item-titel" style:class="text" style:family="text" style:display-name="Item Nummer">
      <style:text-properties fo:font-weight="bold" fo:font-size="12pt"/>
    </style:style>
    <style:style style:name="handelingen.opening.vergadering-nummer" style:class="text" style:family="text" style:display-name="Vergadering Nummer">
      <style:text-properties fo:font-weight="bold" fo:font-size="16pt"/>
    </style:style>
    <style:style style:class="text" style:default-outline-level="1" style:family="paragraph" style:name="lid">
      <style:paragraph-properties fo:margin-bottom="0.199cm" fo:margin-left="1cm" fo:margin-right="0cm" fo:text-indent="-1cm" style:auto-text-indent="false"/>
      <style:text-properties fo:font-size="9.5pt" style:font-name="Verdana"/>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white-marker" style:display-name="Witblokje" style:parent-style-name="Standard">
      <style:paragraph-properties fo:margin-bottom="0.0in"/>
      <style:text-properties style:font-name="Verdana"/>
    </style:style>
    <style:style style:class="text" style:family="paragraph" style:name="spreker" style:display-name="Spreker" style:parent-style-name="Standard">
      <style:paragraph-properties fo:margin-bottom="0.1in"/>
      <style:text-properties style:font-name="Verdana"/>
    </style:style>
    <style:style style:class="text" style:family="paragraph" style:name="eerste.spreker" style:display-name="Eerste Spreker" style:parent-style-name="spreker">
      <style:paragraph-properties fo:margin-top="0.15in" fo:margin-bottom="0.1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name="Frame_20_contents" style:display-name="Frame contents" style:family="paragraph" style:parent-style-name="Text_20_body" style:class="extra"/>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name="footer.handelingen" style:display-name="Footer Handelingen" style:class="text" style:family="paragraph" style:parent-style-name="footer">
      <style:paragraph-properties fo:margin-bottom="0.0in">
        <style:tab-stops>
          <style:tab-stop style:position="2.7882in" style:type="right"/>
          <style:tab-stop style:position="2.9689in"/>
          <style:tab-stop style:position="5.7634in" style:type="right"/>
        </style:tab-stops>
      </style:paragraph-properties>
      <style:text-properties style:font-name="Verdana1" fo:font-size="7pt" style:font-size-asian="7pt" style:font-size-complex="7pt"/>
    </style:style>
    <style:style style:name="handelingen.opening" style:family="paragraph" style:parent-style-name="Frame_20_contents" style:list-style-name="">
      <style:paragraph-properties fo:margin-left="0in" fo:margin-right="0in" fo:margin-top="0in" fo:margin-bottom="0.201in" fo:text-align="start" style:justify-single-word="false" fo:text-indent="0in" style:auto-text-indent="false" style:text-autospace="none">
        <style:tab-stops>
          <style:tab-stop style:position="2.9689in"/>
        </style:tab-stops>
      </style:paragraph-properties>
    </style:style>
    <style:style style:name="handelingen.agendapunt" style:family="paragraph" style:parent-style-name="Standard">
      <style:paragraph-properties fo:margin-top="0in" fo:margin-bottom="0.0598in" fo:padding="0in" fo:border-left="none" fo:border-right="none" fo:border-top="0.0008in solid #000000" fo:border-bottom="none" style:shadow="none"/>
    </style:style>
    <style:style style:class="text" style:display-name="Publicatie Titel" style:family="paragraph" style:name="publicatie-titel" style:parent-style-name="Text_20_body">
      <style:paragraph-properties fo:margin-bottom="0.0in" fo:margin-top="0in"/>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frame.fix" style:display-name="Margin Frame" style:family="paragraph" style:parent-style-name="Text_20_body">
      <style:paragraph-properties fo:keep-with-next="always" fo:margin-bottom="0in" fo:margin-top="0in"/>
    </style:style>
    <style:style style:name="table.fix" style:display-name="Table Predecessor" style:family="paragraph" style:parent-style-name="Text_20_body">
      <style:paragraph-properties fo:keep-with-next="always"/>
    </style:style>
    <style:style style:name="table.end" style:display-name="Table End" style:family="paragraph" style:parent-style-name="Text_20_body" style:master-page-name="Standard"/>
    <style:style style:name="bijlage.start" style:display-name="Bijlage Start" style:family="paragraph" style:parent-style-name="Text_20_body" style:master-page-name="Bijlag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paragraph-properties fo:margin-bottom="0.0in"/>
      <style:text-properties fo:font-size="8.5pt"/>
    </style:style>
    <style:style style:class="extra" style:display-name="Kop Tabel -- Datum" style:family="paragraph" style:name="headtable.datum" style:parent-style-name="headtable">
      <style:text-properties fo:font-size="8.5pt" fo:font-weight="normal"/>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isplay-name="Bijlage Kop Handelingen" style:default-outline-level="1" style:family="paragraph" style:name="handeling_bijlage_kop" style:parent-style-name="heading.small">
      <style:paragraph-properties fo:margin-top="0in" fo:margin-bottom="0.15in"/>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motie_kop" style:parent-style-name="heading.normal">
      <style:paragraph-properties style:page-number="auto" fo:padding-left="0.0201in" fo:padding-right="0.0201in" fo:padding-top="0.0799in" fo:padding-bottom="0.0799in" fo:border-left="none" fo:border-right="none" fo:border-top="0.0071in solid #000000" fo:border-bottom="0.0071in solid #000000" style:shadow="none" style:join-border="false"/>
      <style:text-properties fo:font-weight="normal" fo:font-size="10.0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master-page-name="Bijlage"/>
    <style:style style:class="text" style:default-outline-level="1" style:family="paragraph" style:name="artikel_kop" style:parent-style-name="heading.normal"/>
    <style:style style:class="text" style:default-outline-level="1" style:family="paragraph" style:name="algemeen_kop" style:parent-style-name="heading.normal">
      <style:text-properties fo:font-weight="normal"/>
    </style:style>
    <style:style style:class="text" style:default-outline-level="1" style:family="paragraph" style:name="algemeen_kop.kopopmaak_vet"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fo:font-weight="bol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name="box-verticale_lijnen.box_top" style:family="paragraph" style:parent-style-name="heading.normal">
      <style:paragraph-properties fo:margin-top="0in" fo:margin-bottom="0.0299in" fo:padding-left="0.1in" fo:padding-right="0.0201in" fo:padding-top="0.0201in" fo:padding-bottom="0.0201in" fo:border-left="0.0071in solid #000000" fo:border-right="0.0071in solid #000000" fo:border-top="none" fo:border-bottom="none" style:shadow="none"/>
    </style:style>
    <style:style style:name="box-quote.box_top" style:family="paragraph" style:parent-style-name="heading.normal">
      <style:paragraph-properties fo:margin-left="0.1in" fo:margin-right="0.0201in" fo:text-indent="0in" style:auto-text-indent="false" style:page-number="auto" fo:padding="0in" fo:border="none" style:shadow="none"/>
      <style:text-properties fo:font-size="9pt" style:font-size-asian="9pt" style:font-size-complex="9pt"/>
    </style:style>
    <style:style style:name="box-balk.box_top" style:family="paragraph" style:parent-style-name="heading.normal">
      <style:paragraph-properties fo:margin-left="0.1in" fo:margin-right="0.0201in" fo:margin-top="0in" fo:margin-bottom="0in" fo:text-indent="0in" style:auto-text-indent="false" fo:background-color="#4d4e4c" fo:padding="0in" fo:border="none" style:shadow="none"/>
      <style:text-properties fo:color="#ffffff"/>
    </style:style>
    <style:style style:name="box" style:family="paragraph" style:parent-style-name="Standard">
      <style:paragraph-properties fo:margin-top="0in" fo:margin-bottom="0.0299in" fo:orphans="2" style:page-number="auto" style:shadow="none" fo:keep-with-next="always"/>
    </style:style>
    <style:style style:name="box-verticale_lijnen" style:family="paragraph" style:parent-style-name="box">
      <style:paragraph-properties fo:border-left="0.0071in solid #000000" fo:border-right="0.0071in solid #000000" fo:border-top="none" fo:border-bottom="none" fo:padding-left="0.1in" fo:padding-right="0.0201in" fo:padding-top="0.0201in" fo:padding-bottom="0.0201in"/>
    </style:style>
    <style:style style:name="box-verticale_lijnen.end" style:family="paragraph" style:parent-style-name="box">
      <style:paragraph-properties fo:border-left="0.0071in solid #000000" fo:border-right="0.0071in solid #000000" fo:border-top="none" fo:border-bottom="none" fo:padding-left="0.1in" fo:padding-right="0.0201in" fo:padding-top="0.0201in" fo:padding-bottom="0.2in" fo:margin-bottom="0.2in"/>
    </style:style>
    <style:style style:name="box-quote" style:family="paragraph" style:parent-style-name="box">
      <style:paragraph-properties fo:margin-left="0.1in" fo:margin-right="0.0201in" fo:margin-top="0in" fo:margin-bottom="0.01in" fo:text-indent="0in" style:auto-text-indent="false" fo:padding="0in" fo:border="none" style:shadow="none"/>
      <style:text-properties fo:font-size="8pt" style:font-size-asian="8pt" style:font-size-complex="8pt"/>
    </style:style>
    <style:style style:name="box-quote.end" style:family="paragraph" style:parent-style-name="box">
      <style:paragraph-properties fo:margin-left="0.1in" fo:margin-right="0.0201in" fo:margin-bottom="0.2in" fo:text-indent="0in" style:auto-text-indent="false" fo:padding="0in" fo:border="none" style:shadow="none"/>
      <style:text-properties fo:font-size="8pt" style:font-size-asian="8pt" style:font-size-complex="8pt"/>
    </style:style>
    <style:style style:name="box-balk" style:family="paragraph" style:parent-style-name="box">
      <style:paragraph-properties fo:margin-left="0.1in" fo:margin-right="0.0201in" fo:margin-top="0in" fo:margin-bottom="0.01in" fo:text-indent="0in" style:auto-text-indent="false" fo:background-color="#cbcccb" fo:padding="0in" fo:border="none" style:shadow="none"/>
    </style:style>
    <style:style style:name="box-balk.end" style:family="paragraph" style:parent-style-name="box">
      <style:paragraph-properties fo:margin-left="0.1in" fo:margin-right="0.0201in" fo:margin-top="0in" fo:margin-bottom="0.2in" fo:text-indent="0in" style:auto-text-indent="false" fo:background-color="#cbcccb" fo:padding="0in" fo:border="none" style:shadow="none"/>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in" fo:margin-top="0.0in" style:page-number="auto" text:line-number="0" text:number-lines="false"/>
      <style:text-properties fo:font-size="8pt" fo:font-style="italic" style:font-size-asian="8pt" style:font-size-complex="8pt" style:font-style-asian="italic" style:font-style-complex="italic" fo:font-weight="bold"/>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list-style style:name="list-style-1">
      <text:list-level-style-bullet text:bullet-char="•" text:level="1">
        <style:list-level-properties text:min-label-width="0.50in" text:space-before="0in"/>
      </text:list-level-style-bullet>
    </text:list-style>
    <text:list-style style:name="list-style-2">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portrait-two-column">
      <style:page-layout-properties fo:page-width="8.2673in" fo:page-height="11.6925in" style:num-format="1" style:print-orientation="portrait" fo:margin-top="1in" fo:margin-bottom="1in" fo:margin-left="1.25in" fo:margin-right="1.25in" style:writing-mode="lr-tb" style:footnote-max-height="0in">
        <style:columns fo:column-count="2" fo:column-gap="0.2in">
          <style:column style:rel-width="4152*" fo:start-indent="0in" fo:end-indent="0.1in"/>
          <style:column style:rel-width="4153*" fo:start-indent="0.1in" fo:end-indent="0in"/>
        </style:columns>
        <style:footnote-sep style:width="0.0071in" style:distance-after-sep="0.0402in" style:adjustment="left" style:rel-width="25%" style:color="#000000"/>
      </style:page-layout-properties>
      <style:header-style/>
      <style:footer-style>
        <style:header-footer-properties fo:min-height="0.1965in" fo:margin-left="0in" fo:margin-right="0in" fo:margin-top="0.2in"/>
      </style:footer-style>
    </style:page-layout>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office:automatic-styles>
  <office:master-styles>
    <style:master-page style:name="Standard" style:page-layout-name="portrait">
      
      
      
      
      
      
      
      
      
      
      
      
      
      
      
      
      
      
      
      
      
      
      
      
      
      
      
      
      
      
      
      
      Ontwerpbestemmingsplan ‘Heerenveen-Taconishof’ ter inzage; Heerenveen
   </style:master-page>
    <style:master-page style:name="Endnote" style:page-layout-name="portrait"/>
    <style:master-page style:name="Tables" style:page-layout-name="landscape"/>
    <style:master-page style:name="Bijlage" style:page-layout-name="portrait"/>
  </office:master-styles>
</office:document-styles>
</file>

<file path=meta.xml><?xml version="1.0" encoding="utf-8"?>
<office:document-meta xmlns:chart="urn:oasis:names:tc:opendocument:xmlns:chart:1.0" xmlns:ooo="http://openoffice.org/2004/office" xmlns:config="urn:oasis:names:tc:opendocument:xmlns:config:1.0"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http://www.w3.org/1999/xhtml" xmlns:dc="http://purl.org/dc/elements/1.1/"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office="urn:oasis:names:tc:opendocument:xmlns:office:1.0" office:version="1.0">
  <office:meta>
    <dc:title>Ontwerpbestemmingsplan ‘Heerenveen-Taconishof’ ter inzage; Heerenveen</dc:title>
  </office:meta>
</office:document-meta>
</file>