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21988-001.png" manifest:media-type="image/png"/>
</manifest:manifest>
</file>

<file path=content.xml><?xml version="1.0" encoding="utf-8"?>
<office:document-content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21988</text:p>
      <text:p text:style-name="publicatie-titel.end">8 december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21988-001.png" xlink:show="embed" xlink:type="simple"/></draw:frame> Bestemmingsplan Heerenveen - Wooncomplex Nieuwburen, vastgesteld
         </text:h>
      <text:p text:style-name="circulaire-tekst">Burgemeester en wethouders van Heerenveen maken bekend dat de gemeenteraad op 14 november 2011 het bestemmingsplan Heerenveen
                  - Wooncomplex Nieuwburen, gewijzigd heeft vastgesteld.
               </text:p>
      <text:p text:style-name="circulaire-tekst">Het bestemmingsplan heeft betrekking op een te bouwen wooncomplex met circa 55 woningen aan de zuidzijde van de Nieuwburen,
                  ten oosten van huisnummer 84, te Heerenveen.
               </text:p>
      <text:p text:style-name="circulaire-tekst">De gemeenteraad paste bij de vaststelling de regels van het bestemmingsplan aan, in die zin dat in artikel 8 lid 8.5.1. onder
                  b en c de passage ‘dieper dan 0,30 m’ en in onder d de passage ‘die dieper wortelen of kunnen wortelen dan 0,30 cm’ is geschrapt.
               </text:p>
      <text:h text:outline-level="3" text:style-name="divisiekop1">Ter inzage
                  </text:h>
      <text:p text:style-name="circulaire_divisie">Het raadsbesluit en het vastgestelde bestemmingsplan, met de daarin opgenomen bijlagen, liggen met ingang van vrijdag 9 december
                     2011, gedurende 6 weken, ter inzage op de volgende plaatsen:
                  </text:p>
      <text:list text:style-name="list-style-1">
        <text:list-item>
          <text:p text:style-name="list.start">www.ruimtelijkeplannen.nl
                        </text:p>
        </text:list-item>
        <text:list-item>
          <text:p text:style-name="list.end">tijdens openingsuren, bij de receptie van het gemeentehuis, Crackstraat 2 te Heerenveen.
                        </text:p>
        </text:list-item>
      </text:list>
      <text:h text:outline-level="3" text:style-name="divisiekop1">Beroep instellen
                  </text:h>
      <text:p text:style-name="circulaire_divisie">Belanghebbenden die tijdig hun zienswijze omtrent het ontwerp van het bestemmingsplan bij de gemeenteraad naar voren hebben
                     gebracht en belanghebbenden aan wie redelijkerwijs niet kan worden verweten dat zij geen zienswijze naar voren hebben gebracht,
                     kunnen gedurende de termijn van terinzagelegging (beroepstermijn) tegen het vastgestelde bestemmingsplan beroep instellen
                     bij de Afdeling bestuursrechtspraak van de Raad van State.
                  </text:p>
      <text:p text:style-name="circulaire_divisie">Verder kunnen belanghebbenden gedurende de termijn van terinzagelegging beroep bij de Afdeling bestuursrechtspraak van de
                     Raad van State instellen tegen wijzigingen die bij de vaststelling in het bestemmingsplan zijn aangebracht.
                  </text:p>
      <text:p text:style-name="circulaire_divisie">Beroepschriften moeten worden gericht aan de Afdeling bestuursrechtspraak van de Raad van State, Postbus 20019, 2500 EA, 's-Gravenhage.</text:p>
      <text:h text:outline-level="3" text:style-name="divisiekop1">Schorsing
                  </text:h>
      <text:p text:style-name="circulaire_divisie">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Een verzoek om voorlopige voorziening dat na de beroepstermijn wordt ingediend,
                     schorst de werking van het bestemmingsplan niet.
                  </text:p>
      <text:h text:outline-level="3" text:style-name="divisiekop1">Griffierecht
                  </text:h>
      <text:p text:style-name="circulaire_divisie">Voor zowel voor het indienen van een beroepschrift als een verzoek om voorlopige voorziening zal de griffier van de Afdeling
                     bestuursrechtspraak van de Raad van State een griffierecht (kosten) in rekening brengen.
                  </text:p>
      <text:h text:outline-level="3" text:style-name="divisiekop1">Inwerkingtreding
                  </text:h>
      <text:p text:style-name="circulaire_divisie">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
                  </text:p>
      <text:h text:outline-level="3" text:style-name="divisiekop1">Crisis- en herstelwet
                  </text:h>
      <text:p text:style-name="circulaire_divisie">Op het besluit is de Crisis- en herstelwet van toepassing. Dit betekent dat belanghebbenden in het beroepschrift moeten aangeven
                     welke beroepsgronden zij aanvoeren tegen het besluit. Na afloop van de termijn van zes weken kunnen geen nieuwe beroepsgronden
                     meer worden aangevoerd.
                  </text:p>
      <text:p text:style-name="ondertekening.end">Burgemeester en wethouders van Heerenveen.</text:p>
    </office:text>
  </office:body>
</office:document-content>
</file>

<file path=styles.xml><?xml version="1.0" encoding="utf-8"?>
<office:document-styles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Bestemmingsplan Heerenveen - Wooncomplex Nieuwburen, vastgesteld;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meta>
    <dc:title>Bestemmingsplan Heerenveen - Wooncomplex Nieuwburen, vastgesteld; Heerenveen</dc:title>
  </office:meta>
</office:document-meta>
</file>