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20670-001.png" manifest:media-type="image/png"/>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20670</text:p>
      <text:p text:style-name="publicatie-titel.end">17 november 2011</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1-20670-001.png" xlink:show="embed" xlink:type="simple"/></draw:frame> Ontwerp-bestemmingsplan Heerenveen – Speciaal onderwijs, Skoatterwâld
         </text:h>
      <text:p text:style-name="circulaire-tekst">Burgemeester en wethouders van Heerenveen maken bekend dat met ingang van vrijdag 18 november 2011, gedurende 6 weken, voor
                  iedereen ter inzage ligt het ontwerp-bestemmingsplan Heerenveen – Speciaal onderwijs, Skoatterwâld.
               </text:p>
      <text:p text:style-name="circulaire-tekst">Het bestemmingsplan maakt de bouw van een school voor speciaal onderwijs mogelijk op een perceel aan de Domela Nieuwenhuisweg
                  te Heerenveen, gelegen ten zuiden van de AOC school, Domela Nieuwenhuisweg 3.
               </text:p>
      <text:h text:outline-level="3" text:style-name="divisiekop1">Inzage
                  </text:h>
      <text:p text:style-name="alineagroep">Het ontwerp-bestemmingsplan kan gedurende de hiervoor genoemde termijn, tijdens openingsuren, op de volgende plaatsen worden
                        ingezien:
                     </text:p>
      <text:list text:style-name="list-style-1">
        <text:list-item>
          <text:p text:style-name="list.start">bij de receptie van het gemeentehuis, Crackstraat 2 te Heerenveen
                           </text:p>
        </text:list-item>
        <text:list-item>
          <text:p text:style-name="list.end">in de Openbare bibliotheek, Burgemeester Kuperusplein 48 te Heerenveen.
                           </text:p>
        </text:list-item>
      </text:list>
      <text:p text:style-name="alineagroep.end">Het ontwerp-bestemmingsplan kan tevens worden ingezien op de website http://www.ruimtelijkeplannen.nl/. Op deze website selecteert u het tabblad ‘Bestemmingsplannen’, waarna u de mogelijkheid
                        heeft het bestemmingsplan op te roepen via het invullen van de locatie, de naam van het ontwerp-bestemmingsplan of het planid-nummer
                        (NL.IMRO.0074.BPNSPECONDSKWALD-OW01).
                     </text:p>
      <text:h text:outline-level="3" text:style-name="divisiekop1">Zienswijzen
                  </text:h>
      <text:p text:style-name="circulaire_divisie">Gedurende de termijn van ter inzage ligging kan iedereen zowel schriftelijk als mondeling zienswijzen indienen op het ontwerp-bestemmingsplan.</text:p>
      <text:h text:outline-level="4" text:style-name="divisiekop2">Schriftelijk
                     </text:h>
      <text:p text:style-name="circulaire_divisie">Schriftelijke zienswijzen op het ontwerp-bestemmingsplan moeten worden gericht aan de gemeenteraad van Heerenveen, Postbus
                        15.000,  8440 GA HEERENVEEN.
                     </text:p>
      <text:p text:style-name="circulaire_divisie">Een zienswijze dient de volgende informatie te bevatten: naam en adres van de indiener, datum en redenen van de zienswijze.</text:p>
      <text:h text:outline-level="4" text:style-name="divisiekop2">Mondeling
                     </text:h>
      <text:p text:style-name="circulaire_divisie">Om mondelinge zienswijzen in te dienen kan tijdens kantooruren contact worden opgenomen met de heer Gerrit Haanstra, telefoon
                        0513-617740.
                     </text:p>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Ontwerp-bestemmingsplan Heerenveen – Speciaal onderwijs, Skoatterwâld; Heerenvee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fo="urn:oasis:names:tc:opendocument:xmlns:xsl-fo-compatible:1.0" xmlns:svg="urn:oasis:names:tc:opendocument:xmlns:svg-compatible:1.0" xmlns:form="urn:oasis:names:tc:opendocument:xmlns:form:1.0" xmlns="http://www.w3.org/1999/xhtml" xmlns:table="urn:oasis:names:tc:opendocument:xmlns:table:1.0" xmlns:xsi="http://www.w3.org/2001/XMLSchema-instance" xmlns:math="http://www.w3.org/1998/Math/MathML" xmlns:text="urn:oasis:names:tc:opendocument:xmlns:text:1.0" xmlns:meta="urn:oasis:names:tc:opendocument:xmlns:meta:1.0" xmlns:xforms="http://www.w3.org/2002/xforms" xmlns:xsd="http://www.w3.org/2001/XMLSchema" xmlns:dc="http://purl.org/dc/elements/1.1/" xmlns:number="urn:oasis:names:tc:opendocument:xmlns:datastyle:1.0" xmlns:xlink="http://www.w3.org/1999/xlink" xmlns:office="urn:oasis:names:tc:opendocument:xmlns:office:1.0" xmlns:chart="urn:oasis:names:tc:opendocument:xmlns:chart:1.0" xmlns:ooo="http://openoffice.org/2004/office" xmlns:config="urn:oasis:names:tc:opendocument:xmlns:config:1.0" xmlns:oooc="http://openoffice.org/2004/calc" office:version="1.0">
  <office:meta>
    <dc:title>Ontwerp-bestemmingsplan Heerenveen – Speciaal onderwijs, Skoatterwâld; Heerenveen</dc:title>
  </office:meta>
</office:document-meta>
</file>