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712-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712</text:p>
      <text:p text:style-name="publicatie-titel.end">3 februar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712-001.png" xlink:show="embed" xlink:type="simple"/></draw:frame> Vaststelling wijzigingsbesluit ‘Schoterlandseweg 96, Mildam’
         </text:h>
      <text:p text:style-name="circulaire-tekst">Burgemeester en wethouders van Heerenveen maken bekend dat zij op 1 februari 2011 het wijzigingsplan ‘Schoterlandseweg 96,
                  Mildam’ hebben vastgesteld. De wijziging betreft het perceel Schoterlandseweg 96 in Mildam. Het wijzigingsbesluit voorziet
                  in een wijziging van de bestemming ‘Bedrijfsdoeleinden’ in de bestemming ‘Woondoeleinden II’ met de aanduiding ‘kleinschalige
                  bedrijvigheid toegestaan’.
               </text:p>
      <text:h text:outline-level="3" text:style-name="divisiekop1">Ter inzage
                  </text:h>
      <text:p text:style-name="alineagroep">Het wijzigingsbesluit, met de daarbij behorende stukken, ligt met ingang van vrijdag 4 februari 2011, gedurende 6 weken ter
                        inzage bij de receptie van het gemeentehuis, Crackstraat 2 te Heerenveen.
                     </text:p>
      <text:p text:style-name="alineagroep.end">Tevens zijn de stukken gedurende de genoemde termijn van terinzagelegging digitaal beschikbaar op www.heerenveen.nl.</text:p>
      <text:h text:outline-level="3" text:style-name="divisiekop1">Beroepmogelijkheid
                  </text:h>
      <text:p text:style-name="circulaire_divisie">Tegen de vaststelling van het wijzigingsbesluit kunnen belanghebbenden, gedurende de termijn waarbinnen het wijzigingsplan
                     en -besluit ter inzage liggen, beroep indienen bij de Afdeling bestuursrechtspraak van de Raad van State, Postbus 20019, 2500
                     EA Den Haag. Het beroepschrift heeft geen schorsende werking. Dit betekent dat ondanks het beroepschrift het vaststell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3 februari 2011</text:p>
      <text:p text:style-name="ondertekening.end">Burgemeester en wethouders voornoemd.</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stelling wijzigingsbesluit ‘Schoterlandseweg 96, Mildam’; Heerenveen</dc:title>
  </office:meta>
</office:document-meta>
</file>