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16082-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16082</text:p>
      <text:p text:style-name="publicatie-titel.end">8 sept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16082-001.png" xlink:show="embed" xlink:type="simple"/></draw:frame> Bestemmingsplan ‘Nieuweschoot 2011’ gewijzigd vastgesteld
         </text:h>
      <text:p text:style-name="circulaire-tekst">Burgemeester en wethouders van Heerenveen maken op grond van artikel 3.8 van de Wet ruimtelijke ordening bekend dat de gemeenteraad
                  op 18 juli 2011 het bestemmingsplan ‘Nieuweschoot 2011’ gewijzigd heeft vastgesteld.
               </text:p>
      <text:p text:style-name="circulaire-tekst">Dit bestemmingsplan bevat een actuele juridisch-planologische regeling voor de bebouwing van het dorp Nieuweschoot en is een
                  actuele herziening van de geldende bestemmingsplannen voor dit deel van de gemeente. Het plan is vooral gericht op het vastleggen
                  van de bestaande situatie, maar houdt ook rekening met een uitbreiding van het aanwezige crematorium
               </text:p>
      <text:p text:style-name="circulaire-tekst">De wijzigingen die de gemeenteraad bij vaststelling van het bestemmingsplan heeft aangebracht, zijn aangegeven in een bij
                  het raadsbesluit behorende bijlage.
               </text:p>
      <text:h text:outline-level="3" text:style-name="divisiekop1">Ter inzage
                  </text:h>
      <text:p text:style-name="circulaire_divisie">Het vaststellingsbesluit en het vastgestelde (digitale) bestemmingsplan zijn met ingang van vrijdag 9 september 2011 langs
                     elektronische weg beschikbaar op de website www.ruimtelijkeplannen.nl. 
                  </text:p>
      <text:p text:style-name="circulaire_divisie">Op deze website selecteert u het tabblad ‘Bestemmingsplannen’, waarna u de mogelijkheid heeft om het bestemmingsplan op te
                     roepen via het invullen van de locatie, de naam van het bestemmingsplan of het planid-nummer (NL.IMRO.0074.BPnieuweschoot-VG01).
                     
                  </text:p>
      <text:p text:style-name="alineagroep">Daarnaast is een papieren afdruk van het vaststellingsbesluit en het digitale bestemmingsplan in te zien in het gemeentehuis,
                        Crackstraat 2 te Heerenveen 
                     </text:p>
      <text:p text:style-name="alineagroep.end">Met ingang van vrijdag 9 september 2011 kan gedurende een periode van zes weken een papieren afdruk ook worden ingezien in
                        de Openbare Bibliotheek aan het Burgemeester Kuperusplein te Heerenveen.
                     </text:p>
      <text:h text:outline-level="3" text:style-name="divisiekop1">Beroep
                  </text:h>
      <text:p text:style-name="circulaire_divisie">Belanghebbenden die tijdig een zienswijze op het ontwerpbestemmingsplan bij de gemeenteraad hebben ingediend en belanghebbenden
                     aan wie redelijkerwijs niet kan worden verweten dat zij geen zienswijze tegen het ontwerpbestemmingsplan hebben ingediend,
                     kunnen met ingang van 9 september 2011 gedurende een periode van zes weken, schriftelijk beroep instellen tegen het vastgestelde
                     bestemmingsplan bij de Afdeling bestuursrechtspraak van de Raad van State, postbus 20019, 2500 EA ’s-Gravenhage.
                  </text:p>
      <text:p text:style-name="circulaire_divisie">Voor zover de gemeenteraad bij de vaststelling wijzigingen heeft aangebracht in het bestemmingsplan kunnen belanghebbende
                     hiertegen met ingang van 9 september 2011 gedurende een periode van zes weken eveneens schriftelijk beroep instellen bij de
                     Afdeling bestuursrechtspraak van de Raad van State.
                  </text:p>
      <text:h text:outline-level="3" text:style-name="divisiekop1">Inwerkingtreding
                  </text:h>
      <text:p text:style-name="circulaire_divisie">Het indienen van een beroepschrift schorst de werking van het bestemmingsplan niet. Het bestemmingsplan treedt in werking
                     na afloop van de beroepstermijn, tenzij binnen deze termijn een verzoek om voorlopige voorziening is ingediend bij de voorzitter
                     van de Afdeling bestuursrechtspraak van de Raad van State. In dat geval treedt het bestemmingsplan niet eerder in werking
                     dan nadat door de voorzitter op dat verzoek is beslist.
                  </text:p>
      <text:p text:style-name="circulaire_divisie">Voor zowel voor het indienen van een beroepschrift als een verzoek om voorlopige voorziening zal de griffier van de Afdeling
                     Bestuursrechtspraak van de Raad van State een griffierecht (kosten) in rekening brengen. 
                  </text:p>
      <text:p text:style-name="ondertekening.end">Burgemeester en wethouders van Heerenveen.</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temmingsplan ‘Nieuweschoot 2011’ gewijzigd vastgeste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Bestemmingsplan ‘Nieuweschoot 2011’ gewijzigd vastgesteld; Heerenveen</dc:title>
  </office:meta>
</office:document-meta>
</file>