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1835-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1835</text:p>
      <text:p text:style-name="publicatie-titel.end">7 jul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1835-001.png" xlink:show="embed" xlink:type="simple"/></draw:frame> Vaststelling wijzigingsbesluit ‘PG Otterweg 10, Gersloot’
         </text:h>
      <text:p text:style-name="circulaire-tekst">Burgemeester en wethouders van Heerenveen maken bekend dat zij op 21 juni 2011 het wijzigingsplan ‘PG Otterweg 10, Gersloot’
                  ongewijzigd hebben vastgesteld. De wijziging betreft het perceel P.G. Otterweg 10 in Gersloot. Het wijzigingsplan voorziet
                  in een wijziging van de situering van het bouwperceel/-vlak binnen de bestemming ‘Agrarisch gebied 1’.
               </text:p>
      <text:h text:outline-level="3" text:style-name="divisiekop1">Ter inzage
                  </text:h>
      <text:p text:style-name="circulaire_divisie">Het wijzigingsbesluit, met de daarbij behorende stukken, ligt met ingang van vrijdag 8 juli 2011, gedurende 6 weken ter inzage
                     bij de receptie van het gemeentehuis, Crackstraat 2 te Heerenveen. De stukken zijn tevens te raadplegen op de gemeentelijke
                     website www.heerenveen.nl onder het kopje Actueel / Ter inzage.
                  </text:p>
      <text:h text:outline-level="3" text:style-name="divisiekop1">Beroepmogelijkheid
                  </text:h>
      <text:p text:style-name="circulaire_divisie">Tegen de vaststelling van het wijzigingsbesluit kunnen belanghebbenden, die een zienswijze tegen het ontwerpbesluit hebben
                     ingediend of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wijzig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7 juli 2011</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Vaststelling wijzigingsbesluit ‘PG Otterweg 10, Gersloot’;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Vaststelling wijzigingsbesluit ‘PG Otterweg 10, Gersloot’; Heerenveen</dc:title>
  </office:meta>
</office:document-meta>
</file>