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10633-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10633</text:p>
      <text:p text:style-name="publicatie-titel.end">16 juni 2011</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1-10633-001.png" xlink:show="embed" xlink:type="simple"/></draw:frame> Ontwerpbestemmingsplan Heerenveen - Falkena Binnen
         </text:h>
      <text:p text:style-name="circulaire-tekst">Burgemeester en wethouders van Heerenveen maken bekend dat met ingang van vrijdag 17 juni 2011, gedurende 6 weken, voor iedereen
                  ter inzage ligt het Ontwerpbestemmingsplan Heerenveen - Falkena Binnen.
               </text:p>
      <text:p text:style-name="circulaire-tekst">Het bestemmingsplan biedt de mogelijkheid om circa 50 woningen en een appartementengebouw te bouwen in het gebied globaal
                  gelegen tussen de Sieger van der Laanstraat, de Koornbeursweg, de Burgemeester Falkenaweg en de Mr. Halbe Binnertsstraat te
                  Heerenveen.
               </text:p>
      <text:h text:outline-level="3" text:style-name="divisiekop1">Inzage
                  </text:h>
      <text:p text:style-name="alineagroep">Het ontwerpbestemmingsplan kan gedurende de hiervoor genoemde termijn, tijdens openingsuren, op de volgende plaatsen worden
                        ingezien:
                     </text:p>
      <text:list text:style-name="list-style-1">
        <text:list-item>
          <text:p text:style-name="list.start">bij de receptie van het gemeentehuis, Crackstraat 2 te Heerenveen
                           </text:p>
        </text:list-item>
        <text:list-item>
          <text:p text:style-name="list.end">in de Openbare bibliotheek, Burgemeester Kuperusplein 48 te Heerenveen.
                           </text:p>
        </text:list-item>
      </text:list>
      <text:p text:style-name="alineagroep.end">Het ontwerpbestemmingsplan kan tevens worden ingezien op de website http://www.ruimtelijkeplannen.nl/. Op deze website selecteert u het tabblad ‘Bestemmingsplannen’, waarna u de mogelijkheid
                        heeft het bestemmingsplan op te roepen via het invullen van de locatie, de naam van het ontwerpbestemmingsplan of het planid-nummer
                        (NL.IMRO.0074.BPNfalkenabinnen-ON01).
                     </text:p>
      <text:h text:outline-level="3" text:style-name="divisiekop1">Zienswijzen
                  </text:h>
      <text:p text:style-name="circulaire_divisie">Gedurende de termijn van terinzageligging kan iedereen zowel schriftelijk als mondeling zienswijzen indienen op het ontwerpbestemmingsplan.</text:p>
      <text:h text:outline-level="4" text:style-name="divisiekop2">Schriftelijk
                     </text:h>
      <text:p text:style-name="alineagroep">Schriftelijke zienswijzen op het ontwerpbestemmingsplan moeten worden gericht aan de gemeenteraad van Heerenveen, Postbus
                           15.000,  8440 GA HEERENVEEN.
                        </text:p>
      <text:p text:style-name="alineagroep.end">Een zienswijze dient de volgende informatie te bevatten: naam en adres van de indiener, datum en redenen van de zienswijze.</text:p>
      <text:h text:outline-level="4" text:style-name="divisiekop2">Mondeling
                     </text:h>
      <text:p text:style-name="circulaire_divisie">Om mondelinge zienswijzen in te dienen kan tijdens kantooruren contact worden opgenomen met de heer Gerrit Haanstra, telefoon
                        0513-617740.
                     </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Ontwerpbestemmingsplan Heerenveen - Falkena Binnen; Heerenvee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Ontwerpbestemmingsplan Heerenveen - Falkena Binnen; Heerenveen</dc:title>
  </office:meta>
</office:document-meta>
</file>