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10041-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10041</text:p>
      <text:p text:style-name="publicatie-titel.end">9 jun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10041-001.png" xlink:show="embed" xlink:type="simple"/></draw:frame> Ontwerpbestemmingsplan ‘De Akkers/Ten Woude 2011’ ter inzage
         </text:h>
      <text:p text:style-name="circulaire-tekst">Burgemeester en wethouders van Heerenveen maken bekend dat met ingang van 10 juni 2011 gedurende 6 weken, voor iedereen het
                  ontwerpbestemmingsplan ‘De Akkers/Ten Woude 2011’ ter inzage ligt. Het ontwerpbestemmingsplan ‘De Akkers/Ten Woude 2011’ bevat
                  een actuele juridisch-planologische regeling voor de wijk De Akkers/Ten Woude in Heerenveen. Dit bestemmingsplan is hoofdzakelijk
                  gericht op het vastleggen van de bestaande situatie. Het buurtwinkelcentrum en de directe omgeving daarvan in de Akkers zijn
                  buiten het bestemmingsplan gelaten.
               </text:p>
      <text:h text:outline-level="3" text:style-name="divisiekop1">Ter Inzage
                  </text:h>
      <text:p text:style-name="circulaire_divisie">Het ontwerpbestemmingsplan kan gedurende de hiervoor genoemde termijn worden ingezien op de website http://www.ruimtelijkeplannen.nl.
                     Op deze website selecteert u het tabblad ‘Bestemmingsplannen’, waarna u de mogelijkheid heeft om de stukken op te roepen via
                     het invullen van de locatie en de naam van het ontwerpbestemmingsplan of het planID-nummer NL.IMRO.0074.BPNdeakkers-OW01.
                  </text:p>
      <text:p text:style-name="alineagroep.end">Tevens kan de papieren versie (‘verbeelding’) van het bestemmingsplan worden ingezien tijdens openingsuren op de volgende
                        plaatsen:
                     </text:p>
      <text:list text:style-name="list-style-1">
        <text:list-item>
          <text:p text:style-name="list.start">Bij de receptie van het gemeentehuis, Crackstraat 2 te Heerenveen
                           </text:p>
        </text:list-item>
        <text:list-item>
          <text:p text:style-name="list.end">De bibliotheek, Burgemeester Kuperusplein 48 te Heerenveen
                           </text:p>
        </text:list-item>
      </text:list>
      <text:p text:style-name="circulaire_divisie">Bij verschillen tussen de digitale en de papieren versie van het bestemmingsplan is de digitale versie van het plan doorslaggevend.</text:p>
      <text:h text:outline-level="3" text:style-name="divisiekop1">Zienswijze
                  </text:h>
      <text:p text:style-name="circulaire_divisie">Gedurende de periode waarin het bestemmingsplan ter inzage ligt, kan  eenieder  schriftelijk en/of mondeling een zienswijze
                     indienen over het ontwerpbestemmingsplan. Een zienswijze moet worden ondertekend en dient verder de volgende informatie te
                     bevatten: naam en adres van de indiener, datum en redenen van de zienswijze.
                  </text:p>
      <text:p text:style-name="circulaire_divisie">Schriftelijke zienswijzen op het bestemmingsplan moeten worden gericht aan de gemeenteraad van Heerenveen, Postbus 15.000,
                     8440 GA Heerenveen. Om mondeling een zienswijze in te dienen, kan tijdens kantooruren contact worden opgenomen met de heer
                     S.A. Doelman, afdeling Visie en Beleid, telefoon 0513-617767
                  </text:p>
      <text:p text:style-name="ondertekening">Burgemeester en wethouders van Heerenveen.</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De Akkers/Ten Woude 2011’ ter inzage;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Ontwerpbestemmingsplan ‘De Akkers/Ten Woude 2011’ ter inzage; Heerenveen</dc:title>
  </office:meta>
</office:document-meta>
</file>