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938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9381</text:p>
      <text:p text:style-name="publicatie-titel.end">17 jun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9381-001.png" xlink:show="embed" xlink:type="simple"/></draw:frame> Ontwerpprojectbesluit Jister 29 Heerenveen (JUMBO)
         </text:h>
      <text:p text:style-name="vrije-tekst"><text:span text:style-name="vet">HEERENVEEN</text:span></text:p>
      <text:list text:style-name="list-style-1">
        <text:list-item>
          <text:p text:style-name="list.single">het veranderen/vergroten van een winkel (Jumbo) op het perceel Jister 29 te Heerenveen.
                     </text:p>
        </text:list-item>
      </text:list>
      <text:p text:style-name="alineagroep">Burgemeester en wethouders van Heerenveen hebben het voornemen een projectbesluit te nemen voor het perceel Jister 29 te Heerenveen.
                     Het projectbesluit bevat een regeling ten aanzien van het oprichten van bebouwing en maakt het bouwplan, dat voorziet in een
                     uitbreiding van de Jumbo, mogelijk.
                  </text:p>
      <text:p text:style-name="alineagroep.end">Met ingang van vrijdag 18 juni 2010 ligt gedurende 6 weken, voor iedereen het ontwerpprojectbesluit ‘Jister 29 Heerenveen’
                     ter inzage.
                  </text:p>
      <text:h text:outline-level="3" text:style-name="divisiekop1">Inzage
               </text:h>
      <text:p text:style-name="vrije-tekst">Het ontwerpprojectbesluit kan gedurende de hiervoor genoemde termijn worden ingezien op de website www.ruimtelijkeplannen.nl.
                  Klik hier om het ontwerpprojectbesluit in te zien. Of door op de website www.ruimtelijkeplannen.nl het tabblad ‘Bestemmingsplannen’
                  te selecteren, waarna u de mogelijkheid heeft om de stukken op te roepen via het invullen van de locatie en de naam van het
                  ontwerpprojectbesluit of het planid-nummer NL.IMRO.0074.BPNJister29HV-OW01.
               </text:p>
      <text:p text:style-name="vrije-tekst">Tevens kan de papieren versie (verbeelding) van het ontwerpprojectbesluit worden ingezien tijdens openingsuren bij de afdeling
                  Publiek, Crackstraat 2 te Heerenveen.
               </text:p>
      <text:p text:style-name="vrije-tekst">Bij verschillen tussen de digitale en de papieren versie van het ontwerpprojectbesluit is de digitale versie van het plan
                  doorslaggevend.
               </text:p>
      <text:h text:outline-level="3" text:style-name="divisiekop1">Zienswijzen
               </text:h>
      <text:p text:style-name="vrije-tekst">Gedurende de termijn van terinzagelegging kan iedereen zowel schriftelijk als mondeling zienswijzen indienen op het ontwerpprojectbesluit.</text:p>
      <text:p text:style-name="vrije-tekst">Schriftelijke zienswijzen op het ontwerpprojectbesluit moeten worden gericht aan burgemeester en wethouders van Heerenveen,
                  Postbus 15.000, 8440 GA HEERENVEEN. Een zienswijze dient de volgende informatie te bevatten: naam en adres van de indiener,
                  datum en redenen van de zienswijze.
               </text:p>
      <text:p text:style-name="vrije-tekst">Om mondelinge zienswijzen in te dienen kan tijdens kantooruren contact worden opgenomen met de heer G. van der Veer, telefoon
                  0513-617469.
               </text:p>
      <text:p text:style-name="ondertekening.end">Burgemeester en wethouders van Heerenveen.</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Ontwerpprojectbesluit Jister 29 Heerenveen (JUMBO); Heerenveen</dc:title>
  </office:meta>
</office:document-meta>
</file>