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8978-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8978</text:p>
      <text:p text:style-name="publicatie-titel.end">10 juni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8978-001.png" xlink:show="embed" xlink:type="simple"/></draw:frame> Projectbesluit (beroep), Buitenbaan 3, Kampenaersplein 25 Heerenveen Hogeveensweg 1A–15 Bontebok
         </text:h>
      <text:p text:style-name="vrije-tekst">Burgemeester en wethouders van Heerenveen maken bekend dat zij ongewijzigd hebben vastgesteld de volgende projectbesluiten
                  ex artikel 3.10 van de Wet ruimtelijke ordening voor:
               </text:p>
      <text:p text:style-name="vrije-tekst"><text:span text:style-name="vet">Heerenveen</text:span></text:p>
      <text:list text:style-name="list-style-1">
        <text:list-item>
          <text:p text:style-name="list.start">oprichten van een berging op het perceel Buitenbaan 3;
                     </text:p>
        </text:list-item>
        <text:list-item>
          <text:p text:style-name="list.end">oprichten van een cafetaria op het perceel Kempenaersplein 25;
                     </text:p>
        </text:list-item>
      </text:list>
      <text:p text:style-name="vrije-tekst"><text:span text:style-name="vet">Bontebok</text:span></text:p>
      <text:list text:style-name="list-style-2">
        <text:list-item>
          <text:p text:style-name="list.single">vergroten van een recreatiewoning (kap) op het perceel Hogeveensweg 1A–15
                     </text:p>
        </text:list-item>
      </text:list>
      <text:h text:outline-level="3" text:style-name="divisiekop1">Ter inzage
               </text:h>
      <text:p text:style-name="vrije-tekst">De projectbesluiten, met de daarbijbehorende stukken, liggen met ingang van 11 juni 2010, gedurende 6 weken, tijdens openingsuren,
                  ter inzage bij de receptie van het gemeentehuis, Crackstraat 2 te Heerenveen. De stukken kunnen gedurende genoemde periode
                  ook worden ingezien op de gemeentelijke website www.heerenveen.nl/actueel/ter inzage en op www.ruimtelijkeplannen.nl
               </text:p>
      <text:h text:outline-level="3" text:style-name="divisiekop1">Beroep
               </text:h>
      <text:list text:style-name="list-style-3">
        <text:list-item>
          <text:p text:style-name="list.start">Belanghebbenden die zienswijzen op het ontwerpprojectbesluit naar voren hebben gebracht, en
                        </text:p>
        </text:list-item>
        <text:list-item>
          <text:p text:style-name="list.end">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text:p>
        </text:list-item>
      </text:list>
      <text:p text:style-name="alineagroep.end">kunnen binnen de hiervoor omschreven termijn beroep instellen tegen het projectbesluit, bij de Rechtbank Leeuwarden, sector
                     Bestuursrecht, Postbus 1702, 8901 CA Leeuwarden.
                  </text:p>
      <text:h text:outline-level="3" text:style-name="divisiekop1">Voorlopige voorziening
               </text:h>
      <text:p text:style-name="vrije-tekst">Degene die tijdig een beroepschrift indient, kan tevens een verzoek om voorlopige voorziening indienen bij de Voorzieningenrechter,
                  sector Bestuursrecht van de arrondissementsrechtbank, Postbus 1702, 8901 CA Leeuwarden.
               </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text"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style:font-relief="embosse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list-style style:name="list-style-3">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meta>
    <dc:title>Projectbesluit (beroep), Buitenbaan 3, Kampenaersplein 25 Heerenveen Hogeveensweg 1A–15 Bontebok; Heerenveen</dc:title>
  </office:meta>
</office:document-meta>
</file>