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895-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10, 895</text:p>
      <text:p text:style-name="publicatie-titel.end">21 januari 2010</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10-895-001.png" xlink:show="embed" xlink:type="simple"/>
            </draw:frame> Projectbesluit (beroep) perceel Komeet 20 (IBF)
         </text:h>
      <text:section text:name="algemeen.d482e116" text:style-name="algemeen">
        <text:section text:name="vrije-tekst.d482e118" text:style-name="vrije-tekst">
          <text:p text:style-name="vrije-tekst">Burgemeester en wethouders van Heerenveen maken bekend dat zij ongewijzigd hebben vastgesteld een projectbesluit ex artikel
                  3.10 van de Wet ruimtelijke ordening voor:
               </text:p>
          <text:p text:style-name="vrije-tekst">HEERENVEEN</text:p>
          <text:list text:style-name="list-style-1">
            <text:list-item>
              <text:p text:style-name="list.single">oprichten van een bedrijfspand, een co-vergistingsinstallatie en opslagplaatsen op het perceel Komeet 20 (IBF).
                     </text:p>
            </text:list-item>
          </text:list>
          <text:h text:outline-level="3" text:style-name="divisiekop1">Ter inzage
               </text:h>
          <text:p text:style-name="vrije-tekst">Het projectbesluit, met de daarbijbehorende stukken, ligt met ingang van 22 januari 2010, gedurende 6 weken, tijdens openingsuren,
                  ter inzage bij de receptie van het gemeentehuis, Crackstraat 2 te Heerenveen. De stukken kunnen gedurende genoemde periode
                  ook worden ingezien op de gemeentelijke website www.heerenveen.nl/actueel/ter inzage.
               </text:p>
          <text:h text:outline-level="3" text:style-name="divisiekop1">Beroep
               </text:h>
          <text:list text:style-name="list-style-2">
            <text:list-item>
              <text:p text:style-name="list.start">Belanghebbenden die zienswijzen op het ontwerpprojectbesluit naar voren hebben gebracht, en
                     </text:p>
            </text:list-item>
            <text:list-item>
              <text:p text:style-name="list.end">belanghebbenden aan wie redelijkerwijs niet kan worden verweten dat zij geen zienswijzen op het ontwerpprojectbesluit naar
                        voren hebben gebracht (hiertoe worden mede gerekend belanghebbenden die zich verzetten tegen de bij vaststelling in het projectbesluit
                        aangebrachte wijziging) kunnen binnen de hiervoor omschreven termijn beroep instellen tegen het projectbesluit, bij de Rechtbank
                        Leeuwarden, sector Bestuursrecht, Postbus 1702, 8901 CA Leeuwarden.
                     </text:p>
            </text:list-item>
          </text:list>
          <text:h text:outline-level="3" text:style-name="divisiekop1">Voorlopige voorziening
               </text:h>
          <text:p text:style-name="vrije-tekst">Degene die tijdig een beroepschrift indient, kan tevens een verzoek om voorlopige voorziening indienen bij de Voorzieningenrechter,
                  sector Bestuursrecht van de arrondissementsrechtbank, Postbus 1702, 8901 CA Leeuwarden.
               </text:p>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Projectbesluit (beroep) perceel Komeet 20 (IBF)</dc:title>
  </office:meta>
</office:document-meta>
</file>