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8450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8450</text:p>
      <text:p text:style-name="publicatie-titel.end">3 juni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8450-001.png" xlink:show="embed" xlink:type="simple"/></draw:frame> Projectbesluit (beroep) Dracht 150 Heerenveen
         </text:h>
      <text:p text:style-name="vrije-tekst">Burgemeester en wethouders van Heerenveen maken bekend dat zij ongewijzigd hebben vastgesteld een projectbesluit voor:</text:p>
      <text:p text:style-name="vrije-tekst">Heerenveen</text:p>
      <text:list text:style-name="list-style-1">
        <text:list-item>
          <text:p text:style-name="list.single">het veranderen van een kantoorruimte in een winkel op het perceel Dracht 150.
                     </text:p>
        </text:list-item>
      </text:list>
      <text:h text:outline-level="3" text:style-name="divisiekop1">Ter inzage
               </text:h>
      <text:p text:style-name="vrije-tekst">Het besluit en de daarbij behorende stukken, waaronder eveneens de bouwvergunning, liggen met ingang van 4 juni 2010 gedurende
                  een termijn van 6 weken, tijdens openingsuren, ter inzage bij de afdeling Publiek, Crackstraat 2 te Heerenveen.
               </text:p>
      <text:p text:style-name="vrije-tekst">Het besluit en de daarbij behorende stukken zijn tevens raadpleegbaar op de website van de gemeente: www.heerenveen.nl, onder
                  het kopje actueel/ter inzage. Daarnaast kan het besluit tevens worden ingezien op de website http://www.ruimtelijkeplannen.nl/.
                  Op deze website selecteert u het tabblad ‘Bestemmingsplannen’, waarna u de mogelijkheid heeft om het besluit op te roepen
                  via het invullen van de locatie, de naam van het besluit of het planid-nummer (NL.IMRO.0074.PJBDracht150HV-VG01).
               </text:p>
      <text:h text:outline-level="3" text:style-name="divisiekop1">Beroep
               </text:h>
      <text:list text:style-name="list-style-2">
        <text:list-item>
          <text:p text:style-name="list.start">Belanghebbenden die zienswijzen op het ontwerpprojectbesluit naar voren hebben gebracht, en
                        </text:p>
        </text:list-item>
        <text:list-item>
          <text:p text:style-name="list.end">Belanghebbenden aan wie redelijkerwijs niet kan worden verweten dat zij geen zienswijzen op het ontwerpprojectbesluit naar
                           voren hebben gebracht,
                        </text:p>
        </text:list-item>
      </text:list>
      <text:p text:style-name="alineagroep.end">kunnen binnen de hiervoor omschreven termijn beroep instellen tegen het projectbesluit, bij de sector Bestuursrecht van de
                     arrondissementsrechtbank, Postbus 1702, 8901 CA Leeuwarden.
                  </text:p>
      <text:h text:outline-level="3" text:style-name="divisiekop1">Voorlopige voorziening
               </text:h>
      <text:p text:style-name="vrije-tekst">Degene die tijdig een beroepschrift indient, kan tevens een verzoek om voorlopige voorziening indienen bij de Voorzieningenrechter,
                  sector Bestuursrecht van de arrondissementsrechtbank, Postbus 1702, 8901 CA Leeuwarden. 
               </text:p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text-properties fo:font-size="14.0pt"/>
      <style:paragraph-properties fo:margin-bottom="0.0in" fo:margin-top="0in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text-properties fo:font-size="8.5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text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style:font-relief="embosse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Projectbesluit (beroep) Dracht 150 Heerenveen; Heerenveen</dc:title>
  </office:meta>
</office:document-meta>
</file>