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8429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8429</text:p>
      <text:p text:style-name="publicatie-titel.end">3 juni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8429-001.png" xlink:show="embed" xlink:type="simple"/></draw:frame> Ontwerpbestemmingsplan Bospad 4 Bontebok ter inzage
         </text:h>
      <text:p text:style-name="vrije-tekst">Burgemeester en wethouders van Heerenveen maken bekend dat met ingang van vrijdag 4 juni gedurende 6 weken, het ontwerpbestemmingsplan
                  ‘Bospad 4 Bontebok’ voor iedereen ter inzage ligt Het ontwerpbestemmingsplan geeft een regeling voor een te bouwen woning
                  op het perceel Bospad 4 in Bontebok
               </text:p>
      <text:h text:outline-level="3" text:style-name="divisiekop1">Inzage
               </text:h>
      <text:p text:style-name="vrije-tekst">Het ontwerpbestemmingsplan kan gedurende de hiervoor genoemde termijn worden ingezien op de website http://www.ruimtelijkeplannen.nl/.
                  Op deze website selecteert u het tabblad ‘Bestemmingsplannen’, waarna u de mogelijkheid heeft om de stukken op te roepen via
                  het invullen van de locatie, de naam van het ontwerpbestemmingsplan of het invullen van het planid van het bestemmingsplan:
                  NL.IMRO.0074BPNBospad4BB-OW01
               </text:p>
      <text:p text:style-name="alineagroep">Een papieren afdruk van het bestemmingsplan kan tevens worden ingezien op de volgende plaatsen worden ingezien:</text:p>
      <text:list text:style-name="list-style-1">
        <text:list-item>
          <text:p text:style-name="list.start">bij de receptie van het gemeentehuis, Crackstraat 2 te Heerenveen;
                        </text:p>
        </text:list-item>
        <text:list-item>
          <text:p text:style-name="list.end">in de openbare biliotheek aan het Burg. Kuperusplein in Heerenveen.
                        </text:p>
        </text:list-item>
      </text:list>
      <text:p text:style-name="alineagroep.end">Bij verschillen tussen de digitale versie en de papieren afdruk, is de digitale versie van het bestemmingsplan doorslaggevend.</text:p>
      <text:h text:outline-level="3" text:style-name="divisiekop1">Zienswijzen
               </text:h>
      <text:p text:style-name="vrije-tekst">Gedurende de termijn van ter inzage ligging kan iedereen zowel schriftelijk als mondeling zienswijzen indienen op het ontwerpbestemmingsplan.</text:p>
      <text:p text:style-name="vrije-tekst">Schriftelijke zienswijzen op het ontwerpbestemmingsplan moeten worden gericht aan de gemeenteraad van Heerenveen, Postbus
                  15000, 8440 GA HEERENVEEN. Een zienswijze dient de volgende informatie te bevatten: naam en adres van de indiener, datum en
                  redenen van de zienswijze.
               </text:p>
      <text:p text:style-name="vrije-tekst">Om mondelinge zienswijzen in te dienen kan tijdens kantooruren contact worden opgenomen met de heer Steven Doelman, telefoon
                  0513-617767
               </text:p>
      <text:p text:style-name="ondertekening.end">Burgemeester en wethouders van Heerenveen.</text:p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meta>
    <dc:title>Ontwerpbestemmingsplan Bospad 4 Bontebok ter inzage; Heerenveen</dc:title>
  </office:meta>
</office:document-meta>
</file>