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79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p text:style-name="publicatie-titel">Staatscourant 2010, 793</text:p>
      <text:p text:style-name="publicatie-titel.end">21 januari 2010</text:p>
      <text:h text:outline-level="1" text:style-name="staatscourant_kop">
            <draw:frame draw:name="Afbeelding2" draw:style-name="frame.picture" draw:z-index="1" svg:height="1.802cm" svg:width="4.902cm" text:anchor-type="paragraph" style:rel-height="scale" style:rel-width="scale">
               <draw:image draw:filter-name="PNG - Portable Network Graphics" xlink:actuate="onLoad" xlink:href="Pictures/stcrt-2010-793-001.png" xlink:show="embed" xlink:type="simple"/>
            </draw:frame> Gewijzigde vaststelling bestemmingsplan ‘Het Meer’
         </text:h>
      <text:section text:name="algemeen.d9716e128" text:style-name="algemeen">
        <text:section text:name="vrije-tekst.d9716e130" text:style-name="vrije-tekst">
          <text:p text:style-name="vrije-tekst">Burgemeester en wethouders van Heerenveen maken op grond van artikel 3.8 van de Wet ruimtelijke ordening bekend dat de gemeenteraad
                  op 7 december 2009 het bestemmingsplan ‘Het Meer’ gewijzigd heeft vastgesteld. Ook heeft de raad besloten om geen exploitatieplan
                  vast te stellen.
               </text:p>
          <text:h text:outline-level="3" text:style-name="divisiekop1">Het bestemmingsplan
               </text:h>
          <text:p text:style-name="vrije-tekst">Het bestemmingsplan heeft betrekking op het gebied dat globaal bestaat uit Het Meer (huisnummers 75 tot en met 235 en 80 tot
                  118) en Veensluis. Het plan vervangt een aantal verouderde bestemmingsplannen en is vooral bedoeld om de bestaande situatie
                  vast te leggen. Daarnaast biedt het bestemmingsplan op enkele plaatsen ruimte voor nieuwe ontwikkelingen zoals de bouw van
                  extra woningen.
               </text:p>
          <text:p text:style-name="vrije-tekst">De wijzigingen ten opzichte van het ontwerpbestemmingsplan en de motivering daarvoor zijn vermeld in het raadsbesluit met
                  de daarbij horende bijlagen.
               </text:p>
          <text:h text:outline-level="3" text:style-name="divisiekop1">Ter inzage
               </text:h>
          <text:p text:style-name="vrije-tekst">Het gewijzigd vastgestelde bestemmingsplan met de daarbij behorende stukken liggen met ingang van vrijdag 22 januari 2010
                  gedurende 6 weken, tijdens openingsuren, ter inzage op de volgende plaatsen:
               </text:p>
          <text:list text:style-name="list-style-1">
            <text:list-item>
              <text:p text:style-name="list.start">bij de receptie van het gemeentehuis, Crackstraat 2 te Heerenveen;
                     </text:p>
            </text:list-item>
            <text:list-item>
              <text:p text:style-name="list.end">de centrale bibliotheek, Burgemeester Kuperusplein 48 te Heerenveen.
                     </text:p>
            </text:list-item>
          </text:list>
          <text:p text:style-name="vrije-tekst">Het bestemmingsplan is tevens raadpleegbaar op de website van de gemeente: www.heerenveen.nl onder het kopje ‘actueel’ en
                  het subkopje ‘ter inzage’.
               </text:p>
          <text:h text:outline-level="3" text:style-name="divisiekop1">Beroep instellen
               </text:h>
          <text:p text:style-name="vrije-tekst">Belanghebbenden die tijdig hun zienswijze bij de gemeenteraad hebben ingediend en belanghebbenden aan wie redelijkerwijs niet
                  kan worden verweten dat zij geen zienswijze tegen het ontwerp hebben ingediend, kunnen gedurende de termijn van terinzagelegging
                  (beroepstermijn) tegen het vastgestelde bestemmingsplan beroep instellen bij de Afdeling bestuursrechtspraak van de  Raad
                  van State.
               </text:p>
          <text:p text:style-name="vrije-tekst">Voor zover de gemeenteraad bij de vaststelling wijzigingen heeft aangebracht in het bestemmingsplan kunnen belanghebbende
                  hiertegen binnen de beroepstermijn eveneens beroep instellen bij de Afdeling bestuursrechtspraak van de Raad van State.
               </text:p>
          <text:p text:style-name="vrije-tekst">Beroepschriften moeten worden gericht aan de Afdeling bestuursrechtspraak van de Raad van State, Postbus 20019, 2500 EA, ’s-Gravenhage.</text:p>
          <text:h text:outline-level="3" text:style-name="divisiekop1">Schorsing
               </text:h>
          <text:p text:style-name="vrije-tekst">Het indienen van een beroep schorst de werking van het bestemmingsplan niet. Om dit laatste te bereiken, kan gedurende de
                  beroepstermijn tevens een verzoek om voorlopige voorziening (schorsing) worden ingediend bij de voorzitter van de Afdeling
                  bestuursrechtspraak van de Raad van State.
               </text:p>
          <text:p text:style-name="vrije-tekst">Voor zowel voor het indienen van een beroepschrift als een verzoek om voorlopige voorziening zal de griffier van de Afdeling
                  bestuursrechtspraak van de Raad van State een griffierecht (kosten) in rekening brengen.
               </text:p>
          <text:h text:outline-level="3" text:style-name="divisiekop1">Inwerkingtreding
               </text:h>
          <text:p text:style-name="vrije-tekst">Het besluit van de gemeenteraad treedt in werking na afloop van de beroepstermijn, tenzij binnen deze termijn naast een beroepschrift
                  een verzoek om voorlopige voorziening is ingediend. In dat geval treedt het bestemmingsplan niet in werking voordat de voorzitter
                  van de Afdeling bestuursrechtspraak op het verzoek heeft besloten.
               </text:p>
        </text:section>
        <text:section text:name="tekst-sluiting.d9716e207" text:style-name="tekst-sluiting">
          <text:section text:name="gegeven.d9716e209" text:style-name="gegeven">
            <text:p text:style-name="dagtekening">Heerenveen, 21 januari 2010</text:p>
          </text:section>
          <text:section text:name="ondertekening.d9716e215" text:style-name="ondertekening">
            <text:p text:style-name="ondertekening.end">Burgemeester en wethouders voornoemd.</text:p>
          </text:section>
        </text:section>
      </text:section>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display-name="Publicatie Titel" style:family="paragraph" style:name="publicatie-titel" style:parent-style-name="Text_20_body">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Nota Toelichting" style:family="paragraph" style:name="nota-toelichting" style:parent-style-name="Text_20_body">
      <style:paragraph-properties fo:margin-bottom="0.1965in" fo:margin-top="0in"/>
    </style:style>
    <style:style style:name="table.fix" style:display-name="Table Predecessor" style:family="paragraph" style:parent-style-name="Text_20_body">
      <style:paragraph-properties fo:keep-with-next="always"/>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Gewijzigde vaststelling bestemmingsplan ‘Het Meer’</dc:title>
  </office:meta>
</office:document-meta>
</file>