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767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7675</text:p>
      <text:p text:style-name="publicatie-titel.end">20 me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7675-001.png" xlink:show="embed" xlink:type="simple"/></draw:frame> Vaststelling wijzigingsbesluit ‘Tweede Compagnonsweg 19, Bontebok’
         </text:h>
      <text:p text:style-name="vrije-tekst">Burgemeester en wethouders van Heerenveen maken bekend dat zij op 11 mei 2010 het wijzigingsplan ‘Tweede Compagnonsweg 19,
                  Bontebok’ hebben vastgesteld. De wijziging betreft het perceel Tweede Compagnonsweg 19 te Bontebok. Het wijzigingsbesluit
                  voorziet in een wijziging van de situering van het bestemmingsvlak ‘Woondoeleinden II’.
               </text:p>
      <text:h text:outline-level="3" text:style-name="divisiekop1">Ter inzage
               </text:h>
      <text:p text:style-name="vrije-tekst">Het wijzigingsplan en -besluit, met de daarbij behorende stukken, liggen met ingang van vrijdag 21 mei 2010, gedurende 6 weken
                  ter inzage bij de receptie van het gemeentehuis, Crackstraat 2 te Heerenveen.
               </text:p>
      <text:h text:outline-level="3" text:style-name="divisiekop1">Beroepmogelijkheid
               </text:h>
      <text:p text:style-name="vrije-tekst">Tegen de vaststelling van het wijzigingsbesluit kunnen belanghebbenden, gedurende de termijn waarbinnen het wijzigingsplan
                  en -besluit ter inzage liggen, beroep indienen bij de Afdeling bestuursrechtspraak van de Raad van State, Postbus 20019, 2500 EA
                  Den Haag. Het beroepschrift heeft geen schorsende werking. Dit betekent dat ondanks het beroepschrift het vaststell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p text:style-name="dagtekening">Heerenveen, 20 mei 2010</text:p>
      <text:p text:style-name="ondertekening.end">Burgemeester en wethouders voornoemd.</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stelling wijzigingsbesluit ‘Tweede Compagnonsweg 19, Bontebok’; Heerenveen</dc:title>
  </office:meta>
</office:document-meta>
</file>