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7591-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0, 7591</text:p>
      <text:p text:style-name="publicatie-titel.end">20 mei 2010</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0-7591-001.png" xlink:show="embed" xlink:type="simple"/></draw:frame> Ontwerpbestemmingsplan ‘Aengwirderweg’
         </text:h>
      <text:p text:style-name="vrije-tekst">Burgemeester en wethouders van Heerenveen maken bekend dat met ingang van vrijdag 21 mei gedurende 6 weken, voor iedereen
                  ter inzage ligt het (digitale) ontwerpbestemmingsplan ‘Aengwirderweg’. Het ontwerpbestemmingsplan bevat een actuele juridisch-planologische
                  regeling voor de lintbebouwing van de dorpen Tjalleberd, Luinjeberd en Gersloot. Dit bestemmingsplan is een actuele herziening
                  van de geldende bestemmingsplannen voor dit deel van de gemeente en is vooral gericht op het vastleggen van de bestaande situatie.
               </text:p>
      <text:h text:outline-level="3" text:style-name="divisiekop1">Ter inzage
               </text:h>
      <text:p text:style-name="vrije-tekst">Het ontwerpbestemmingsplan kan gedurende de hiervoor genoemde op internet worden ingezien via de website: http://www.ruimtelijkeplannen.nl/.
                  Op deze website selecteert u het tabblad ‘Bestemmingsplannen’, waarna u de mogelijkheid heeft om de stukken op te roepen via
                  het invullen van de locatie, de naam van het ontwerpbestemmingsplan of het planid-nummer NL.IMRO. 0074.BPNaengwirderweg-O001
               </text:p>
      <text:p text:style-name="vrije-tekst">Tevens kan de papieren versie (‘verbeelding’) van het bestemmingsplan worden ingezien  tijdens openingsuren op de volgende
                  plaatsen:
               </text:p>
      <text:list text:style-name="list-style-1">
        <text:list-item>
          <text:p text:style-name="list.start">bij de receptie van het gemeentehuis, Crackstraat 2 te Heerenveen
                     </text:p>
        </text:list-item>
        <text:list-item>
          <text:p text:style-name="list.end">Café De Streek,  Aengwirderweg 240 in Tjalleberd
                     </text:p>
        </text:list-item>
      </text:list>
      <text:p text:style-name="vrije-tekst">Bij verschillen tussen de digitale en de papieren versie van het bestemmingsplan is de digitale versie van het plan doorslaggevend.</text:p>
      <text:h text:outline-level="3" text:style-name="divisiekop1">Zienswijzen
               </text:h>
      <text:p text:style-name="vrije-tekst">Gedurende de termijn van ter inzage ligging kan iedereen zowel schriftelijk als mondeling zienswijzen indienen op het ontwerpbestemmingsplan.</text:p>
      <text:h text:outline-level="4" text:style-name="divisiekop2">Schriftelijk
               </text:h>
      <text:p text:style-name="vrije-tekst">Schriftelijke zienswijzen op het ontwerpbestemmingsplan moeten worden gericht aan de gemeenteraad van Heerenveen, Postbus
                  15.000, 8440 GA Heerenveen. Een zienswijze dient de volgende informatie te bevatten: naam en adres van de indiener, datum
                  en redenen van de zienswijze.
               </text:p>
      <text:h text:outline-level="4" text:style-name="divisiekop2">Mondeling
               </text:h>
      <text:p text:style-name="vrije-tekst">Om mondelinge zienswijzen in te dienen kan tijdens kantooruren contact worden opgenomen met de heer Gerrit Haanstra, telefoon
                  0513-617740.
               </text:p>
      <text:p text:style-name="ondertekening.end">Burgemeester en wethouders van Heerenveen.</text:p>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family="text" style:name="subscript">
      <style:text-properties style:text-position="sub 70%"/>
    </style:style>
    <style:style style:family="text" style:name="superscript">
      <style:text-properties style:text-position="super 70%"/>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class="text" style:display-name="Publicatie Titel" style:family="paragraph" style:name="publicatie-titel" style:parent-style-name="Text_20_body">
      <style:text-properties fo:font-size="14.0pt"/>
      <style:paragraph-properties fo:margin-bottom="0.0in" fo:margin-top="0in"/>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text-properties fo:font-size="8.5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text"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style:font-relief="embosse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office:automatic-styles>
  <office:master-styles>
    <style:master-page style:name="Standard" style:page-layout-name="portrait">
      <style:footer>
        <text:p text:style-name="Footer"/>
      </style:footer>
    </style:master-page>
    <style:master-page style:name="Endnote" style:page-layout-name="portrait"/>
    <style:master-page style:name="Tables" style:page-layout-name="landscape"/>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Ontwerpbestemmingsplan ‘Aengwirderweg’; Heerenveen</dc:title>
  </office:meta>
</office:document-meta>
</file>