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696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6961</text:p>
      <text:p text:style-name="publicatie-titel.end">6 mei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6961-001.png" xlink:show="embed" xlink:type="simple"/></draw:frame> Vaststelling bestemmingsplan MFA Oudeschoot
         </text:h>
      <text:p text:style-name="alineagroep">Burgemeester en wethouders van Heerenveen maken hierbij bekend dat de gemeenteraad op 26 april 2010 het bestemmingsplan voor
                     de oprichting van een multifunctionele accommodatie (MFA) in Oudeschoot heeft vastgesteld.
                  </text:p>
      <text:p text:style-name="alineagroep">De nieuwe MFA biedt onderdak aan:</text:p>
      <text:list text:style-name="list-style-1">
        <text:list-item>
          <text:p text:style-name="list.start">Openbare basisschool
                        </text:p>
        </text:list-item>
        <text:list-item>
          <text:p text:style-name="list.cont">Peuterspeelzaal
                        </text:p>
        </text:list-item>
        <text:list-item>
          <text:p text:style-name="list.cont">Kinderopvang
                        </text:p>
        </text:list-item>
        <text:list-item>
          <text:p text:style-name="list.cont">Buitenschoolse opvang
                        </text:p>
        </text:list-item>
        <text:list-item>
          <text:p text:style-name="list.cont">Mediatheek
                        </text:p>
        </text:list-item>
        <text:list-item>
          <text:p text:style-name="list.cont">Sociaal cultureel werk
                        </text:p>
        </text:list-item>
        <text:list-item>
          <text:p text:style-name="list.end">Dorpsactiviteiten
                        </text:p>
        </text:list-item>
      </text:list>
      <text:p text:style-name="alineagroep.end">De MFA wordt gerealiseerd aan de Van Leeuwenhoekweg 2 in Oudeschoot, op de plek van de bestaande openbare basisschool De Schoterschans
                     die wordt gesloopt. Het op de locatie aanwezige gymnastieklokaal blijft gehandhaafd, maar wordt gerenoveerd. Het schoolplein
                     wordt als buitenruimte van de MFA opnieuw ingericht. Ook zal een deel van de Van Leeuwenhoekweg, gelegen tussen de MFA en
                     het speelveld aan de overzijde van de weg, opnieuw worden ingericht. Dit is nodig ten behoeve van het parkeren en het halen/brengen
                     voor de in de MFA aanwezige functies.
                  </text:p>
      <text:p text:style-name="vrije-tekst">Het bestemmingsplan is ongewijzigd vastgesteld, dat wil zeggen overeenkomstig het ontwerp zoals dat ter inzage heeft gelegen.
                  Tegen het ontwerpbestemmingsplan zijn geen zienswijzen naar voren gebracht.
               </text:p>
      <text:h text:outline-level="3" text:style-name="divisiekop1">Terinzagelegging en gelegenheid tot het indienen van beroep
               </text:h>
      <text:p text:style-name="alineagroep"><text:span text:style-name="vet">Wat ligt er ter inzage en voor wie en wanneer?</text:span></text:p>
      <text:p text:style-name="alineagroep">Het (digitale) bestemmingsplan ligt tezamen met het raadsbesluit voor eenieder ter inzage van <text:span text:style-name="vet">vrijdag 7 mei 2010 tot vrijdag 18 juni 2010.</text:span>
                     
                  </text:p>
      <text:p text:style-name="alineagroep">U kunt het digitale bestemmingsplan inzien op de website www.ruimtelijkeplannen.nl.</text:p>
      <text:p text:style-name="alineagroep">Op deze website selecteert u het tabblad ‘Bestemmingsplannen’, waarna u de mogelijkheid heeft om het bestemmingsplan op te
                     roepen via het invullen van de locatie, de naam van het bestemmingsplan of het planid-nummer (NL.IMRO.0074.BPNMFAOudeschoot-V001).
                  </text:p>
      <text:p text:style-name="alineagroep">Daarnaast is een afdruk van het digitale bestemmingsplan in te zien tijdens kantooruren bij de receptie van het gemeentehuis,
                     Crackstraat 2 te Heerenveen en in Buurtcentrum De Rank, Stevinstraat 2 te Oudeschoot (tijdens openingstijden).
                  </text:p>
      <text:p text:style-name="alineagroep.end">Het digitale bestemmingsplan is eveneens in te zien via de gemeentelijke website www.heerenveen.nl onder de kopjes actueel/ter
                     inzage door middel van een link naar www.ruimtelijkeplannen.nl.
                  </text:p>
      <text:h text:outline-level="3" text:style-name="divisiekop1">Hoe kunt u reageren?
               </text:h>
      <text:p text:style-name="alineagroep">Belanghebbenden die tijdig een zienswijze tegen het ontwerpbestemmingsplan bij de gemeenteraad hebben ingediend en belanghebbenden
                     aan wie redelijkerwijs niet kan worden verweten dat zij geen zienswijze hebben ingediend, kunnen gedurende bovengenoemde termijn
                     van terinzageligging schriftelijk beroep instellen bij de Afdeling bestuursrechtspraak van de Raad van State, Postbus 20019,
                     2500 EA te ‘s-Gravenhage.
                  </text:p>
      <text:p text:style-name="alineagroep">Het indienen van een beroepschrift schorst de werking van het bestemmingsplan niet.</text:p>
      <text:p text:style-name="alineagroep.end">Een belanghebbende die een beroepschrift heeft ingediend en van mening is dat onverwijlde spoed, gelet op de betrokken belangen,
                     dit vereist, kan gedurende de beroepstermijn tevens een verzoek om voorlopige voorziening (schorsing) indienen bij de voorzitter
                     van de Afdeling bestuursrechtspraak van de Raad van State.
                  </text:p>
      <text:p text:style-name="vrije-tekst">Voor zowel het beroepschrift als het verzoek om voorlopige voorziening geldt dat door de Afdeling bestuursrechtspraak griffierecht
                  (kosten) in rekening wordt gebracht.
               </text:p>
      <text:h text:outline-level="3" text:style-name="divisiekop1">Inwerkingtreding
               </text:h>
      <text:p text:style-name="vrije-tekst">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vrije-tekst">De gemeenteraad heeft tevens besloten voor het bestemmingsplan geen exploitatieplan vast te stellen, omdat het kostenverhaal
                  anderszins is verzekerd.
               </text:p>
      <text:p text:style-name="dagtekening">Heerenveen, 6 mei 2010</text:p>
      <text:p text:style-name="ondertekening.end">Burgemeester en wethouders voornoemd.</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style:font-relief="embosse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Vaststelling bestemmingsplan MFA Oudeschoot; Heerenveen</dc:title>
  </office:meta>
</office:document-meta>
</file>