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6287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6287</text:p>
      <text:p text:style-name="publicatie-titel.end">22 april 2010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10-6287-001.png" xlink:show="embed" xlink:type="simple"/>
            </draw:frame> Ontwerpbestemmingsplan Tuincentrum/bouwmarkt, Domela Nieuwenhuis 1, Heerenveen
         </text:h>
      <text:p text:style-name="vrije-tekst">Burgemeester en wethouders van Heerenveen maken bekend dat met ingang van vrijdag 23 april 2010, gedurende 6 weken, voor iedereen
                  ter inzage ligt het ontwerpbestemmingsplan Tuincentrum/bouwmarkt, Domela Nieuwenhuis 1, Heerenveen, met een daarbij behorend
                  bijlagenboek.
               </text:p>
      <text:p text:style-name="vrije-tekst">Het ontwerpbestemmingsplan geeft een regeling voor een bestaand tuincentrum en maakt tevens mogelijk binnen het aanwezige
                  complex een bouwmarkt te vestigen met een maximale bedrijfsvloeroppervlakte van 4.000 m<text:span text:style-name="superscript">2</text:span>.
               </text:p>
      <text:h text:outline-level="3" text:style-name="divisiekop1">Inzage
               </text:h>
      <text:p text:style-name="alineagroep">Het ontwerpbestemmingsplan en het bijlagenboek kunnen, gedurende de hiervoor genoemde termijn, tijdens openingsuren op de
                     volgende plaatsen worden ingezien:
                  </text:p>
      <text:list text:style-name="list-style-1">
        <text:list-item>
          <text:p text:style-name="list.start">bij de receptie van het gemeentehuis, Crackstraat 2 te Heerenveen
                        </text:p>
        </text:list-item>
        <text:list-item>
          <text:p text:style-name="list.end">in de Openbare bibliotheek, Burgemeester Kuperusplein 48 te Heerenveen.
                        </text:p>
        </text:list-item>
      </text:list>
      <text:p text:style-name="alineagroep.end">Het ontwerpbestemmingsplan en het bijlagenboek kunnen tevens worden ingezien op de website  http://www.ruimtelijkeplannen.nl/. Op deze website selecteert u het tabblad ‘Bestemmingsplannen’, waarna u de mogelijkheid
                     heeft om de stukken op te roepen via het invullen van de locatie, de naam van het ontwerpbestemmingsplan of het planid-nummer
                     (NL.IMRO.0074.TuincentrmBouwmrkt-OW01).
                  </text:p>
      <text:h text:outline-level="3" text:style-name="divisiekop1">Zienswijzen
               </text:h>
      <text:p text:style-name="vrije-tekst">Gedurende de termijn van ter inzage ligging kan iedereen zowel schriftelijk als mondeling zienswijzen indienen op het ontwerpbestemmingsplan.</text:p>
      <text:h text:outline-level="4" text:style-name="divisiekop2">Schriftelijk
               </text:h>
      <text:p text:style-name="vrije-tekst">Schriftelijke zienswijzen op het ontwerpbestemmingsplan moeten worden gericht aan de gemeenteraad van Heerenveen, Postbus
                  15.000,  8440 GA HEERENVEEN.
               </text:p>
      <text:p text:style-name="vrije-tekst">Een zienswijze dient de volgende informatie te bevatten: naam en adres van de indiener, datum en redenen van de zienswijze.</text:p>
      <text:h text:outline-level="4" text:style-name="divisiekop2">Mondeling
               </text:h>
      <text:p text:style-name="vrije-tekst">Om mondelinge zienswijzen in te dienen kan tijdens kantooruren contact worden opgenomen met de heer Gerrit Haanstra, telefoon
                  0513-617740.
               </text:p>
      <text:p text:style-name="dagtekening">22 april 2010</text:p>
      <text:p text:style-name="ondertekening.end">Burgemeester en wethouders van Heerenveen.</text:p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text-properties fo:font-size="14.0pt"/>
      <style:paragraph-properties fo:margin-bottom="0.0in" fo:margin-top="0in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text-properties fo:font-size="8.5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text" style:name="tussenkop" style:parent-style-name="heading">
      <style:paragraph-properties fo:margin-bottom="0.1in" fo:margin-top="0.0in"/>
      <style:text-properties fo:font-weight="normal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text" style:default-outline-level="1" style:family="text" style:name="tussenkop_cur" style:parent-style-name="tussenkop">
      <style:text-properties fo:font-style="italic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text" style:default-outline-level="1" style:family="text" style:name="tussenkop_vet" style:parent-style-name="tussenkop">
      <style:text-properties fo:font-weight="bold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text" style:default-outline-level="1" style:family="text" style:name="tussenkop_rom" style:parent-style-name="tussenkop"/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text" style:default-outline-level="1" style:family="text" style:name="tussenkop_kap" style:parent-style-name="tussenkop"/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text" style:default-outline-level="1" style:family="text" style:name="tussenkop_halfvet" style:parent-style-name="tussenkop">
      <style:text-properties style:font-relief="embossed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bestemmingsplan Tuincentrum/bouwmarkt, Domela Nieuwenhuis 1, Heerenveen; Heerenveen</dc:title>
  </office:meta>
</office:document-meta>
</file>