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5904-001.png" manifest:media-type="image/png"/>
</manifest:manifest>
</file>

<file path=content.xml><?xml version="1.0" encoding="utf-8"?>
<office:document-content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0, 5904</text:p>
      <text:p text:style-name="publicatie-titel.end">29 april 2010</text:p>
      <text:h text:outline-level="1" text:style-name="staatscourant_kop">Koninklijke onderscheidingen van het Ministerie van Onderwijs, Cultuur en Wetenschap
         </text:h>
      <text:p text:style-name="vrije-tekst">Verleend ter gelegenheid van de verjaardag van Hare Majesteit de Koningin</text:p>
      <text:p>
            <draw:frame draw:name="Afbeelding3" draw:style-name="frame.picture" draw:z-index="1" svg:height="6.519cm" svg:width="4.399cm" text:anchor-type="paragraph" style:rel-height="scale" style:rel-width="scale">
               <draw:image draw:filter-name="PNG - Portable Network Graphics" xlink:actuate="onLoad" xlink:href="Pictures/stcrt-2010-5904-001.png" xlink:show="embed" xlink:type="simple"/>
            </draw:frame>
         </text:p>
      <text:p text:style-name="bijschrift">Foto: Marc de Haan/HH</text:p>
      <text:p text:style-name="vrije-tekst">Bij Koninklijk besluit is benoemd tot</text:p>
      <text:list text:style-name="list-style-1">
        <text:list-item>
          <text:p text:style-name="list.start">Ridder in de Orde van de Nederlandse Leeuw:
                     </text:p>
          <text:p text:style-name="list.cont">prof.dr.ir. J.A. Mulder, hoogleraar aan de Technische Universiteit Delft, wonende te Pijnacker (gem. Pijnacker-Nootdorp);</text:p>
          <text:p text:style-name="list.cont">prof.dr. J. Oerlemans, hoogleraar aan de Universiteit Utrecht / lid van de Koninklijke Nederlandse Akademie van Wetenschappen,
                        wonende te De Bilt;
                     </text:p>
          <text:p text:style-name="list.cont">prof.dr. G.J.B. van Ommen, hoogleraar aan de Universiteit Leiden, wonende te Amsterdam;</text:p>
          <text:p text:style-name="list.cont">prof.dr. T.H.M. Rasing, hoogleraar aan de Radboud Universiteit Nijmegen, wonende te Nijmegen;</text:p>
        </text:list-item>
        <text:list-item>
          <text:p text:style-name="list.cont">Officier in de Orde van Oranje-Nassau:
                     </text:p>
          <text:p text:style-name="list.cont">prof.dr. A.R. Arntz, hoogleraar aan de Universiteit Maastricht, wonende te Maastricht;</text:p>
          <text:p text:style-name="list.cont">mevrouw prof.dr. H.P.J.M. Dekkers, hoogleraar aan de Radboud Universiteit Nijmegen, wonende te Beek (gem. Ubbergen);</text:p>
          <text:p text:style-name="list.cont">G. Dumbar, ontwerper, wonende te ’s-Gravenhage;</text:p>
          <text:p text:style-name="list.cont">prof.dr. A.J.M.W. Hagendoorn, wonende te Amersfoort;</text:p>
          <text:p text:style-name="list.cont">mevrouw prof.dr. P. Hogeweg, (voormalig) hoogleraar aan de Universiteit Utrecht, wonende te Utrecht;</text:p>
          <text:p text:style-name="list.cont">prof.dr. R.S.G. Holdrinet, hoogleraar aan de Radboud Universiteit Nijmegen, wonende te Nijmegen;</text:p>
          <text:p text:style-name="list.cont">prof.dr. R.W.N.M. van Hout, hoogleraar aan de Radboud Universiteit Nijmegen, wonende te Molenhoek (gem. Mook en Middelaar);</text:p>
          <text:p text:style-name="list.cont">mevrouw prof.dr. C. Isings, wonende te Soest;</text:p>
          <text:p text:style-name="list.cont">mevrouw prof.dr. W.H.M. Jansen, hoogleraar aan de Radboud Universiteit Nijmegen / lid van de Koninklijke Nederlandse Akademie
                        van Wetenschappen, wonende te Heilig Landstichting (gem. Groesbeek);
                     </text:p>
          <text:p text:style-name="list.cont">prof.ir. H. de Jonge, wonende te Bergschenhoek (gem. Lansingerland);</text:p>
          <text:p text:style-name="list.cont">mevrouw prof.dr. F. Juffer, hoogleraar aan de Universiteit Leiden, wonende te Utrecht;</text:p>
          <text:p text:style-name="list.cont">prof.dr. D.A.N.M. Kruijt, wonende te Utrecht;</text:p>
          <text:p text:style-name="list.cont">prof.dr. J.H.W. Kusters, onder andere hoogleraar aan de Universiteit Maastricht, wonende te Maastricht;</text:p>
          <text:p text:style-name="list.cont">W. Lindwer, documentairemaker, wonende te Amsterdam;</text:p>
          <text:p text:style-name="list.cont">dr. N.M.H. Maas, wonende te Haarlem;</text:p>
          <text:p text:style-name="list.cont">prof.dr. J.R. ter Molen, directeur van Paleis Het Loo Nationaal Museum, wonende te Apeldoorn;</text:p>
          <text:p text:style-name="list.cont">prof.dr. H. Renner, hoogleraar aan de Rijksuniversiteit Groningen, wonende te Groningen;</text:p>
          <text:p text:style-name="list.cont">prof.dr. J. Schmidt, wonende te Oegstgeest;</text:p>
          <text:p text:style-name="list.cont">prof.dr. H.A.J. Struijker Boudier, hoogleraar aan de Universiteit Maastricht, wonende te Gronsveld (gem. Eijsden);</text:p>
          <text:p text:style-name="list.cont">prof.dr. C.P.M. van der Vleuten, hoogleraar aan de Universiteit Maastricht, wonende te Maastricht;</text:p>
          <text:p text:style-name="list.cont">mevrouw M. Daalmeijer-Walet, pseudoniem Maartje van Weegen, wonende te Huizen;</text:p>
          <text:p text:style-name="list.cont">prof.dr. W.H.G. Wolters, wonende te Bilthoven (gem. De Bilt);</text:p>
          <text:p text:style-name="list.cont">prof.dr. J. Zaagsma, wonende te Groningen;</text:p>
        </text:list-item>
        <text:list-item>
          <text:p text:style-name="list.cont">Ridder in de Orde van Oranje-Nassau:
                     </text:p>
          <text:p text:style-name="list.cont">mevrouw A.E.G.M. Krekel-Aalberse, wonende te Leusden;</text:p>
          <text:p text:style-name="list.cont">drs. A.M.E. de Backer, wonende te Amersfoort;</text:p>
          <text:p text:style-name="list.cont">mevrouw L.F. van Berkel-van Berkel, (o.a. bestuurslid van de Stichting Vrouwenontmoetingscentrum De Hippe Heks), wonende te
                        Amsterdam;
                     </text:p>
          <text:p text:style-name="list.cont">prof.dr. P. van Beukelen, wonende te Utrecht;</text:p>
          <text:p text:style-name="list.cont">J. Boele, wonende te Bleskensgraaf ca (gem. Graafstroom);</text:p>
          <text:p text:style-name="list.cont">H.N.G.M. Boot, wonende te Schaijk (gem. Landerd);</text:p>
          <text:p text:style-name="list.cont">mevrouw H.H.M. Brouwer, wonende te Groningen;</text:p>
          <text:p text:style-name="list.cont">mevrouw K.C.I. Zwaal-Bruinsma, wonende te Amsterdam;</text:p>
          <text:p text:style-name="list.cont">I. Buwalda, wonende te Westerbork (gem. Midden-Drenthe);</text:p>
          <text:p text:style-name="list.cont">mevrouw M. Jonk-Commandeur, wonende te Grootschermer (gem. Schermer);</text:p>
          <text:p text:style-name="list.cont">E. Durlacher, wonende te Naarden;</text:p>
          <text:p text:style-name="list.cont">mevrouw T.B.C.M. Vaessen-van Elk, wonende te Nijmegen;</text:p>
          <text:p text:style-name="list.cont">J. Engels, wonende te Tolbert (gem. Leek);</text:p>
          <text:p text:style-name="list.cont">W.P.C. Gijsen, onder andere voormalig conrector van het Terra College te Den Haag, wonende te Voorburg (gem. Leidschendam-Voorburg);</text:p>
          <text:p text:style-name="list.cont">mevrouw M.E. Giles, kunstenaar, wonende te Amsterdam;</text:p>
          <text:p text:style-name="list.cont">prof.ir. H.M. Goudappel, wonende te Olst (gem. Olst-Wijhe);</text:p>
          <text:p text:style-name="list.cont">mevrouw A.G.W. Groen, onder andere oud-directeur van het Cultureel Centrum De Rode Hoed te Amsterdam, wonende aldaar;</text:p>
          <text:p text:style-name="list.cont">P.F. Guidi, jazzmusicus/jazzeducator, wonende te Amsterdam;</text:p>
          <text:p text:style-name="list.cont">mevrouw J.H. Hefting, wonende te Utrecht;</text:p>
          <text:p text:style-name="list.cont">mevrouw D.J.K. Beijnes-Heijmeijer, wonende te Amsterdam;</text:p>
          <text:p text:style-name="list.cont">dr.ir. J.A. Hendrikx, wonende te Rozendaal;</text:p>
          <text:p text:style-name="list.cont">mevrouw M.E. den Hengst (pseudoniem Mary Michon), schrijver, columniste/journaliste en vml. musicalster, wonende te Amsterdam;</text:p>
          <text:p text:style-name="list.cont">prof.dr. L.J.F. Hermans, wonende te Oegstgeest;</text:p>
          <text:p text:style-name="list.cont">drs. J.P.M. van Hest, dichter, presentator, wonende te Amsterdam;</text:p>
          <text:p text:style-name="list.cont">A.W.M. Hopman, wonende te Zeist;</text:p>
          <text:p text:style-name="list.cont">P.P. Huf, fotograaf, wonende te Amsterdam;</text:p>
          <text:p text:style-name="list.cont">mevrouw drs. E. Jansen, directeur van de Westergasfabriek te Amsterdam, wonende aldaar;</text:p>
          <text:p text:style-name="list.cont">A. Karacabay, wonende te Amsterdam;</text:p>
          <text:p text:style-name="list.cont">B. de Keijzer, onder andere voorzitter van de Hollandse Vereniging voor Genealogie Ons Voorgeslacht, wonende te Bergambacht;</text:p>
          <text:p text:style-name="list.cont">A.J. Kraamer, platenproducer, arrangeur, componist en muzikant, wonende te Drunen (gem. Heusden);</text:p>
          <text:p text:style-name="list.cont">K.J. de Krijger, wonende te Ede;</text:p>
          <text:p text:style-name="list.cont">W. van Kuilenburg, wonende te Boxmeer;</text:p>
          <text:p text:style-name="list.cont">mevrouw M.C.J. Keppenne-Leurs, wonende te Roosteren (gem. Echt-Susteren);</text:p>
          <text:p text:style-name="list.cont">mevrouw S.Y. Chan-Liu, wonende te Zoetermeer;</text:p>
          <text:p text:style-name="list.cont">L.M. Loerakker, wonende te Helmond;</text:p>
          <text:p text:style-name="list.cont">L. van Marion, wonende te Sint Odiliënberg (gem. Roerdalen);</text:p>
          <text:p text:style-name="list.cont">mevrouw H.M. Beugelink-Markenhof, wonende te Lelystad;</text:p>
          <text:p text:style-name="list.cont">H.M.J. Meijer, wonende te Nuland (gem. Maasdonk);</text:p>
          <text:p text:style-name="list.cont">C.T.J. Mensch, wonende te Amsterdam;</text:p>
          <text:p text:style-name="list.cont">G.J. Moed, oprichter, eigenaar en conservator van het Nationaal Fietsmuseum Velorama te Nijmegen, wonende te Ubbergen;</text:p>
          <text:p text:style-name="list.cont">drs. J.J. Mos, wonende te Amsterdam;</text:p>
          <text:p text:style-name="list.cont">J.J. Mulder, wonende te Haarlem;</text:p>
          <text:p text:style-name="list.cont">L.J.I. Muller, onder andere voorzitter van de Stichting Hayden Instituut / Jeugd StrijkOrkest, wonende te Groningen;</text:p>
          <text:p text:style-name="list.cont">mevrouw drs. E. van Heuven-van Nes, wonende te Apeldoorn;</text:p>
          <text:p text:style-name="list.cont">G.C.J.M. Nogarede RI CIN, wonende te Zoetermeer;</text:p>
          <text:p text:style-name="list.cont">E.J.A. Peters, onder andere voormalig rector van het Dominicus College te Nijmegen, wonende te Malden (gem. Heumen);</text:p>
          <text:p text:style-name="list.cont">J. Polak, wonende te Amsterdam;</text:p>
          <text:p text:style-name="list.cont">B.A. van Rheenen, (pseudoniem Chiel Montagne), radio-/televisiepresentator, wonende te Hilversum;</text:p>
          <text:p text:style-name="list.cont">ir. N.C.G.M. van de Rijt, wonende te Lienden (gem. Buren);</text:p>
          <text:p text:style-name="list.cont">mevrouw F.M. Russel, wonende te Rotterdam;</text:p>
          <text:p text:style-name="list.cont">prof.dr. D. Schaffmeister, wonende te Valkenburg (gem. Katwijk);</text:p>
          <text:p text:style-name="list.cont">R. Schipper, wonende te Bloemendaal;</text:p>
          <text:p text:style-name="list.cont">J.W. Snik, wonende te Leiden;</text:p>
          <text:p text:style-name="list.cont">prof.dr. C.G.M. Sterks, onder meer hoogleraar aan de Rijksuniversiteit Groningen, wonende te Paterswolde (gem. Tynaarlo);</text:p>
          <text:p text:style-name="list.cont">J.C.M. van Teeffelen, freelance fotograaf, wonende te Nijmegen;</text:p>
          <text:p text:style-name="list.cont">T.J.C. Teunen, wonende te Enkhuizen;</text:p>
          <text:p text:style-name="list.cont">mevrouw A. Matser-van Tilburg, conservator van het Museum Noordwijk, wonende te Noordwijk;</text:p>
          <text:p text:style-name="list.cont">J.W.H.B. Tomassen, kunstschilder en auteur, wonende te Heiloo;</text:p>
          <text:p text:style-name="list.cont">drs. G.M.C. Vaartjes, wonende te Boskoop;</text:p>
          <text:p text:style-name="list.cont">drs. L. Verhaar, wonende te Wassenaar;</text:p>
          <text:p text:style-name="list.cont">mevrouw E.W.M. Verhagen, oud-directeur Amstelland Bibliotheken, wonende te Amsterdam;</text:p>
          <text:p text:style-name="list.cont">P.J. van der Ven, wonende te Geertruidenberg;</text:p>
          <text:p text:style-name="list.cont">A.C.M. Verlinde, tv-presentator en theaterproducent, wonende te Cromvoirt (gem. Vught);</text:p>
          <text:p text:style-name="list.cont">J. Verweij, wonende te Zuilichem (gem. Zaltbommel);</text:p>
          <text:p text:style-name="list.cont">mevrouw prof.dr. E. van der Wall, hoogleraar aan de Universiteit Utrecht, wonende te Amsterdam;</text:p>
          <text:p text:style-name="list.cont">prof.dr. J. van Weesep, (honorair) hoogleraar aan de Universiteit Utrecht, wonende te Utrecht;</text:p>
          <text:p text:style-name="list.cont">G.J. Wieffer, wonende te Hengelo (O);</text:p>
          <text:p text:style-name="list.cont">mevrouw L.C.J. Wielinga, wonende te Vlissingen;</text:p>
          <text:p text:style-name="list.cont">M.F.A. Willemsen, wonende te Tilburg;</text:p>
          <text:p text:style-name="list.cont">mevrouw drs. C.C.S. Wilmer, wonende te Utrecht;</text:p>
          <text:p text:style-name="list.cont">ing. C.A.M. van Woerden, wonende te Loenersloot (gem. Loenen);</text:p>
          <text:p text:style-name="list.cont">drs. R. van Zoest, wonende te Noordeinde (gem. Graft-De Rijp);</text:p>
          <text:p text:style-name="list.cont">A.H. de Zoete, wonende te Amsterdam;</text:p>
          <text:p text:style-name="list.cont">J.B. Zwaal, wonende te Amsterdam;</text:p>
        </text:list-item>
        <text:list-item>
          <text:p text:style-name="list.cont">Lid in de Orde van Oranje-Nassau:
                     </text:p>
          <text:p text:style-name="list.cont">F. van Aalst, wonende te Bleiswijk (gem. Lansingerland);</text:p>
          <text:p text:style-name="list.cont">C.L. Aartman, wonende te Ter Aar (gem. Nieuwkoop);</text:p>
          <text:p text:style-name="list.cont">L.T.M. Aben, wonende te Nederweert-Eind (gem. Nederweert);</text:p>
          <text:p text:style-name="list.cont">C.M.M.P. Abers, wonende te Gilze (gem. Gilze en Rijen);</text:p>
          <text:p text:style-name="list.cont">H.H. Addinga, wonende te Zwartsluis (gem. Zwartewaterland);</text:p>
          <text:p text:style-name="list.cont">mevrouw B.N. de Jong-Albers Meijer, wonende te Deventer;</text:p>
          <text:p text:style-name="list.cont">P. Anker, wonende te Stolwijk (gem. Vlist);</text:p>
          <text:p text:style-name="list.cont">A.M.M. van As, wonende te Horst (gem. Horst aan de Maas);</text:p>
          <text:p text:style-name="list.cont">J.C. Balt, wonende te Harlingen;</text:p>
          <text:p text:style-name="list.cont">A. ter Beek, wonende te Bunschoten-Spakenburg (gem. Bunschoten);</text:p>
          <text:p text:style-name="list.cont">H. van Beek, wonende te Marijenkampen (gem. Steenwijkerland);</text:p>
          <text:p text:style-name="list.cont">J. van Beek, wonende te Steenwijkerwold (gem. Steenwijkerland);</text:p>
          <text:p text:style-name="list.cont">mevrouw J. Franken-van Beek, wonende te Nijverdal (gem. Hellendoorn);</text:p>
          <text:p text:style-name="list.cont">L.G. Beek, wonende te Swalmen (gem. Roermond);</text:p>
          <text:p text:style-name="list.cont">J.C.M. Beelen, wonende te Heythuysen (gem. Leudal);</text:p>
          <text:p text:style-name="list.cont">A.H.J.M. Bekker, wonende te Zeddam (gem. Montferland);</text:p>
          <text:p text:style-name="list.cont">H. van Belkum, wonende te Uffelte (gem. Westerveld);</text:p>
          <text:p text:style-name="list.cont">J.N. Bennis, wonende te Zwaag (gem. Hoorn);</text:p>
          <text:p text:style-name="list.cont">L.A.M. Bergenhenegouwen, wonende te Bleiswijk (gem. Lansingerland);</text:p>
          <text:p text:style-name="list.cont">J.C. van den Berkmortel, wonende te Deurne;</text:p>
          <text:p text:style-name="list.cont">W.J.E. Berns, wonende te Enschede;</text:p>
          <text:p text:style-name="list.cont">H.W.L. Bijlmakers, wonende te Maasbree (gem. Peel en Maas);</text:p>
          <text:p text:style-name="list.cont">H. Blaauw, wonende te Maarssen;</text:p>
          <text:p text:style-name="list.cont">E.C.W. van Bladel, wonende te Bergen op Zoom;</text:p>
          <text:p text:style-name="list.cont">T. Bloemhof, wonende te St. Jacobiparochie (gem. Het Bildt);</text:p>
          <text:p text:style-name="list.cont">A.S. Bocxe, wonende te Valkenswaard;</text:p>
          <text:p text:style-name="list.cont">R.H. Boele, wonende te Nieuw-Lekkerland;</text:p>
          <text:p text:style-name="list.cont">C.P.G. Boemaars, wonende te Molenschot (gem. Gilze en Rijen);</text:p>
          <text:p text:style-name="list.cont">mevrouw M.G.J.C. van den Boer, wonende te Liempde (gem. Boxtel);</text:p>
          <text:p text:style-name="list.cont">H.P.M. Boesten, wonende te Meerssen;</text:p>
          <text:p text:style-name="list.cont">mevrouw J.M. van de Kar-de Bont, wonende te Hoeven (gem. Halderberge);</text:p>
          <text:p text:style-name="list.cont">mevrouw J. Plugge-Booij, wonende te Zoetermeer;</text:p>
          <text:p text:style-name="list.cont">A.M. Boom, wonende te Nieuwkuijk (gem. Heusden);</text:p>
          <text:p text:style-name="list.cont">mevrouw C.G. van Doorn-Boom, wonende te Leiden;</text:p>
          <text:p text:style-name="list.cont">A.C. Bos, wonende te Numansdorp (gem. Cromstrijen);</text:p>
          <text:p text:style-name="list.cont">H.J.M. van den Bosch, wonende te Vught;</text:p>
          <text:p text:style-name="list.cont">J. van den Bosch, wonende te Ter Aart (gem. Nieuwkoop);</text:p>
          <text:p text:style-name="list.cont">C.M. Botty, wonende te Valkenburg (gem. Valkenburg aan de Geul);</text:p>
          <text:p text:style-name="list.cont">B.C. Bouwens, wonende te Raamsdonksveer (gem. Geertruidenberg);</text:p>
          <text:p text:style-name="list.cont">mevrouw C. de Klepper-Bouwmeester, wonende te Nieuwerkerk aan den IJssel (gem. Zuidplas);</text:p>
          <text:p text:style-name="list.cont">A.F.P.M. van Boxtel, wonende te Boekel;</text:p>
          <text:p text:style-name="list.cont">mevrouw G.J. Hendriksen-Brand, wonende te Krimpen aan de Lek (gem. Nederlek);</text:p>
          <text:p text:style-name="list.cont">M.C.J. Broos, wonende te Roosendaal;</text:p>
          <text:p text:style-name="list.cont">mevrouw M.H.M. van Iersel-Brouwers, wonende te Loon op Zand;</text:p>
          <text:p text:style-name="list.cont">M.H.M. Brouwers, wonende te Beek;</text:p>
          <text:p text:style-name="list.cont">mevrouw C.M. Bruin, wonende te Venhuizen (gem. Drechterland);</text:p>
          <text:p text:style-name="list.cont">mevrouw P. Martens-Bruls, wonende te Hulsberg (gem. Nuth);</text:p>
          <text:p text:style-name="list.cont">J.A.H.M. Bruurs, wonende te Muiderberg (gem. Muiden);</text:p>
          <text:p text:style-name="list.cont">A. Bus, wonende te Santpoort-Zuid (gem. Velsen);</text:p>
          <text:p text:style-name="list.cont">C.H.M.M. van de Camp, wonende te Alphen aan den Rijn;</text:p>
          <text:p text:style-name="list.cont">drs. J. Cannegieter, wonende te Groenlo (gem. Oost Gelre);</text:p>
          <text:p text:style-name="list.cont">W.J. Catz, wonende te Purmerend;</text:p>
          <text:p text:style-name="list.cont">mevrouw G.J. van der Graaf-Ceton, wonende te Nieuwpoort (gem. Liesveld);</text:p>
          <text:p text:style-name="list.cont">mevrouw L.H. Fung-Cheng, wonende te Meerssen;</text:p>
          <text:p text:style-name="list.cont">J.L. van Cleef, wonende te Urmond (gem. Stein);</text:p>
          <text:p text:style-name="list.cont">T.G. Cloosen, wonende te Stevensweert (gem. Maasgouw);</text:p>
          <text:p text:style-name="list.cont">C.J.H. Clout, wonende te Herten (gem. Roermond);</text:p>
          <text:p text:style-name="list.cont">mevrouw G.M.J. Coenen, wonende te Amsterdam;</text:p>
          <text:p text:style-name="list.cont">H.L.M. Coenen, wonende te Ittervoort (gem. Leudal);</text:p>
          <text:p text:style-name="list.cont">P. Corbijn, wonende te Vrouwenpolder (gem. Veere);</text:p>
          <text:p text:style-name="list.cont">mevrouw J.M.E. Janssen-Cremers, wonende te Munstergeleen (gem. Sittard-Geleen);</text:p>
          <text:p text:style-name="list.cont">J.H. van Cruchten, wonende te Herkenbosch (gem. Roerdalen);</text:p>
          <text:p text:style-name="list.cont">N.G. van Dam, wonende te Haarlem;</text:p>
          <text:p text:style-name="list.cont">A.G. van Deelen, wonende te Epe;</text:p>
          <text:p text:style-name="list.cont">mevrouw G.M.J. van Schuppen-Diepeveen, wonende te Veenendaal;</text:p>
          <text:p text:style-name="list.cont">W. van Diermen, wonende te Bunschoten-Spakenburg (gem. Bunschoten);</text:p>
          <text:p text:style-name="list.cont">mevrouw J. van Meerkerk-van Dijk, wonende te Apeldoorn;</text:p>
          <text:p text:style-name="list.cont">mevrouw E.J.M. Simonetti-Dijkhuis, wonende te Doetinchem;</text:p>
          <text:p text:style-name="list.cont">C.J. van Dixhoorn, wonende te Dreischor (gem. Schouwen-Duiveland);</text:p>
          <text:p text:style-name="list.cont">mevrouw J.H.M. van Dee-van Dodewaard, wonende te Kerk-Avezaath (gem. Buren);</text:p>
          <text:p text:style-name="list.cont">J.G.M. van Doorn, wonende te IJsselstein;</text:p>
          <text:p text:style-name="list.cont">mevrouw E.S. van Twillert-Dop, wonende te Bunschoten-Spakenburg (gem. Bunschoten);</text:p>
          <text:p text:style-name="list.cont">B.J. Dorrestijn, wonende te Silvolde (gem. Oude IJsselstreek);</text:p>
          <text:p text:style-name="list.cont">mevrouw H.C. Drieling, wonende te Almere;</text:p>
          <text:p text:style-name="list.cont">G.J.M. van den Dries, wonende te 's-Gravenmoer (gem. Dongen);</text:p>
          <text:p text:style-name="list.cont">L.P.M. Dusée, wonende te Loon op Zand;</text:p>
          <text:p text:style-name="list.cont">W.J.T. Ebben, wonende te Loo (gem. Duiven);</text:p>
          <text:p text:style-name="list.cont">G.J. Eerland, wonende te Rotterdam;</text:p>
          <text:p text:style-name="list.cont">F.P.C. Eikhout, wonende te Oosterhout</text:p>
          <text:p text:style-name="list.cont">G.A. van Elk, wonende te Deventer;</text:p>
          <text:p text:style-name="list.cont">G. van Elteren, wonende te Vianen;</text:p>
          <text:p text:style-name="list.cont">H.W.J. Ensing, wonende te Wolvega (gem. Weststellingwerf);</text:p>
          <text:p text:style-name="list.cont">G.J.A. Eppingbroek, wonende te Winterswijk;</text:p>
          <text:p text:style-name="list.cont">I. Ercan, wonende te Amsterdam;</text:p>
          <text:p text:style-name="list.cont">mevrouw H.A.M. de Vries-van Erp, wonende te Lithoijen (gem. Lith);</text:p>
          <text:p text:style-name="list.cont">L.E. Evers, wonende te Eenrum (gem. De Marne);</text:p>
          <text:p text:style-name="list.cont">M. Faber, wonende te Utrecht;</text:p>
          <text:p text:style-name="list.cont">K.H.J. Fiddelers, wonende te Susteren (gem. Echt-Susteren);</text:p>
          <text:p text:style-name="list.cont">B. Fidder, wonende te Annen (gem. Aa en Hunze);</text:p>
          <text:p text:style-name="list.cont">G.H.M. Flinkers, wonende te Weerselo (gem. Dinkelland);</text:p>
          <text:p text:style-name="list.cont">mevrouw E.P.M. Daane-Flipsen, wonende te Bergen op Zoom;</text:p>
          <text:p text:style-name="list.cont">E. Folkers, wonende te Appingedam;</text:p>
          <text:p text:style-name="list.cont">A.J.R. Fransen, wonende te Loenersloot (gem. Loenen);</text:p>
          <text:p text:style-name="list.cont">P.J.M. Frantzen, wonende te Geleen (gem. Sittard-Geleen);</text:p>
          <text:p text:style-name="list.cont">mevrouw J.M. van Winden-van Gaalen, wonende te Woubrugge (gem. Kaag en Braassem);</text:p>
          <text:p text:style-name="list.cont">F.G.J. Geerlings, wonende te Beesel;</text:p>
          <text:p text:style-name="list.cont">M. Geertsma, wonende te Akkrum (gem. Boarnsterhim);</text:p>
          <text:p text:style-name="list.cont">K.J. Genzel, wonende te Hoogezand (gem. Hoogezand-Sappemeer);</text:p>
          <text:p text:style-name="list.cont">P.E.E. Genzel, wonende te Foxhol (gem. Hoogezand-Sappemeer);</text:p>
          <text:p text:style-name="list.cont">J.H.M. Geraedts, wonende te Linne (gem. Maasgouw);</text:p>
          <text:p text:style-name="list.cont">G.J.B. Gerards, wonende te Beringe (gem. Helden);</text:p>
          <text:p text:style-name="list.cont">P.L.J. Giesbers, wonende te Weert;</text:p>
          <text:p text:style-name="list.cont">mevrouw M.J.G.P. Bouman-Giesen, wonende te Huissen (gem. Lingewaard);</text:p>
          <text:p text:style-name="list.cont">P. van Giessen, wonende te Amsterdam;</text:p>
          <text:p text:style-name="list.cont">mevrouw J. Oskamp-Goedhart, wonende te Alphen aan den Rijn;</text:p>
          <text:p text:style-name="list.cont">mevrouw M. Sap-Gooijert, wonende te Groningen;</text:p>
          <text:p text:style-name="list.cont">A.H. Gorsseling, onder andere lid/oud-bestuurslid van de Drumfanfare van de Muziekvereniging OLTO, wonende te Loenen (gem.
                        Apeldoorn);
                     </text:p>
          <text:p text:style-name="list.cont">D. Goudkuil, wonende te Lieren (gem. Apeldoorn);</text:p>
          <text:p text:style-name="list.cont">mevrouw M. Euser-van de Graaf, wonende te Maassluis;</text:p>
          <text:p text:style-name="list.cont">A. Greveling, wonende te Zwartsluis (gem. Zwartewaterland);</text:p>
          <text:p text:style-name="list.cont">C.A. Griffioen, wonende te Leiderdorp;</text:p>
          <text:p text:style-name="list.cont">J.H.M. in 't Groen, wonende te Kaatsheuvel (gem. Loon op Zand);</text:p>
          <text:p text:style-name="list.cont">D. de Groot, wonende te Terschelling Lies (gem. Terschelling);</text:p>
          <text:p text:style-name="list.cont">W.J. de Groot, wonende te Raamsdonksveer (gem. Geertruidenberg);</text:p>
          <text:p text:style-name="list.cont">B.T. Groote Schaarsberg, wonende te Raalte;</text:p>
          <text:p text:style-name="list.cont">R. Grootveld, wonende te Zoetermeer;</text:p>
          <text:p text:style-name="list.cont">A.H.W. Haan, wonende te Kerkrade;</text:p>
          <text:p text:style-name="list.cont">IJ. de Haan, wonende te Grijpskerk (gem. Zuidhorn);</text:p>
          <text:p text:style-name="list.cont">A.T.H. van Hal, wonende te Oss;</text:p>
          <text:p text:style-name="list.cont">J.L. van den Hanenberg, wonende te Geffen (gem. Maasdonk);</text:p>
          <text:p text:style-name="list.cont">mevrouw M.D. Punt-Hardenberg, wonende te Rotterdam;</text:p>
          <text:p text:style-name="list.cont">L.G.C.A. van Hecke, wonende te Sluiskil (gem. Terneuzen);</text:p>
          <text:p text:style-name="list.cont">mevrouw M.J.W. van Straten-Heesbeen, wonende te Nijmegen;</text:p>
          <text:p text:style-name="list.cont">mevrouw J.J.J. Mokoginta-Heinecke, wonende te Maassluis;</text:p>
          <text:p text:style-name="list.cont">E. Hekman, wonende te IJlst (gem. Wymbritseradiel);</text:p>
          <text:p text:style-name="list.cont">J. van Helden, wonende te Dordrecht;</text:p>
          <text:p text:style-name="list.cont">P.C.J. Hems, wonende te Oost-, West- en Middelbeers (gem. Oirschot);</text:p>
          <text:p text:style-name="list.cont">J. van Herk, wonende te Zoetermeer;</text:p>
          <text:p text:style-name="list.cont">mevrouw G. te Brake-Hermans, wonende te Laren;</text:p>
          <text:p text:style-name="list.cont">G.A. Hertogh, wonende te Steenbergen;</text:p>
          <text:p text:style-name="list.cont">R.A. van Heuveln, wonende te Uithoorn;</text:p>
          <text:p text:style-name="list.cont">mevrouw A. Soolsma-Hoedemaker, wonende te Vlieland;</text:p>
          <text:p text:style-name="list.cont">B.J. Meijer-Hof, wonende te Enschede;</text:p>
          <text:p text:style-name="list.cont">A.M. Hol, wonende te Millingen aan de Rijn (gem. Groesbeek);</text:p>
          <text:p text:style-name="list.cont">mevrouw A.C. Perdijk-Hondebrink, wonende te Reeuwijk;</text:p>
          <text:p text:style-name="list.cont">J.J. van den Hoogen, wonende te Milsbeek (gem. Gennep);</text:p>
          <text:p text:style-name="list.cont">A. Hooimeijer, wonende te Barendrecht;</text:p>
          <text:p text:style-name="list.cont">L. Horneman, wonende te Amsterdam;</text:p>
          <text:p text:style-name="list.cont">mevrouw F.S. Tierie-ter Horst, wonende te Almelo;</text:p>
          <text:p text:style-name="list.cont">M.T.M. Huijbers, wonende te Ooij (gem. Ubbergen);</text:p>
          <text:p text:style-name="list.cont">H.G.M. van Hulten, wonende te Drunen (gem. Heusden);</text:p>
          <text:p text:style-name="list.cont">J.G.M. Huyskens, wonende te Roermond;</text:p>
          <text:p text:style-name="list.cont">C.J.M.G. van Iersel, wonende te Helvoirt (gem. Haaren);</text:p>
          <text:p text:style-name="list.cont">mevrouw H.W.H.M. Jansen-van Iersel, wonende te Tilburg;</text:p>
          <text:p text:style-name="list.cont">J. van Ingen, wonende te Opheusden (gem. Neder-Betuwe);</text:p>
          <text:p text:style-name="list.cont">J.A.J. Jacobs, wonende te Swalmen (gem. Roermond);</text:p>
          <text:p text:style-name="list.cont">M.I. Jacobs, wonende te Gemert (gem. Gemert-Bakel);</text:p>
          <text:p text:style-name="list.cont">mevrouw E. Zwitser-Jager, wonende te Hasselt (gem. Zwartewaterland);</text:p>
          <text:p text:style-name="list.cont">A.A.M. Jansen, wonende te Bavel (gem. Breda);</text:p>
          <text:p text:style-name="list.cont">J.L.M. Jansen, wonende te Tilburg;</text:p>
          <text:p text:style-name="list.cont">mevrouw P.C.M. Huisman-Janssen, wonende te Ooij (gem. Ubbergen);</text:p>
          <text:p text:style-name="list.cont">mevrouw W.M. Tiesen-Jegerings, wonende te Sevenum (gem. Horst aan de Maas);</text:p>
          <text:p text:style-name="list.cont">mevrouw dr. S. Jelgersma, wonende te Bergen aan Zee (gem. Bergen (NH));</text:p>
          <text:p text:style-name="list.cont">J.H.P. Jenniskens, wonende te Doetinchem;</text:p>
          <text:p text:style-name="list.cont">J.A. Jobsis, wonende te Middenbeemster (gem. Beemster);</text:p>
          <text:p text:style-name="list.cont">P.K. de Jong, wonende te Vlaardingen;</text:p>
          <text:p text:style-name="list.cont">mevrouw M. van Traa-Jongh, wonende te Rotterdam;</text:p>
          <text:p text:style-name="list.cont">mevrouw A.T. Rovers-Jonkers, wonende te Bakel (gem. Gemert-Bakel);</text:p>
          <text:p text:style-name="list.cont">G. Kant, wonende te Zuilichem (gem. Zaltbommel);</text:p>
          <text:p text:style-name="list.cont">mevrouw A.J. Neele-Kempeneers, wonende te Sint Philipsland (gem. Tholen);</text:p>
          <text:p text:style-name="list.cont">mevrouw R.S.H. Kensenhuis, wonende te Amsterdam;</text:p>
          <text:p text:style-name="list.cont">J.M.A. Ketelaars, wonende te Boxtel;</text:p>
          <text:p text:style-name="list.cont">G.J. Klein Kranenbarg, wonende te Geesteren (gem. Berkelland);</text:p>
          <text:p text:style-name="list.cont">mevrouw C.T. van der Lans-van der Kley, wonende te 's-Gravenzande (gem. Westland);</text:p>
          <text:p text:style-name="list.cont">A.J.H. Kockelkoren, wonende te Mechelen (gem. Gulpen-Wittem);</text:p>
          <text:p text:style-name="list.cont">N.M. Koelemeijer, wonende te Jisp (gem. Wormerland);</text:p>
          <text:p text:style-name="list.cont">J.H. Koelink, wonende te Boxtel;</text:p>
          <text:p text:style-name="list.cont">H.H. Kok, wonende te Vroomshoop (gem. Twenterand);</text:p>
          <text:p text:style-name="list.cont">L.H.M. de Kok, wonende te Oirschot;</text:p>
          <text:p text:style-name="list.cont">drs. M.A. Kok, wonende te Rosmalen (gem. 's-Hertogenbosch);</text:p>
          <text:p text:style-name="list.cont">mevrouw J.G.T. Laanbroek-Kolbrink, wonende te Nederhorst den Berg (gem. Wijdemeren);</text:p>
          <text:p text:style-name="list.cont">B.J. Koning ter Heege, wonende te Oosterhout;</text:p>
          <text:p text:style-name="list.cont">mevrouw T. Scheffer-Konter, wonende te Losser;</text:p>
          <text:p text:style-name="list.cont">P. Koomen, wonende te Wervershoof;</text:p>
          <text:p text:style-name="list.cont">mevrouw H.M. Kerkhoven-Kootstra, wonende te Zutphen;</text:p>
          <text:p text:style-name="list.cont">D. Korevaar, wonende te Sliedrecht;</text:p>
          <text:p text:style-name="list.cont">F.H. Korver, wonende te Hellendoorn;</text:p>
          <text:p text:style-name="list.cont">N.B.M. Korver, wonende te Hoorn;</text:p>
          <text:p text:style-name="list.cont">K. Kos, wonende te Huizen;</text:p>
          <text:p text:style-name="list.cont">mevrouw J.A. de Witte-Kraaijenbos, voorzitter van de Muziek- en Toneelvereniging Crescendo te Bleiswijk (gem. Lansingerland),
                        wonende aldaar;
                     </text:p>
          <text:p text:style-name="list.cont">mevrouw G.C. Borst-Kraan, wonende te Woubrugge (gem. Kaag en Braassem);</text:p>
          <text:p text:style-name="list.cont">A.C. Kreijfelt, wonende te Zeist;</text:p>
          <text:p text:style-name="list.cont">J.J. Kroon, wonende te Purmerend;</text:p>
          <text:p text:style-name="list.cont">mevrouw O.E.H. Kruijthof, wonende te Utrecht;</text:p>
          <text:p text:style-name="list.cont">J.K.L. van Laar, wonende te Utrecht;</text:p>
          <text:p text:style-name="list.cont">P. Lagerweij, wonende te Moordrecht (gem. Zuidplas);</text:p>
          <text:p text:style-name="list.cont">H.W. Lammers, wonende te Aalten;</text:p>
          <text:p text:style-name="list.cont">J.F. Landesbergen, wonende te Leiden;</text:p>
          <text:p text:style-name="list.cont">F.H. Landzaat, wonende te Schalkwijk (gem. Houten);</text:p>
          <text:p text:style-name="list.cont">W.H.J. de Lange, wonende te Azewijn (gem. Montferland);</text:p>
          <text:p text:style-name="list.cont">mevrouw C. Smit-Lankhuijzen, wonende te Dirkshorn (gem. Harenkarspel);</text:p>
          <text:p text:style-name="list.cont">mevrouw A.M. van Geel-Laven, wonende te Moorveld (gem. Meerssen);</text:p>
          <text:p text:style-name="list.cont">H.G. Leerentveld, wonende te Hattem;</text:p>
          <text:p text:style-name="list.cont">F.J. Leloux, wonende te ’s-Gravenhage;</text:p>
          <text:p text:style-name="list.cont">A.L.M. van de Liefvoort, wonende te Rosmalen (gem. 's-Hertogenbosch);</text:p>
          <text:p text:style-name="list.cont">M. Lier, wonende te Helmond;</text:p>
          <text:p text:style-name="list.cont">H.F.J.G. Linskens, wonende te Venray;</text:p>
          <text:p text:style-name="list.cont">mevrouw A.M.E. Luijks-van Loenhout, wonende te ’s-Hertogenbosch;</text:p>
          <text:p text:style-name="list.cont">R.H.P. Lormans, wonende te Puth (gem. Schinnen);</text:p>
          <text:p text:style-name="list.cont">J.A. Maassen van den Brink, wonende te Rheden;</text:p>
          <text:p text:style-name="list.cont">A.L.H. de Maat, wonende te Heythuysen (gem. Leudal);</text:p>
          <text:p text:style-name="list.cont">mevrouw H.H. Schulz-van der Made, wonende te Lith;</text:p>
          <text:p text:style-name="list.cont">L. Masselink, wonende te Zweeloo (gem. Coevorden);</text:p>
          <text:p text:style-name="list.cont">R. Mast, wonende te Westerland (gem. Wieringen);</text:p>
          <text:p text:style-name="list.cont">J. ter Meer, wonende te Scheerwolde (gem. Steenwijkerland);</text:p>
          <text:p text:style-name="list.cont">J.H.G. Meertens, wonende te Maastricht;</text:p>
          <text:p text:style-name="list.cont">M.H. Meijer, wonende te Zandvoort;</text:p>
          <text:p text:style-name="list.cont">mevrouw Z.J. van Dijk-Meijering, wonende te Schagerbrug (gem. Zijpe);</text:p>
          <text:p text:style-name="list.cont">A.P.G. van Melis, wonende te Prinsenbeek (gem. Breda);</text:p>
          <text:p text:style-name="list.cont">M.M. Mertens, wonende te Hoensbroek (gem. Heerlen);</text:p>
          <text:p text:style-name="list.cont">mevrouw J.M. van Bilderbeek-Metz, wonende te Schagerbrug (gem. Zijpe);</text:p>
          <text:p text:style-name="list.cont">J.C. van Mierlo, wonende te Loo (gem. Duiven);</text:p>
          <text:p text:style-name="list.cont">mevrouw M.A. Mooij, wonende te Hoogwoud (gem. Opmeer);</text:p>
          <text:p text:style-name="list.cont">J.J.G. Mooren, wonende te Meerlo (gem. Horst aan de Maas);</text:p>
          <text:p text:style-name="list.cont">mevrouw J. van Dam-Mulder, wonende te Haarlem;</text:p>
          <text:p text:style-name="list.cont">mevrouw E.H. Mulder-Muller, wonende te Culemborg;</text:p>
          <text:p text:style-name="list.cont">L.S. Murk, wonende te IJsselstein;</text:p>
          <text:p text:style-name="list.cont">mevrouw T.R. Tiemersma-Naber, wonende te Diever (gem. Westerveld);</text:p>
          <text:p text:style-name="list.cont">J.M. Nicolaes, wonende te Maastricht;</text:p>
          <text:p text:style-name="list.cont">mevrouw J.M. Pulles-Nieuwland, wonende te Kaag (gem. Kaag en Braassem);</text:p>
          <text:p text:style-name="list.cont">G. Nijkamp, wonende te Epe;</text:p>
          <text:p text:style-name="list.cont">C.A. de Nijs, wonende te Raamsdonkveer (gem. Geertruidenberg);</text:p>
          <text:p text:style-name="list.cont">H.P. Nijs, wonende te Weert;</text:p>
          <text:p text:style-name="list.cont">mevrouw dr. E.A. van der Veen-Nikkels, wonende te Bergen (NH);</text:p>
          <text:p text:style-name="list.cont">J.H.A.M. van Nistelrooij, wonende te Heesch (gem. Bernheze);</text:p>
          <text:p text:style-name="list.cont">H. Offereins, wonende te Leusden;</text:p>
          <text:p text:style-name="list.cont">A.J.F. Oomen, wonende te Oosterhout;</text:p>
          <text:p text:style-name="list.cont">P.G. van Oort, wonende te Culemborg;</text:p>
          <text:p text:style-name="list.cont">W.A. van Oort, wonende te Tiel;</text:p>
          <text:p text:style-name="list.cont">J.E. van Opdorp, wonende te Terneuzen;</text:p>
          <text:p text:style-name="list.cont">E.G. Oudendijk, wonende te Hoogeveen;</text:p>
          <text:p text:style-name="list.cont">mevrouw A.J.P. Verhees-van den Ouweland, wonende te Dongen;</text:p>
          <text:p text:style-name="list.cont">M. Paats, wonende te Zoeterwoude;</text:p>
          <text:p text:style-name="list.cont">J.J. Pabon, wonende te Abcoude;</text:p>
          <text:p text:style-name="list.cont">J. Passchier, wonende te Noordwijkerhout;</text:p>
          <text:p text:style-name="list.cont">A. Peeters, wonende te Panningen (gem. Helden);</text:p>
          <text:p text:style-name="list.cont">J.H.M. Peeters, wonende te Weert;</text:p>
          <text:p text:style-name="list.cont">mevrouw M. Peters, wonende te Hilversum;</text:p>
          <text:p text:style-name="list.cont">J.A. Piguillet, wonende te Nijverdal (gem. Hellendoorn);</text:p>
          <text:p text:style-name="list.cont">W.M.J. Pijpers, wonende te Melick (gem. Roerdalen);</text:p>
          <text:p text:style-name="list.cont">B.P. van der Ploeg, wonende te Capelle aan den IJssel;</text:p>
          <text:p text:style-name="list.cont">H.A.M. Pollux, wonende te Venlo;</text:p>
          <text:p text:style-name="list.cont">D. Poortman, wonende te Rijssen (gem. Rijssen-Holten);</text:p>
          <text:p text:style-name="list.cont">mevrouw W.C.J. Smits-van Poppel, wonende te Tilburg;</text:p>
          <text:p text:style-name="list.cont">mevrouw G. Lutgendorff-Postmus, wonende te Elst (gem. Overbetuwe);</text:p>
          <text:p text:style-name="list.cont">mevrouw G.B. Dam-Potgieser, wonende te Muiderberg (gem. Muiden);</text:p>
          <text:p text:style-name="list.cont">P.J.M. Pouw, wonende te Oud Ade (gem. Kaag en Braassem);</text:p>
          <text:p text:style-name="list.cont">mevrouw J. Stiekema-Prinsen, wonende te Enschede;</text:p>
          <text:p text:style-name="list.cont">G.H.M. Pross, wonende te de Lutte (gem. Losser);</text:p>
          <text:p text:style-name="list.cont">H.M.G. Pruppers, wonende te Spaubeek (gem. Beek);</text:p>
          <text:p text:style-name="list.cont">J.W.G. van den Putte, wonende te Riethoven (gem. Bergeijk);</text:p>
          <text:p text:style-name="list.cont">J.A. van der Putte, wonende te Vijfhuizen (gem. Haarlemmermeer);</text:p>
          <text:p text:style-name="list.cont">mevrouw F.M. van de Ven-van der Putten, wonende te Handel (gem. Gemert-Bakel);</text:p>
          <text:p text:style-name="list.cont">J.H.M.H. Quaedflieg, wonende te Landgraaf;</text:p>
          <text:p text:style-name="list.cont">M.J. Rahnama'i, wonende te Heerlen;</text:p>
          <text:p text:style-name="list.cont">J.J.M. Ramakers, wonende te Geldrop (gem. Geldrop/Mierlo);</text:p>
          <text:p text:style-name="list.cont">drs. B.W. Reerds, wonende te Gouda;</text:p>
          <text:p text:style-name="list.cont">mevrouw I.M. Vreuls-Reumkens, wonende te Landgraaf;</text:p>
          <text:p text:style-name="list.cont">H.W. Rijneke, wonende te Tiel;</text:p>
          <text:p text:style-name="list.cont">J.M.G. Ritzervelt, wonende te Maastricht;</text:p>
          <text:p text:style-name="list.cont">G.M.H. Roodbeen, wonende te Venlo;</text:p>
          <text:p text:style-name="list.cont">A.J. van Rooij, wonende te Nuenen (gem. Nuenen, Gerwen en Nederwetten);</text:p>
          <text:p text:style-name="list.cont">mevrouw J.F.M.M. Volten-van Rooij, wonende te Schagen;</text:p>
          <text:p text:style-name="list.cont">A.T. de Roon, wonende te 's-Gravenmoer (gem. Dongen);</text:p>
          <text:p text:style-name="list.cont">mevrouw S.P. van Gils-Roorda, wonende te Berg en Terblijt (gem. Valkenburg aan de Geul);</text:p>
          <text:p text:style-name="list.cont">A.M. van Roosmalen, wonende te Vorstenbosch (gem. Bernheze);</text:p>
          <text:p text:style-name="list.cont">W.J.L.A.H. van der Ros, wonende te Veldhoven;</text:p>
          <text:p text:style-name="list.cont">E.P.A.M. van Rossum, wonende te Sint-Michielsgestel;</text:p>
          <text:p text:style-name="list.cont">L.M. Rovers, wonende te Bakel (gem. Gemert-Bakel);</text:p>
          <text:p text:style-name="list.cont">J. Russchen, wonende te Leens (gem. De Marne);</text:p>
          <text:p text:style-name="list.cont">A.L.M. Sanders, wonende te Uden;</text:p>
          <text:p text:style-name="list.cont">G.J. Scheffer, wonende te Losser;</text:p>
          <text:p text:style-name="list.cont">mevrouw E.A.C. Ramakers-Schellens, wonende te Geldrop (gem. Geldrop/Mierlo);</text:p>
          <text:p text:style-name="list.cont">G. Schenkel, wonende te Westerbork (gem. Midden-Drenthe);</text:p>
          <text:p text:style-name="list.cont">A.H.M. Schepers, wonende te Helmond;</text:p>
          <text:p text:style-name="list.cont">mevrouw C. Schipper, wonende te Marken (gem. Waterland);</text:p>
          <text:p text:style-name="list.cont">G. van Schoonhoven, wonende te Enschede;</text:p>
          <text:p text:style-name="list.cont">L.P.M.H. Schrijnemaekers, wonende te Gronsveld (gem. Eijsden);</text:p>
          <text:p text:style-name="list.cont">J. Schuitema, wonende te Beverwijk;</text:p>
          <text:p text:style-name="list.cont">T.M.J. Simons, wonende te Geleen (gem. Sittard-Geleen);</text:p>
          <text:p text:style-name="list.cont">mevrouw J.E. Maljers-Sintmaartensdijk, wonende te Goudswaard (gem. Korendijk);</text:p>
          <text:p text:style-name="list.cont">C.H.W. Sipman, wonende te Haarlem;</text:p>
          <text:p text:style-name="list.cont">mevrouw L. Ruiter-Sitter, wonende te Heerhugowaard;</text:p>
          <text:p text:style-name="list.cont">A.W. Slosser, wonende te Zaltbommel;</text:p>
          <text:p text:style-name="list.cont">mevrouw M.L.M. Smeding, wonende te Hoorn;</text:p>
          <text:p text:style-name="list.cont">de heer G.J.H. Smeets, wonende te Maastricht;</text:p>
          <text:p text:style-name="list.cont">C.J. Smith, wonende te Berlicum (gem. Sint-Michielsgestel);</text:p>
          <text:p text:style-name="list.cont">mevrouw V.J. van Vossen-van Soest, wonende te Brakel (gem. Zaltbommel);</text:p>
          <text:p text:style-name="list.cont">mevrouw G. de Jong-Spaans, wonende te ’s-Gravenhage;</text:p>
          <text:p text:style-name="list.cont">J.M.J. Spaubeek, wonende te Wijlre (gem. Gulpen-Wittem);</text:p>
          <text:p text:style-name="list.cont">R.J. Sperna Weiland, wonende te Leiderdorp;</text:p>
          <text:p text:style-name="list.cont">P.J. Staats, wonende te Velserbroek (gem. Velsen);</text:p>
          <text:p text:style-name="list.cont">mevrouw P.J.M. Stals, wonende te Roermond;</text:p>
          <text:p text:style-name="list.cont">E.J.H. Steijns, wonende te Scheulder (gem. Margraten);</text:p>
          <text:p text:style-name="list.cont">mevrouw J. Muller-Sterken, wonende te 't Harde (gem. Elburg);</text:p>
          <text:p text:style-name="list.cont">mr. G.J.J. Stevelink, wonende te Groenlo (gem. Oost Gelre);</text:p>
          <text:p text:style-name="list.cont">W.P.C. Stienen, wonende te Spaubeek (gem. Beek);</text:p>
          <text:p text:style-name="list.cont">H. Stoel, wonende te Kampen;</text:p>
          <text:p text:style-name="list.cont">H. Stofkooper, wonende te Gouda;</text:p>
          <text:p text:style-name="list.cont">mevrouw E.M.H. Pijpers-Stoks, wonende te Roermond;</text:p>
          <text:p text:style-name="list.cont">F.J.J. Stroeken, wonende te Waalre;</text:p>
          <text:p text:style-name="list.cont">J.L.G. Strüfer, wonende te Kerkrade;</text:p>
          <text:p text:style-name="list.cont">W.J. Sturmans, wonende te Jabeek (gem. Onderbanken);</text:p>
          <text:p text:style-name="list.cont">A.P.M. van Swam, wonende te Boven-Leeuwen (gem. West Maas en Waal);</text:p>
          <text:p text:style-name="list.cont">W.M.G.A. Sweens, wonende te Mill (gem. Mill en Sint Hubert);</text:p>
          <text:p text:style-name="list.cont">mevrouw M.J.A. Young-Taal, wonende te Voorburg (gem. Leidschendam-Voorburg);</text:p>
          <text:p text:style-name="list.cont">G.J. Taekema, wonende te Norg (gem. Noordenveld);</text:p>
          <text:p text:style-name="list.cont">mevrouw J.A. Te Vrede, wonende te Diemen;</text:p>
          <text:p text:style-name="list.cont">P.J. Teensma, wonende te Schiermonnikoog;</text:p>
          <text:p text:style-name="list.cont">mevrouw M.J. Smit-Teusse, wonende te Egmond aan den Hoef (gem. Bergen (NH));</text:p>
          <text:p text:style-name="list.cont">mevrouw C. Kortenoeven-Thoebarth, wonende te Velden (gem. Venlo);</text:p>
          <text:p text:style-name="list.cont">mevrouw C.M.M. Thunnissen, wonende te Leiderdorp;</text:p>
          <text:p text:style-name="list.cont">M.J. van Til, wonende te Lelystad;</text:p>
          <text:p text:style-name="list.cont">J. Tilmans, wonende te Geulle (gem. Meerssen);</text:p>
          <text:p text:style-name="list.cont">L.J. Tissing, wonende te Huizen;</text:p>
          <text:p text:style-name="list.cont">J.G.A. Tobben, wonende te Maasbracht (gem. Maasgouw);</text:p>
          <text:p text:style-name="list.cont">C.A. Tol, wonende te Volendam (gem. Edam-Volendam);</text:p>
          <text:p text:style-name="list.cont">mevrouw M.R.M. Tulfer, wonende te Udenhout (gem. Tilburg);</text:p>
          <text:p text:style-name="list.cont">mevrouw O. Tum, wonende te Utrecht;</text:p>
          <text:p text:style-name="list.cont">W. Uittenbogaard, wonende te Delfgauw (gem. Pijnacker-Nootdorp);</text:p>
          <text:p text:style-name="list.cont">W.B. van Valburg, wonende te Wadenoijen (gem. Tiel);</text:p>
          <text:p text:style-name="list.cont">J. Veenstra, wonende te Slootdorp (gem. Wieringermeer);</text:p>
          <text:p text:style-name="list.cont">K. de Velde Harsenhorst, wonende te Ermelo;</text:p>
          <text:p text:style-name="list.cont">A.M. van de Ven, wonende te Steensel (gem. Eersel);</text:p>
          <text:p text:style-name="list.cont">C.P.J. van de Ven, wonende te Loon op Zand;</text:p>
          <text:p text:style-name="list.cont">A.J.M. Verboven, wonende te Helvoirt (gem. Haaren);</text:p>
          <text:p text:style-name="list.cont">mevrouw E.J. Heldens-Vergoosen, wonende te Melick (gem. Roerdalen);</text:p>
          <text:p text:style-name="list.cont">G.R. Verhoeven, wonende te Nijmegen;</text:p>
          <text:p text:style-name="list.cont">W.J.M. Verkuijlen, wonende te Boekel;</text:p>
          <text:p text:style-name="list.cont">mevrouw E.M. Mathijsen-Vermeer, wonende te Schijndel;</text:p>
          <text:p text:style-name="list.cont">drs. A.C.J. Vermeulen, wonende te Zoetermeer;</text:p>
          <text:p text:style-name="list.cont">A.M.T. Vermin, wonende te Maastricht;</text:p>
          <text:p text:style-name="list.cont">J.A.G. Verouden, wonende te ’s-Hertogenbosch;</text:p>
          <text:p text:style-name="list.cont">B.L.F.E.J.C.K.G.P. Verschoor, wonende te Zevenhuizen (gem. Zevenhuizen-Moerkapelle);</text:p>
          <text:p text:style-name="list.cont">W.M. Versteegen, wonende te Helden;</text:p>
          <text:p text:style-name="list.cont">M.G.M. Verstraten, wonende te Zeeland (gem. Landerd);</text:p>
          <text:p text:style-name="list.cont">C.D.M. Verwater, wonende te Made (gem. Drimmelen);</text:p>
          <text:p text:style-name="list.cont">P.A. Verwijmeren, wonende te Made (gem. Drimmelen);</text:p>
          <text:p text:style-name="list.cont">P. Visser, wonende te Naarden;</text:p>
          <text:p text:style-name="list.cont">R.W.M. Vogels, wonende te Geffen (gem. Maasdonk);</text:p>
          <text:p text:style-name="list.cont">ing. B.F.M. Vonk, wonende te Wehl (gem. Doetinchem);</text:p>
          <text:p text:style-name="list.cont">L.A.A. van de Voort, wonende te Eindhoven;</text:p>
          <text:p text:style-name="list.cont">L. Vossen, wonende te Nederweert;</text:p>
          <text:p text:style-name="list.cont">H.G.W. Vousten, wonende te Sevenum;</text:p>
          <text:p text:style-name="list.cont">C.J.A. de Vries, wonende te Ulvenhout (gem. Breda);</text:p>
          <text:p text:style-name="list.cont">C.G.M.M. Vromans, wonende te Baarle-Nassau;</text:p>
          <text:p text:style-name="list.cont">ing. J. Walraad, wonende te Brielle;</text:p>
          <text:p text:style-name="list.cont">D.J. Warnaar, wonende te Bodegraven;</text:p>
          <text:p text:style-name="list.cont">A.H. Weertjes, wonende te Rheden;</text:p>
          <text:p text:style-name="list.cont">mevrouw C.G. Bogema-Weesies, wonende te Uithuizermeeden (gem. Eemsmond);</text:p>
          <text:p text:style-name="list.cont">mevrouw C.J. van Wegberg, wonende te Echt (gem. Echt-Susteren);</text:p>
          <text:p text:style-name="list.cont">J. van der Weijde, wonende te Kapelle;</text:p>
          <text:p text:style-name="list.cont">mevrouw E. Bruinings-Weijsenfeld, wonende te ’s-Gravenhage;</text:p>
          <text:p text:style-name="list.cont">W.A.J. Weltens, wonende te Gronsveld (gem. Eijsden);</text:p>
          <text:p text:style-name="list.cont">mevrouw M.C. Radius-Wemelsfelder, wonende te Eerbeek (gem. Brummen);</text:p>
          <text:p text:style-name="list.cont">J.J. Wesseling, wonende te Groningen;</text:p>
          <text:p text:style-name="list.cont">A.M. Westland, wonende te IJsselstein;</text:p>
          <text:p text:style-name="list.cont">A.J. van de Wetering, wonende te Sint-Oedenrode;</text:p>
          <text:p text:style-name="list.cont">A.W.H.M. Wetzer, wonende te Valkenswaard;</text:p>
          <text:p text:style-name="list.cont">J.A.C. van de Wiel, wonende te Heesch (gem. Bernheze);</text:p>
          <text:p text:style-name="list.cont">mevrouw M.L.W.J. Wiermans, wonende te Roermond;</text:p>
          <text:p text:style-name="list.cont">M.W. Wijnen, wonende te Valkenswaard;</text:p>
          <text:p text:style-name="list.cont">N.J.J. Wijnen, wonende te Maasbree (gem. Peel en Maas);</text:p>
          <text:p text:style-name="list.cont">mevrouw J.M. van der Heijden-van der Wijst, wonende te Beek en Donk (gem. Laarbeek);</text:p>
          <text:p text:style-name="list.cont">F.W.G.M. Willems, wonende te Melick (gem. Roerdalen);</text:p>
          <text:p text:style-name="list.cont">J. de Wit, wonende te Gouda;</text:p>
          <text:p text:style-name="list.cont">J.C. de Wit, wonende te Bergen op Zoom;</text:p>
          <text:p text:style-name="list.cont">J.C.J. de Wit, wonende te Valkenswaard;</text:p>
          <text:p text:style-name="list.cont">O. Zeegers, wonende te Maassluis;</text:p>
          <text:p text:style-name="list.cont">mevrouw E. Knipper-Zuidema, wonende te Uithuizen (gem. Eemsmond);</text:p>
          <text:p text:style-name="list.cont">A.J.H.M. Zuiderwijk, wonende te Delft;</text:p>
          <text:p text:style-name="list.end">W.M.C. Zweekhorst, wonende te Rijswijk. </text:p>
        </text:list-item>
      </text:list>
    </office:text>
  </office:body>
</office:document-content>
</file>

<file path=styles.xml><?xml version="1.0" encoding="utf-8"?>
<office:document-styles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text-properties fo:font-size="14.0pt"/>
      <style:paragraph-properties fo:margin-bottom="0.0in" fo:margin-top="0in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text-properties fo:font-size="8.5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text" style:name="tussenkop" style:parent-style-name="heading">
      <style:paragraph-properties fo:margin-bottom="0.1in" fo:margin-top="0.0in"/>
      <style:text-properties fo:font-weight="normal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text" style:default-outline-level="1" style:family="text" style:name="tussenkop_cur" style:parent-style-name="tussenkop">
      <style:text-properties fo:font-style="italic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text" style:default-outline-level="1" style:family="text" style:name="tussenkop_vet" style:parent-style-name="tussenkop">
      <style:text-properties fo:font-weight="bold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text" style:default-outline-level="1" style:family="text" style:name="tussenkop_rom" style:parent-style-name="tussenkop"/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text" style:default-outline-level="1" style:family="text" style:name="tussenkop_kap" style:parent-style-name="tussenkop"/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text" style:default-outline-level="1" style:family="text" style:name="tussenkop_halfvet" style:parent-style-name="tussenkop">
      <style:text-properties style:font-relief="embossed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–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</office:master-styles>
</office:document-styles>
</file>

<file path=meta.xml><?xml version="1.0" encoding="utf-8"?>
<office:document-meta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meta>
    <dc:title>Koninklijke onderscheidingen van het Ministerie van Onderwijs, Cultuur en Wetenschap</dc:title>
  </office:meta>
</office:document-meta>
</file>