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5888-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5888</text:p>
      <text:p text:style-name="publicatie-titel.end">15 april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5888-001.png" xlink:show="embed" xlink:type="simple"/>
            </draw:frame> Partiële herziening bestemmingsplannen ‘Buitengebied 2007’, ‘De Knipe-Veensluis’ en ‘Oude- en Nieuwehorne’ (opheffing oneffenheden
            en kleinschalig kamperen) vastgesteld
         </text:h>
      <text:p text:style-name="vrije-tekst">Burgemeester en wethouders van Heerenveen maken op grond van artikel 3.8 van de Wet ruimtelijke ordening bekend dat de gemeenteraad
                  op 1 maart 2010 de partiële herziening van de bestemmingsplannen Buitengebied 2007’, ‘De Knipe-Veensluis’ en ‘Oude- en Nieuwehorne’
                  (opheffing oneffenheden en kleinschalig kamperen) gewijzigd heeft vastgesteld.
               </text:p>
      <text:p text:style-name="alineagroep">Deze herziening heeft onder meer betrekking op de volgende onderwerpen:</text:p>
      <text:list text:style-name="list-style-1">
        <text:list-item>
          <text:p text:style-name="list.start">een verruiming van de voorschriften voor (kleinschalig) kamperen;
                        </text:p>
        </text:list-item>
        <text:list-item>
          <text:p text:style-name="list.cont">een verruiming en verduidelijking van de voorschriften voor voersilo's bij agrarische bedrijven;
                        </text:p>
        </text:list-item>
        <text:list-item>
          <text:p text:style-name="list.cont">een aanpassing van de voorschriften voor het recreatiepark Wâldfinne in Bontebok;
                        </text:p>
        </text:list-item>
        <text:list-item>
          <text:p text:style-name="list.cont">een aanpassing van de voorschriften binnen de bestemming ‘Bedrijven’;
                        </text:p>
        </text:list-item>
        <text:list-item>
          <text:p text:style-name="list.end">een wijziging van de bestemming voor de percelen Bij de Leiwei 123 in Hoornsterzwaag, Schoterlandseweg 6 in Katlijk, Ds. Veenweg
                           22 en achter Ds. Veenweg 62 in De Knipe en Achtste Wijk 8 in Nieuwehorne;
                        </text:p>
        </text:list-item>
      </text:list>
      <text:p text:style-name="alineagroep.end">Met uitzondering van de aanpassing van de voorschriften voor kamperen, heeft deze herziening alleen betrekking op het bestemmingsplan
                     ‘Buitengebied 2007’. De wijzigingen die de gemeenteraad bij vaststelling heeft aangebracht, zijn aangegeven in een bij het
                     raadsbesluit behorende bijlage.
                  </text:p>
      <text:h text:outline-level="3" text:style-name="divisiekop1">Ter inzage
               </text:h>
      <text:p text:style-name="vrije-tekst">Het gewijzigd vastgestelde bestemmingsplan met de daarbij behorende stukken liggen met ingang van vrijdag 16 april 2010 gedurende
                  6 weken, tijdens openingsuren, ter inzage bij de receptie van het gemeentehuis, Crackstraat 2 te Heerenveen. Het bestemmingsplan
                  is tevens raadpleegbaar op de website van de gemeente: www.heerenveen.nl onder het kopje ‘actueel’ en het subkopje ‘ter inzage’.
               </text:p>
      <text:h text:outline-level="3" text:style-name="divisiekop1">Beroep instellen
               </text:h>
      <text:p text:style-name="vrije-tekst">Belanghebbenden die tijdig hun zienswijze bij de gemeenteraad hebben ingediend en belanghebbenden aan wie redelijkerwijs niet
                  kan worden verweten dat zij geen zienswijze tegen het ontwerp hebben ingediend, kunnen gedurende de termijn van terinzagelegging
                  (beroepstermijn) tegen het vastgestelde bestemmingsplan beroep instellen bij de Afdeling Bestuursrechtspraak van de  Raad
                  van State.
               </text:p>
      <text:p text:style-name="vrije-tekst">Voor zover de gemeenteraad bij de vaststelling wijzigingen heeft aangebracht in het bestemmingsplan kunnen belanghebbenden
                  hiertegen binnen de beroepstermijn eveneens beroep instellen bij de Afdeling bestuursrechtspraak van de Raad van State. Beroepschriften
                  moeten worden gericht aan de afdeling bestuursrechtspraak van de Raad van State, Postbus 20019, 2500 EA, ’s-Gravenhage.
               </text:p>
      <text:h text:outline-level="3" text:style-name="divisiekop1">Schorsing
               </text:h>
      <text:p text:style-name="vrije-tekst">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vrije-tekst">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p text:style-name="ondertekening.end">Burgemeester en wethouders voornoemd.</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text-properties fo:font-size="14.0pt"/>
      <style:paragraph-properties fo:margin-bottom="0.0in" fo:margin-top="0in"/>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text-properties fo:font-size="8.5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text" style:name="tussenkop" style:parent-style-name="heading">
      <style:paragraph-properties fo:margin-bottom="0.1in" fo:margin-top="0.0in"/>
      <style:text-properties fo:font-weight="normal"/>
    </style:style>
    <style:style style:class="extra" style:display-name="Agenda Tussenkop" style:family="paragraph" style:name="agenda.tussenkop" style:parent-style-name="tussenkop">
      <style:paragraph-properties fo:text-align="center" style:justify-single-word="false" style:page-number="auto"/>
    </style:style>
    <style:style style:class="text" style:default-outline-level="1" style:family="text" style:name="tussenkop_cur" style:parent-style-name="tussenkop">
      <style:text-properties fo:font-style="italic"/>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text" style:default-outline-level="1" style:family="text" style:name="tussenkop_vet" style:parent-style-name="tussenkop">
      <style:text-properties fo:font-weight="bold"/>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text" style:default-outline-level="1" style:family="text" style:name="tussenkop_vetcur" style:parent-style-name="tussenkop">
      <style:text-properties fo:font-style="italic" fo:font-weight="bold"/>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text" style:default-outline-level="1" style:family="text" style:name="tussenkop_rom" style:parent-style-name="tussenkop"/>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text" style:default-outline-level="1" style:family="text" style:name="tussenkop_ondlijn" style:parent-style-name="tussenkop">
      <style:text-properties style:text-underline-color="font-color" style:text-underline-style="solid" style:text-underline-width="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text" style:default-outline-level="1" style:family="text" style:name="tussenkop_nonprop" style:parent-style-name="tussenkop">
      <style:text-properties style:font-name="Courier New"/>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text" style:default-outline-level="1" style:family="text" style:name="tussenkop_klkap" style:parent-style-name="tussenkop">
      <style:text-properties fo:font-variant="small-caps"/>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text" style:default-outline-level="1" style:family="text" style:name="tussenkop_kap" style:parent-style-name="tussenkop"/>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text" style:default-outline-level="1" style:family="text" style:name="tussenkop_halfvet" style:parent-style-name="tussenkop">
      <style:text-properties style:font-relief="embossed"/>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http://www.w3.org/1999/xhtml" xmlns:text="urn:oasis:names:tc:opendocument:xmlns:text:1.0" xmlns:meta="urn:oasis:names:tc:opendocument:xmlns:meta:1.0" xmlns:xforms="http://www.w3.org/2002/xforms" xmlns:number="urn:oasis:names:tc:opendocument:xmlns:datastyle:1.0" xmlns:xlink="http://www.w3.org/1999/xlink" xmlns:chart="urn:oasis:names:tc:opendocument:xmlns:chart:1.0" xmlns:office="urn:oasis:names:tc:opendocument:xmlns:office:1.0" office:version="1.0">
  <office:meta>
    <dc:title>Partiële herziening bestemmingsplannen ‘Buitengebied 2007’, ‘De Knipe-Veensluis’ en ‘Oude- en Nieuwehorne’ (opheffing oneffenheden
         en kleinschalig kamperen) vastgesteld; Heerenveen
      </dc:title>
  </office:meta>
</office:document-meta>
</file>