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5013-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10, 5013</text:p>
      <text:p text:style-name="publicatie-titel.end">1 april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5013-001.png" xlink:show="embed" xlink:type="simple"/>
            </draw:frame> Vaststelling wijzigingsbesluit ‘Haudmare, Gersloot’
         </text:h>
      <text:section text:name="algemeen.d2925e118" text:style-name="algemeen">
        <text:section text:name="vrije-tekst.d2925e120" text:style-name="vrije-tekst">
          <text:p text:style-name="vrije-tekst">Burgemeester en wethouders van Heerenveen maken bekend dat zij op 30 maart 2010 het wijzigingsplan ‘Miedwei 6, Hoornsterzwaag’
                  hebben vastgesteld. De wijziging betreft een perceel gelegen aan de Haudmare te Gersloot. Het perceel is gelegen tussen Haudmare
                  4 te Tjalleberd en Hegedyk 67 te Gersloot. Het wijzigingsplan voorziet in het aanbrengen van een agrarisch bouwperceel met
                  bijbehorend bouwvlak binnen de bestemming ‘Agrarische Gebied 1’.
               </text:p>
          <text:h text:outline-level="3" text:style-name="divisiekop1">Ter inzage
               </text:h>
          <text:p text:style-name="vrije-tekst">Het wijzigingsbesluit, met de daarbij behorende stukken, ligt met ingang van dinsdag 6 april 2010, gedurende 6 weken ter inzage
                  bij de receptie van het gemeentehuis, Crackstraat 2 te Heerenveen.
               </text:p>
          <text:h text:outline-level="3" text:style-name="divisiekop1">Beroepmogelijkheid
               </text:h>
          <text:p text:style-name="vrije-tekst">Tegen de vaststelling van het wijzigingsbesluit kunnen belanghebbenden, gedurende de termijn waarbinnen het wijzigingsplan
                  ter inzage ligt, beroep indienen bij de Afdeling bestuursrechtspraak van de Raad van State, Postbus 20019, 2500 EA Den Haag.
                  Het beroepschrift heeft geen schorsende werking. Dit betekent dat ondanks het beroepschrift het goedkeur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
               </text:p>
        </text:section>
        <text:section text:name="tekst-sluiting.d2925e140" text:style-name="tekst-sluiting">
          <text:section text:name="gegeven.d2925e142" text:style-name="gegeven">
            <text:p text:style-name="dagtekening">Heerenveen, 1 april 2010</text:p>
          </text:section>
          <text:section text:name="ondertekening.d2925e148" text:style-name="ondertekening">
            <text:p text:style-name="ondertekening.end">Burgemeester en wethouders voornoemd.</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Vaststelling wijzigingsbesluit ‘Haudmare, Gersloot’; Heerenveen</dc:title>
  </office:meta>
</office:document-meta>
</file>