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5013-h1-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5013</text:p>
      <text:p text:style-name="publicatie-titel.end">9 april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5013-h1-001.png" xlink:show="embed" xlink:type="simple"/>
            </draw:frame> Herplaatsing vaststelling wijzigingsbesluit ‘Haudmare, Gersloot’
         </text:h>
      <text:p text:style-name="vrije-tekst">In de Staatscourant van 1 april 2010 is met nr. 5013 bovengenoemd wijzigingsbesluit gepubliceerd. Per abuis werd in de tekst het verkeerde wijzigingsplan genoemd. Ook is de begindatum
                  van terinzagelegging een week opgeschoven. Daarom vindt u hieronder de volledige, juiste publicatie opnieuw.
               </text:p>
      <text:h text:outline-level="3" text:style-name="divisiekop1">Vaststelling wijzigingsbesluit ‘Haudmare, Gersloot’
               </text:h>
      <text:p text:style-name="vrije-tekst">Burgemeester en wethouders van Heerenveen maken bekend dat zij op 30 maart 2010 het wijzigingsplan ‘Haudmare, Gersloot’ hebben
                  vastgesteld. De wijziging betreft een perceel gelegen aan de Haudmare te Gersloot. Het perceel is gelegen tussen Haudmare 4
                  te Tjalleberd en Hegedyk 67 te Gersloot. Het wijzigingsplan voorziet in het aanbrengen van een agrarisch bouwperceel met bijbehorend
                  bouwvlak binnen de bestemming ‘Agrarische Gebied 1’.
               </text:p>
      <text:h text:outline-level="3" text:style-name="divisiekop1">Ter inzage
               </text:h>
      <text:p text:style-name="vrije-tekst">Het wijzigingsbesluit, met de daarbij behorende stukken, ligt met ingang van maandag 12 april 2010, gedurende 6 weken ter
                  inzage bij de receptie van het gemeentehuis, Crackstraat 2 te Heerenveen.
               </text:p>
      <text:h text:outline-level="3" text:style-name="divisiekop1">Beroepmogelijkheid
               </text:h>
      <text:p text:style-name="vrije-tekst">Tegen de vaststelling van het wijzigingsbesluit kunnen belanghebbenden, gedurende de termijn waarbinnen het wijzigingsplan
                  ter inzage ligt, beroep indienen bij de Afdeling bestuursrechtspraak van de Raad van State, Postbus 20019, 2500 EA Den Haag.
                  Het beroepschrift heeft geen schorsende werking. Dit betekent dat ondanks het beroepschrift het goedkeur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
               </text:p>
      <text:p text:style-name="dagtekening">Heerenveen, 9 april 2010</text:p>
      <text:p text:style-name="ondertekening.end">Burgemeester en wethouders voornoemd.</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text-properties fo:font-size="14.0pt"/>
      <style:paragraph-properties fo:margin-bottom="0.0in" fo:margin-top="0in"/>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text-properties fo:font-size="8.5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extra" style:display-name="Agenda Tussenkop" style:family="paragraph" style:name="agenda.tussenkop" style:parent-style-name="tussenkop">
      <style:paragraph-properties fo:text-align="center" style:justify-single-word="false" style:page-number="auto"/>
    </style:style>
    <style:style style:class="text" style:default-outline-level="1" style:family="paragraph" style:name="tussenkop_cur" style:parent-style-name="tussenkop">
      <style:text-properties fo:font-style="italic"/>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text" style:default-outline-level="1" style:family="paragraph" style:name="tussenkop_vet" style:parent-style-name="tussenkop">
      <style:text-properties fo:font-weight="bold"/>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text" style:default-outline-level="1" style:family="paragraph" style:name="tussenkop_vetcur" style:parent-style-name="tussenkop">
      <style:text-properties fo:font-style="italic" fo:font-weight="bold"/>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text" style:default-outline-level="1" style:family="paragraph" style:name="tussenkop_rom" style:parent-style-name="tussenkop"/>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text" style:default-outline-level="1" style:family="paragraph" style:name="tussenkop_ondlijn" style:parent-style-name="tussenkop">
      <style:text-properties style:text-underline-color="font-color" style:text-underline-style="solid" style:text-underline-width="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text" style:default-outline-level="1" style:family="paragraph" style:name="tussenkop_nonprop" style:parent-style-name="tussenkop">
      <style:text-properties style:font-name="Courier New"/>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text" style:default-outline-level="1" style:family="paragraph" style:name="tussenkop_klkap" style:parent-style-name="tussenkop">
      <style:text-properties fo:font-variant="small-caps"/>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text" style:default-outline-level="1" style:family="paragraph" style:name="tussenkop_kap" style:parent-style-name="tussenkop"/>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text" style:default-outline-level="1" style:family="paragraph" style:name="tussenkop_halfvet" style:parent-style-name="tussenkop">
      <style:text-properties style:font-relief="embossed"/>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meta>
    <dc:title>Herplaatsing vaststelling wijzigingsbesluit ‘Haudmare, Gersloot’; Heerenveen</dc:title>
  </office:meta>
</office:document-meta>
</file>