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4286-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4286</text:p>
      <text:p text:style-name="publicatie-titel.end">18 maart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4286-001.png" xlink:show="embed" xlink:type="simple"/>
            </draw:frame> Vastgesteld bestemmingsplan Schoterlandseweg 2a Katlijk
         </text:h>
      <text:section text:name="algemeen.d2751e126" text:style-name="algemeen">
        <text:section text:name="vrije-tekst.d2751e128" text:style-name="vrije-tekst">
          <text:p text:style-name="vrije-tekst">Burgemeester en wethouders van Heerenveen maken bekend dat de gemeenteraad bij besluit van 1 februari 2010 het bestemmingsplan
                  ‘Schoterlandseweg 2a Katlijk’ gewijzigd heeft vastgesteld. Dit bestemmingsplan heeft betrekking op het perceel Schoterlandseweg
                  2a in Katlijk en voorziet in het bouwen van een landbouwmechanisatiebedrijf met dienstwoning op dit perceel. Ook heeft de
                  raad besloten om geen exploitatieplan vast te stellen. De wijzigingen zijn aangegeven in de bij een bij het besluit tot vaststelling
                  behorende bijlage.
               </text:p>
          <text:h text:outline-level="3" text:style-name="divisiekop1">Ter inzage
               </text:h>
          <text:p text:style-name="vrije-tekst">Het vastgestelde bestemmingsplan met de daarbij behorende stukken, ligt met ingang van vrijdag 19 maart, gedurende een periode
                  van 6 weken, tijdens openingsuren, ter inzage bij de receptie van het gemeentehuis, Crackstraat 2 te Heerenveen. Het bestemmingsplan
                  is tevens raadpleegbaar op de website van de gemeente: www.heerenveen.nl  onder het tabblad <text:span text:style-name="cur">actueel</text:span> en het subtablad <text:span text:style-name="cur">ter inzage</text:span>
                  
               </text:p>
          <text:h text:outline-level="3" text:style-name="divisiekop1">Beroep
               </text:h>
          <text:p text:style-name="vrije-tekst">Belanghebbenden die tijdig hun zienswijze bij de gemeenteraad hebben ingediend en belanghebbenden aan wie redelijkerwijs niet
                  kan worden verweten dat zij geen zienswijze tegen het ontwerp hebben ingediend, kunnen gedurende de termijn van terinzagelegging
                  (beroepstermijn) tegen het vastgestelde bestemmingsplan beroep instellen bij de Afdeling bestuursrechtspraak van de  Raad
                  van State.
               </text:p>
          <text:p text:style-name="vrije-tekst">Voor zover de gemeenteraad bij de vaststelling wijzigingen heeft aangebracht in het bestemmingsplan kunnen belanghebbende
                  hiertegen binnen de beroepstermijn eveneens beroep instellen bij de Afdeling bestuursrechtspraak van de Raad van State.
               </text:p>
          <text:p text:style-name="vrije-tekst">Beroepschriften moeten worden gericht aan de Afdeling bestuursrechtspraak van de Raad van State, Postbus 20019, 2500 EA, ’s-Gravenhage.</text:p>
          <text:h text:outline-level="3" text:style-name="divisiekop1">Schorsing
               </text:h>
          <text:p text:style-name="vrije-tekst">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text:p>
          <text:p text:style-name="vrije-tekst">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vrije-tekst">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section>
        <text:section text:name="tekst-sluiting.d2751e179" text:style-name="tekst-sluiting">
          <text:section text:name="gegeven.d2751e181" text:style-name="gegeven">
            <text:p text:style-name="dagtekening">Heerenveen, 18 maart 2010</text:p>
          </text:section>
          <text:section text:name="ondertekening.d2751e187"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astgesteld bestemmingsplan Schoterlandseweg 2a Katlijk; Heerenveen</dc:title>
  </office:meta>
</office:document-meta>
</file>