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4260-001.png" manifest:media-type="image/png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10, 4260</text:p>
      <text:p text:style-name="publicatie-titel.end">18 maart 2010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10-4260-001.png" xlink:show="embed" xlink:type="simple"/>
            </draw:frame> Ontwerpprojectbesluit perceel Buitenbaan 3−5 (zienswijzen)
         </text:h>
      <text:section text:name="algemeen.d34713e121" text:style-name="algemeen">
        <text:section text:name="vrije-tekst.d34713e123" text:style-name="vrije-tekst">
          <text:p text:style-name="vrije-tekst">Burgemeester en wethouders van Heerenveen maken bekend dat zij het voornemen hebben een projectbesluit ex artikel 3.10 van
                  de Wet ruimtelijke ordening te nemen voor:
               </text:p>
          <text:section text:name="alineagroep.d34713e128" text:style-name="alineagroep">
            <text:p text:style-name="alineagroep.end">HEERENVEEN</text:p>
            <text:list text:style-name="list-style-1">
              <text:list-item>
                <text:p text:style-name="list.start">het oprichten van een berging op het perceel Buitenbaan 3−5;
                        </text:p>
              </text:list-item>
              <text:list-item>
                <text:p text:style-name="list.end">het oprichten van een cafetaria op het perceel Kempenaersplein tegenover nummer 1;
                        </text:p>
              </text:list-item>
            </text:list>
          </text:section>
          <text:section text:name="alineagroep.d34713e153" text:style-name="alineagroep">
            <text:p text:style-name="alineagroep.end">BONTEBOK</text:p>
            <text:list text:style-name="list-style-2">
              <text:list-item>
                <text:p text:style-name="list.single">het vergroten van een recreatiewoning (kap) op het perceel Hogeveensweg 1a−15.
                        </text:p>
              </text:list-item>
            </text:list>
          </text:section>
          <text:h text:outline-level="3" text:style-name="divisiekop1">Ter inzage
               </text:h>
          <text:p text:style-name="vrije-tekst">De ontwerpprojectbesluiten, met de daarbijbehorende stukken, liggen met ingang van 19 maart 2010, gedurende 6 weken, tijdens
                  openingsuren, ter inzage bij de receptie van het gemeentehuis, Crackstraat 2 te Heerenveen. De stukken kunnen gedurende genoemde
                  periode ook worden ingezien op de gemeentelijke website www.heerenveen.nl/actueel/ter inzage
               </text:p>
          <text:h text:outline-level="3" text:style-name="divisiekop1">Zienswijzen
               </text:h>
          <text:p text:style-name="vrije-tekst">Gedurende deze termijn kan eenieder op de volgende wijze haar/zijn zienswijzen kenbaar maken bij burgemeester en wethouders
                  van Heerenveen:
               </text:p>
          <text:list text:style-name="list-style-3">
            <text:list-item>
              <text:p text:style-name="list.start">schriftelijk t.a.v. Burgemeester en wethouders van Heerenveen, Postbus 15000, 8440 GA Heerenveen of
                     </text:p>
            </text:list-item>
            <text:list-item>
              <text:p text:style-name="list.end">mondeling, telefonisch op nummer 0513-617617, of bij de afdeling Publiek, Crackstraat 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•" text:level="1">
        <style:list-level-properties text:min-label-width="0.50in" text:space-before="0in"/>
      </text:list-level-style-bullet>
    </text:list-style>
    <text:list-style style:name="list-style-3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number="urn:oasis:names:tc:opendocument:xmlns:datastyle:1.0" xmlns="http://www.w3.org/1999/xhtml" xmlns:xlink="http://www.w3.org/1999/xlink" xmlns:xsd="http://www.w3.org/2001/XMLSchema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office:version="1.0">
  <office:meta>
    <dc:title>Ontwerpprojectbesluit perceel Buitenbaan 3−5 (zienswijzen); Heerenveen</dc:title>
  </office:meta>
</office:document-meta>
</file>