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20332</text:p>
      <text:p text:style-name="publicatie-titel.end">17 december 2010</text:p>
      <text:h text:outline-level="1" text:style-name="staatscourant_kop">Regeling ter implementatie van richtlijn 2008/96/EG van het Europees Parlement en de Raad van 19 november 2008 betreffende
            het beheer van de verkeersveiligheid van weginfrastructuur (PbEU L 319) (Uitvoeringsregeling verkeersveiligheid van weginfrastructuur)
         </text:h>
      <text:p text:style-name="context_al">10 december 2010</text:p>
      <text:p text:style-name="context_al">Nr. VENW/BSK-2010/215198</text:p>
      <text:p text:style-name="context_al.end">Hoofddirectie Juridische Zaken</text:p>
      <text:p text:style-name="wie">De Minister van Infrastructuur en Milieu,</text:p>
      <text:p text:style-name="considerans.al">Gelet op de artikelen 11c, eerste en tweede lid, 11d, tweede lid, en 11e, van de Wet beheer rijkswaterstaatswerken;</text:p>
      <text:p text:style-name="afkondiging">Besluit:</text:p>
      <text:h text:outline-level="3" text:style-name="artikel_kop">Artikel 1
                  </text:h>
      <text:p text:style-name="artikel">In deze regeling wordt verstaan onder:</text:p>
      <text:p text:style-name="definition.term">wet:</text:p>
      <text:p text:style-name="definition.description">
                           Wet beheer rijkswaterstaatswerken;
                        </text:p>
      <text:p text:style-name="definition.term">richtlijn:</text:p>
      <text:p text:style-name="definition.description">
                           2008/96/EG: richtlijn nr. 2008/96/EG van het Europees Parlement en de Raad van de Europese Unie van 19 november 2008 betreffende
                           het beheer van de verkeersveiligheid van weginfrastructuur (PbEU L 319);
                        </text:p>
      <text:p text:style-name="definition.term">minister:</text:p>
      <text:p text:style-name="definition.description">
                           Minister van Infrastructuur en Milieu.
                        </text:p>
      <text:h text:outline-level="3" text:style-name="artikel_kop">Artikel 2
                  </text:h>
      <text:list text:style-name="list-style-1">
        <text:list-item text:start-value="1">
          <text:p text:style-name="list.start"> De verkeersveiligheidseffectbeoordeling genoemd in artikel 11c, eerste lid, onder a, van de wet, wordt gelijktijdig met het
                           ontwerp-tracébesluit als bedoeld in de Tracéwet ter inzage gelegd.
                        </text:p>
        </text:list-item>
        <text:list-item text:start-value="2">
          <text:p text:style-name="list.cont"> Indien de Tracéwet niet van toepassing is voor een infrastructuurproject als bedoeld in artikel 11a van de wet, waarvoor
                           krachtens de wet een verkeersveiligheidseffectbeoordeling is voorgeschreven, wordt de verkeersveiligheidseffectbeoordeling
                           gelijktijdig ter inzage gelegd met het betreffende ontwerpbesluit voor dat infrastructuurproject.
                        </text:p>
        </text:list-item>
        <text:list-item text:start-value="3">
          <text:p text:style-name="list.cont"> De elementen waaraan wordt gestreefd aandacht te besteden bij de verkeersveiligheidseffectbeoordeling zijn de elementen,
                           opgenomen in bijlage I bij richtlijn2008/96/EG.
                        </text:p>
        </text:list-item>
        <text:list-item text:start-value="4">
          <text:p text:style-name="list.end"> In de verkeersveiligheidseffectbeoordeling wordt een toelichting gegeven bij de verkeersveiligheidsoverwegingen die mede
                           geleid hebben tot de keuze voor het voorgestelde alternatief. De beoordeling bevat voorts ook alle relevante informatie die
                           nodig is voor een kosten-batenanalyse van de verschillende beoordeelde alternatieven.
                        </text:p>
        </text:list-item>
      </text:list>
      <text:h text:outline-level="3" text:style-name="artikel_kop">Artikel 3
                  </text:h>
      <text:list text:style-name="list-style-2">
        <text:list-item text:start-value="1">
          <text:p text:style-name="list.start"> De verkeersveiligheidsaudits genoemd in artikel 11c, eerste lid, onder b, van de wet, worden uitgevoerd in de volgende vier
                           fasen van de voorbereiding van een infrastructuurproject:
                        </text:p>
          <text:list>
            <text:list-item text:start-value="1">
              <text:p text:style-name="list.start">voorontwerpfase;
                              </text:p>
            </text:list-item>
            <text:list-item text:start-value="2">
              <text:p text:style-name="list.cont">fase van het gedetailleerde ontwerp;
                              </text:p>
            </text:list-item>
            <text:list-item text:start-value="3">
              <text:p text:style-name="list.cont">fase voor de ingebruikneming, en
                              </text:p>
            </text:list-item>
            <text:list-item text:start-value="4">
              <text:p text:style-name="list.cont">fase van eerste gebruik.
                              </text:p>
            </text:list-item>
          </text:list>
        </text:list-item>
        <text:list-item text:start-value="2">
          <text:p text:style-name="list.end"> De elementen waaraan wordt gestreefd aandacht te besteden bij de verkeersveiligheidsaudits zijn de elementen, opgenomen in
                           bijlage II bij richtlijn2008/96/EG.
                        </text:p>
        </text:list-item>
      </text:list>
      <text:h text:outline-level="3" text:style-name="artikel_kop">Artikel 4
                  </text:h>
      <text:p text:style-name="artikel">Een verslag van een verkeersveiligheidsaudit als bedoeld in artikel 11c, eerste lid, onder b, van de wet, bevat in elk geval:</text:p>
      <text:list text:style-name="list-style-3">
        <text:list-item text:start-value="1">
          <text:p text:style-name="list.start">een beoordeling van de verkeersveiligheidskritieke ontwerpelementen in de betreffende fase, zoals vermeld in bijlage II bij
                           richtlijn 2008/96/EG;
                        </text:p>
        </text:list-item>
        <text:list-item text:start-value="2">
          <text:p text:style-name="list.cont">toepasselijke aanbevelingen op het gebied van verkeersveiligheid naar aanleiding van de in onderdeel a bedoelde beoordeling;
                        </text:p>
        </text:list-item>
        <text:list-item text:start-value="3">
          <text:p text:style-name="list.end">indien bij de toepassing van onderdeel a onveilige kenmerken zijn vermeld, maar het ontwerp niet wordt verbeterd voor het
                           einde van de geschikte fase, zoals vermeld in bijlage II bij richtlijn 2008/96/EG, een toelichting van de redenen daarvoor.
                        </text:p>
        </text:list-item>
      </text:list>
      <text:h text:outline-level="3" text:style-name="artikel_kop">Artikel 5
                  </text:h>
      <text:list text:style-name="list-style-4">
        <text:list-item text:start-value="1">
          <text:p text:style-name="list.start"> Personen die de verkeersveiligheidsaudits genoemd in artikel 11c, eerste lid, onder b, van de wet uitvoeren beschikken ten
                           minste over gedegen en voldoende actuele kennis van:
                        </text:p>
          <text:list>
            <text:list-item text:start-value="1">
              <text:p text:style-name="list.start">wegontwerp;
                              </text:p>
            </text:list-item>
            <text:list-item text:start-value="2">
              <text:p text:style-name="list.cont">de richtlijnen voor ontwerp van wegen in beheer bij het Rijk;
                              </text:p>
            </text:list-item>
            <text:list-item text:start-value="3">
              <text:p text:style-name="list.cont">verkeerstechniek, en
                              </text:p>
            </text:list-item>
            <text:list-item text:start-value="4">
              <text:p text:style-name="list.cont">ongevalsanalyse.
                              </text:p>
            </text:list-item>
          </text:list>
        </text:list-item>
        <text:list-item text:start-value="2">
          <text:p text:style-name="list.cont"> Personen die de verkeersveiligheidsaudits uitvoeren, beschikken uiterlijk 19 december 2012 over een vakbekwaamheidscertificaat,
                           waarvoor de minister een opleidingsinstelling aanwijst en jaarlijks goedkeuring verleent aan een opleidingscurriculum, gericht
                           op het verwerven van de in het eerste lid bedoelde kennis.
                        </text:p>
        </text:list-item>
        <text:list-item text:start-value="3">
          <text:p text:style-name="list.cont"> Indien voor 19 december 2010 een document is afgegeven, vergelijkbaar met een in het tweede lid bedoeld vakbekwaamheidscertificaat,
                           wordt dat document daarmee gelijkgesteld.
                        </text:p>
        </text:list-item>
        <text:list-item text:start-value="4">
          <text:p text:style-name="list.end"> De in het eerste en tweede lid bedoelde personen zijn gedurende de verkeersveiligheidsaudits niet betrokken bij het ontwerp
                           of de exploitatie van het infrastructuurproject waarop een door hen uitgevoerde verkeersveiligheidsaudit betrekking heeft.
                        </text:p>
        </text:list-item>
      </text:list>
      <text:h text:outline-level="3" text:style-name="artikel_kop">Artikel 6
                  </text:h>
      <text:list text:style-name="list-style-5">
        <text:list-item text:start-value="1">
          <text:p text:style-name="list.start"> De criteria waarvan wordt gestreefd die te beoordelen bij classificatie als bedoeld in artikel 11d, tweede lid, onder a,
                           van de wet zijn de criteria, opgenomen in bijlage III bij richtlijn 2008/96/EG.
                        </text:p>
        </text:list-item>
        <text:list-item text:start-value="2">
          <text:p text:style-name="list.cont"> Weggedeelten met een hogere prioriteit op grond van de classificatie van weggedeelten met een relatief hoog aantal verkeersongevallen
                           en de classificatie van de verkeersveiligheid van het wegennet conform het eerste lid, worden geïnspecteerd door een team
                           van deskundigen, waarvan ten minste een lid voldoet aan de in artikel 5, eerste lid, genoemde vakbekwaamheidseisen, aan de
                           hand van de in onderdeel 3 van bijlage III bij richtlijn 2008/96/EG genoemde elementen.
                        </text:p>
        </text:list-item>
        <text:list-item text:start-value="3">
          <text:p text:style-name="list.end"> Maatregelen ter verbetering van de verkeersveiligheid worden zo veel mogelijk gericht op de in het tweede lid bedoelde weggedeelten.
                           Die verbeteringsmaatregelen bestaan zoveel mogelijk uit de maatregelen genoemd in bijlage III, onderdeel 3, onder e, bij richtlijn
                           2008/96/EG, en bij de afweging wordt aandacht geschonken aan de maatregelen met de beste kosten-batenverhouding.
                        </text:p>
        </text:list-item>
      </text:list>
      <text:h text:outline-level="3" text:style-name="artikel_kop">Artikel 7
                  </text:h>
      <text:list text:style-name="list-style-6">
        <text:list-item text:start-value="1">
          <text:p text:style-name="list.start"> De in artikel 11e van de wet bedoelde verkeersveiligheidsinspecties bestaan uit tweejaarlijkse inspecties van het in artikel
                           11b, eerste lid, van de wet bedoelde wegennet met uitzondering van de in het tweede lid, onder a, van dat artikel bedoelde
                           tunnels.
                        </text:p>
        </text:list-item>
        <text:list-item text:start-value="2">
          <text:p text:style-name="list.end"> Bij de in het eerste lid bedoelde inspecties wordt tevens onderzoek gedaan naar mogelijke verkeersveiligheidseffecten van
                           wegwerkzaamheden in relatie tot de verkeersstroom en naar de naleving van richtlijnen voor tijdelijke verkeersveiligheidsmaatregelen
                           die van toepassing zijn op wegwerkzaamheden.
                        </text:p>
        </text:list-item>
      </text:list>
      <text:h text:outline-level="3" text:style-name="artikel_kop">Artikel 8
                  </text:h>
      <text:p text:style-name="artikel">Deze regeling wordt aangehaald als: Uitvoeringsregeling verkeersveiligheid van weginfrastructuur.</text:p>
      <text:h text:outline-level="3" text:style-name="artikel_kop">Artikel 9
                  </text:h>
      <text:p text:style-name="artikel">Deze regeling treedt in werking op het tijdstip waarop de wet van 2 december 2010 tot aanpassing van de Wet beheer rijkswaterstaatswerken
                     ter implementatie van richtlijn 2008/96/EG van het Europees Parlement en de Raad van 19 november 2008 betreffende het beheer
                     van de verkeersveiligheid van weginfrastructuur (PbEU L 319/59) in werking treedt.
                  </text:p>
      <text:p text:style-name="slotformulering">Deze regeling zal met de toelichting in de Staatscourant worden geplaatst.</text:p>
      <text:p text:style-name="ondertekening">
                     De Minister van Infrastructuur en Milieu,
                  </text:p>
      <text:p text:style-name="ondertekening.end">M.H. Schultz van Haegen-Maas Geesteranus. </text:p>
      <text:h text:outline-level="2" text:style-name="nota-toelichting_kop">TOELICHTING
               </text:h>
      <text:h text:outline-level="3" text:style-name="divisiekop1">Algemeen
               </text:h>
      <text:p text:style-name="nota-toelichting">Op 19 november 2008 is de richtlijn nr. 2008/96/EG van het Europees Parlement en de Raad van de Europese Unie betreffende
                  het beheer van de verkeersveiligheid van weginfrastructuur vastgesteld (hierna: de Richtlijn). De Richtlijn is geïmplementeerd
                  in de Wet beheer rijkswaterstaatswerken (verder: de wet). In de memorie van toelichting bij het wetsvoorstel ter implementatie,
                  zijn de algemene uitgangspunten, de financiële aspecten, en uitvoerbaarheid en handhaafbaarheid reeds aan de orde geweest,
                  kortheidshalve verwijs ik er daarom naar (Kamerstukken II 2010/11, 32 413, nr. 3). In de toelichting op artikel 9 wordt aandacht besteed aan de Vaste Verandermomenten.
               </text:p>
      <text:p text:style-name="nota-toelichting">Deze uitvoeringsregeling ziet op de praktische uitwerking van de instrumenten uit de Richtlijn. In de wet zijn de instrumenten
                  uit de Richtlijn opgenomen waar dit noodzakelijk is, om de Richtlijn voldoende nuttig effect te geven. De meer gedetailleerde
                  voorschriften zijn in deze ministeriële regeling opgenomen. Het betreft strikte implementatie van de Richtlijn.
               </text:p>
      <text:p text:style-name="nota-toelichting">De Richtlijn geeft ten aanzien van (de inhoud van) de bijlagen slechts een inspanningsverplichting en geen resultaatsverplichting
                  (zie ook de toelichting op artikel 11c in de memorie van toelichting bij het wetsvoorstel ter implementatie van de Richtlijn,
                  Kamerstukken II 2010/11, 32 413, nr. 3), maar die bijlagen geven wel een duidelijk kader voor de toepassing van de verschillende instrumenten. Er is overigens gekozen
                  voor dynamische verwijzing naar de bijlagen bij de Richtlijn omdat die geen vertaling naar de nationale wettelijke systematiek
                  behoeven, en geen enkele beleidsruimte bieden.
               </text:p>
      <text:h text:outline-level="3" text:style-name="divisiekop1">Artikelsgewijs
               </text:h>
      <text:h text:outline-level="4" text:style-name="divisiekop2">Artikel 2
               </text:h>
      <text:p text:style-name="nota-toelichting">Met dit artikel wordt invulling gegeven aan artikel 11c, eerste lid, onder a, en tweede lid, onder a, van de wet, en dient
                  daarmee ter implementatie van artikel 3, tweede en derde lid, en bijlage I van de Richtlijn.
               </text:p>
      <text:p text:style-name="nota-toelichting">De verkeersveiligheidseffectbeoordeling wordt door de Richtlijn verplicht gesteld in de planningsfase, voordat een infrastructuurproject
                  is goedgekeurd. In de Nederlandse praktijk – met als uitgangspunt dat een infrastructuurproject in de zin van de Richtlijn
                  doorgaans een tracéwetplichtig project zal zijn – komt dit neer op de voorbereidingfase die leidt tot de vaststelling van
                  het ontwerp-tracébesluit.
               </text:p>
      <text:p text:style-name="nota-toelichting">In deze fase, die begint met de zogenaamde verkenningsfase en eindigt met de vaststelling van het ontwerpbesluit, wordt ook
                  het milieueffectrapport opgesteld. Het milieueffectrapport wordt ter inzage gelegd bij het ontwerp-tracébesluit. Vervolgens
                  kan dan een ieder zijn zienswijze inbrengen op het ontwerp-tracébesluit, het MER en ook de verkeersveiligheidseffectbeoordeling,
                  alvorens de Minister van Infrastructuur en Milieu het definitieve besluit vaststelt. Het MER en de verkeersveiligheidseffectbeoordeling
                  – hoewel verschillend van karakter – bevatten een beschrijving van de gevolgen voor het milieu respectievelijk de verkeersveiligheid
                  van de verschillende alternatieven en bevatten zodoende de noodzakelijke informatie om te kunnen komen tot definitieve besluitvorming
                  over de voorgenomen aanleg of wijziging van de infrastructuur. 
               </text:p>
      <text:p text:style-name="nota-toelichting">Die werkwijze is in overeenstemming met artikel 3, tweede lid, van de Richtlijn. Uit het samenstel van het derde lid van dat
                  artikel, plus de aard van de aspecten genoemd in bijlage I bij de Richtlijn, in samenhang met artikel 2 van deze regeling,
                  het wettelijk kader voor infrastructuurprojecten en het MER, vloeit voort dat de verkeersveiligheidseffectbeoordeling in die
                  vroege fase van de voorbereiding zal plaatsvinden.
               </text:p>
      <text:p text:style-name="nota-toelichting">Het tweede lid van artikel 2 bevat een voorziening voor het – zeldzame – geval dat een infrastructuurproject niet tracéwetplichtig
                  zou zijn. Mocht er onverhoopt krachtens een andere wet dan de Tracéwet een besluit vereist zijn, dan kan de verkeersveiligheidseffectbeoordeling
                  worden gekoppeld aan het betreffende ontwerpbesluit.
               </text:p>
      <text:h text:outline-level="4" text:style-name="divisiekop2">Artikel 3
               </text:h>
      <text:p text:style-name="nota-toelichting">Met dit artikel wordt invulling gegeven aan artikel 11c, tweede lid, onder b, van de wet, en het dient daarmee ter implementatie
                  van artikel 4, tweede en derde lid, en bijlage II van de Richtlijn.
               </text:p>
      <text:p text:style-name="nota-toelichting">De verkeersveiligheidsaudits worden door de Richtlijn verplicht gesteld in de fasen van het voorontwerp, het gedetailleerde
                  ontwerp, voor ingebruikneming en in het eerste gebruik. Die fasen sluiten overigens goed aan bij het verloop van de tracéprocedure
                  in de toekomstige Tracéwet<text:note text:id="n1" text:note-class="footnote"><text:note-citation text:label="1">1</text:note-citation><text:note-body><text:p> Kamerstukken II 2009/10, 32 377, nr. 2.
               </text:p></text:note-body></text:note>.
               </text:p>
      <text:p text:style-name="nota-toelichting">In de Richtlijn wordt beschreven dat de verkeersveiligheidsaudits van wegen een gedetailleerd overzicht geven van onveilige
                  kenmerken van een wegeninfrastructuurproject. Bij de implementatie is rekening gehouden met de bestaande momenten van de nationale
                  plan- en uitvoeringsfase. In bijlage II bij de Richtlijn worden de onderdelen van de audits beschreven.
               </text:p>
      <text:p text:style-name="alineagroep">De verkeersveiligheidsaudits beogen verkeersveiligheid een vaste plek in de plan- en uitvoeringsfase te geven, waardoor de
                     verkeersveiligheid meer systematisch worden bewaakt tijdens het ontwerpproces en beter kan worden meegenomen in de afweging
                     voor het aanpassen van het ontwerp.
                  </text:p>
      <text:p text:style-name="alineagroep.end">Bij de keuze voor aanpassingen vanwege de verkeersveiligheidselementen worden altijd een kosten/baten afweging gemaakt, en
                     worden verschillende alternatieven overwogen.
                  </text:p>
      <text:h text:outline-level="4" text:style-name="divisiekop2">Artikel 4
               </text:h>
      <text:p text:style-name="nota-toelichting">Met dit artikel wordt invulling gegeven aan artikel 11c, tweede lid, onder b, van de wet en het dient daarmee ter implementatie
                  van artikel 4, tweede, vierde en vijfde lid, en bijlage II van Richtlijn 2008/96.
               </text:p>
      <text:p text:style-name="nota-toelichting">Het verslag van de in artikel 3 genoemde verkeersveiligheidsaudit bevat een beoordeling van de onderdelen zoals beschreven
                  in bijlage II bij de Richtlijn. Indien wordt afgeweken van de uitkomsten van de beoordeling, dan doet de lidstaat dit gemotiveerd.
               </text:p>
      <text:h text:outline-level="4" text:style-name="divisiekop2">Artikel 5
               </text:h>
      <text:p text:style-name="nota-toelichting">Met dit artikel wordt invulling gegeven aan artikel 11c, tweede lid, onder c, van de wet en het dient daarmee ter implementatie
                  van artikel 4, tweede lid jo artikel 9 van Richtlijn 2008/96.
               </text:p>
      <text:p text:style-name="nota-toelichting">De Richtlijn schrijft voor dat de auditoren die de verkeersveiligheidsaudits uitvoeren een opleiding hebben gevolgd en in
                  het bezit zijn van een vakbekwaamheidscertificaat. Opleiding en certificering verzekeren dat de personen die betrokken zijn
                  bij de praktische uitvoering de nodige actuele kennis kunnen verwerven (hetgeen onder meer inhoudt dat auditors met enige
                  regelmaat opfriscursussen doen, zoals ook volgt uit de slotzin van artikel 9, tweede lid, van de Richtlijn). De auditoren
                  moeten bovendien onafhankelijk zijn en mogen daarom niet op andere wijze betrokken zijn bij het infrastructuurproject.
               </text:p>
      <text:p text:style-name="alineagroep">De Richtlijn bevat in artikel 9 een overgangsregeling voor de eerste twee jaar na 19 december 2010, als opstartfase voor het
                     creëren van een voldoende omvangrijke groep gekwalificeerde auditors: het bezit van een vakbekwaamheidscertificaat geldt nog
                     niet in alle gevallen als vereiste voor het uitvoeren van audits, en eerder afgegeven certificaten worden als gelijkwaardig
                     beschouwd. Het betreft een beperkte groep auditors met een certificaat van de tot nu toe enige beschikbare (en dus nog niet
                     erkende) specialistische cursus op dit vlak.
                  </text:p>
      <text:p text:style-name="alineagroep.end">Uiterlijk 19 december 2011 moeten opleidingseisen zijn vastgesteld voor het verkrijgen van een vakbekwaamheidscertificaat,
                     en vanaf 19 december 2012 mogen audits alleen nog worden uitgevoerd door auditors die door middel van een vakbekwaamheidscertificaat
                     kunnen aantonen dat zij aan die opleidingseisen hebben voldaan. Rijkswaterstaat draagt hiervoor zorg, als opdrachtgever bij
                     de inhuur van de onafhankelijke auditors bij ingenieursbureaus.
                  </text:p>
      <text:h text:outline-level="4" text:style-name="divisiekop2">Artikel 6
               </text:h>
      <text:p text:style-name="nota-toelichting">Met dit artikel wordt invulling gegeven aan artikel 11d, tweede lid, van de wet en het dient daarmee ter implementatie van
                  artikel 5 en bijlage III van de Richtlijn.
               </text:p>
      <text:p text:style-name="nota-toelichting">De classificatie van het wegennet speelt alleen een rol bij het beheer van het bestaande wegennet, en is bedoeld om de aandacht
                  en inspanningen van de wegbeheerder te richten op de delen van het wegennet waar de meeste ongevallen plaatsvinden. Er is
                  dan ook geen absoluut aantal te noemen dat als ‘hoog’ kwalificeert, omdat het juist gaat om het identificeren van locaties
                  waar een hoog aantal ongevallen plaatsvindt, <text:span text:style-name="cur">relatief</text:span> aan andere delen van het wegennet. Dat zijn immers de locaties waarvan het in het bijzonder de moeite loont om nader te onderzoeken
                  of de inrichting van de weg aanpassing behoeft.
               </text:p>
      <text:p text:style-name="nota-toelichting">Locaties met een hoog aantal ongevallen, in combinatie met een aantal andere weegfactoren zoals beschreven in bijlage III
                  bij de Richtlijn, leidt tot een indeling in categorieën. Op basis daarvan kunnen locaties worden geselecteerd die speciale
                  aandacht behoeven, en die vervolgens aan een inspectie worden onderworpen door personen die over een vergelijkbare deskundigheid
                  beschikken als auditors (artikel 5, tweede lid, van de Richtlijn, geïmplementeerd in artikel 6, tweede lid, van deze regeling).
                  Doel van die inspecties is het analyseren van de effecten op de verkeersveiligheid van de inrichting van de weg. De Richtlijn
                  bevat ook een lijst met specifieke aandachtspunten voor die inspecties (punt 3 van bijlage III bij de Richtlijn). De inspecties
                  genereren de benodigde informatie voor een afweging van prioritaire, kansrijke, of meest doelmatige maatregelen.
               </text:p>
      <text:p text:style-name="nota-toelichting">Het classificeren van de verkeersveiligheid van het wegennet kan na de tenuitvoerlegging ervan een groot effect hebben. Nadat
                  gedeelten van wegen met een hoog aantal ongevallen zijn geïdentificeerd, geanalyseerd, en aangepakt met verbeteringsmaatregelen,
                  neemt de verkeersveiligheid toe. Dan neemt tevens het belang toe van veiligheidsinspecties als preventieve maatregel om de
                  verbeterde verkeersveiligheid te behouden.
               </text:p>
      <text:h text:outline-level="4" text:style-name="divisiekop2">Artikel 7
               </text:h>
      <text:p text:style-name="nota-toelichting">Met dit artikel wordt invulling gegeven aan artikel 11e van de wet, en dient daarmee ter implementatie van artikel 6 van de
                  Richtlijn.
               </text:p>
      <text:p text:style-name="nota-toelichting">De Richtlijn schrijft verkeersveiligheidsinspecties voor omdat dit een doeltreffend instrument is om gevaren te voorkomen
                  voor weggebruikers, door op een systematische wijze en met een deskundige blik het wegennet te bekijken, met de aspecten genoemd
                  in punt 3 van bijlage III bij de Richtlijn als uitgangspunt. Doel is het identificeren van potentiële belemmeringen voor de
                  verkeersveiligheid in de weginrichting. Hoewel de verkeersveiligheidsinspecties als instrument duidelijk te onderscheiden
                  zijn van de classificatie, ligt het wel voor de hand dat bij de inspecties in het kader van de classificatie dezelfde aandachtspunten
                  voor weginrichting worden beoordeeld als bij de verkeersveiligheidsinspecties.
               </text:p>
      <text:p text:style-name="nota-toelichting">De verkeersveiligheidsinspecties vinden thans tweejaarlijks plaats, door inspecteurs van Verkeerscentrum Nederland (een onderdeel
                  van Rijkswaterstaat) en die periode wordt voldoende regelmatig geacht zoals bedoeld in artikel 6, derde lid, van de Richtlijn.
                  Aanvullend op deze periodieke inspecties op grote schaal, dragen de weginspecteurs van Rijkswaterstaat dagelijks zorg voor
                  het signaleren en zo mogelijk meteen oplossen van verkeersonveilige omstandigheden op snelwegen, zoals gaten in het wegdek,
                  of obstakels (bijvoorbeeld autobanden) op de weg.
               </text:p>
      <text:h text:outline-level="4" text:style-name="divisiekop2">Artikel 9
               </text:h>
      <text:p text:style-name="nota-toelichting">Met het oog op tijdige implementatie van de Richtlijn per 19 december 2010 is afgeweken van de Vaste Verandermomenten. Dat
                  is bovendien niet bezwaarlijk nu de implementatie uitsluitend gevolgen heeft voor de uitvoeringspraktijk van Rijkswaterstaat,
                  die reeds is voorbereid op deze wijzigingen.
               </text:p>
      <text:p text:style-name="ondertekening">
                     De Minister van Infrastructuur en Milieu,
                  </text:p>
      <text:p text:style-name="ondertekening.end">M.H. Schultz van Haegen-Maas Geesteranus.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number style:num-format="1" text:level="1" text:display-levels="1" style:num-suffix=".">
        <style:list-level-properties text:min-label-width="0.50in" text:space-before="0in"/>
      </text:list-level-style-number>
    </text:list-style>
    <text:list-style style:name="list-style-2">
      <text:list-level-style-number style:num-format="1" text:level="1" text:display-levels="1" style:num-suffix=".">
        <style:list-level-properties text:min-label-width="0.50in" text:space-before="0in"/>
      </text:list-level-style-number>
      <text:list-level-style-number style:num-format="a" style:num-letter-sync="true" text:style-name="Numbering_20_Symbols" text:level="2" text:display-levels="1" style:num-suffix=".">
        <style:list-level-properties text:min-label-width="0.50in" text:space-before="0.5in"/>
      </text:list-level-style-number>
    </text:list-style>
    <text:list-style style:name="list-style-3">
      <text:list-level-style-number style:num-format="a" style:num-letter-sync="true" text:style-name="Numbering_20_Symbols" text:level="1" text:display-levels="1" style:num-suffix=".">
        <style:list-level-properties text:min-label-width="0.50in" text:space-before="0in"/>
      </text:list-level-style-number>
    </text:list-style>
    <text:list-style style:name="list-style-4">
      <text:list-level-style-number style:num-format="1" text:level="1" text:display-levels="1" style:num-suffix=".">
        <style:list-level-properties text:min-label-width="0.50in" text:space-before="0in"/>
      </text:list-level-style-number>
      <text:list-level-style-number style:num-format="a" style:num-letter-sync="true" text:style-name="Numbering_20_Symbols" text:level="2" text:display-levels="1" style:num-suffix=".">
        <style:list-level-properties text:min-label-width="0.50in" text:space-before="0.5in"/>
      </text:list-level-style-number>
    </text:list-style>
    <text:list-style style:name="list-style-5">
      <text:list-level-style-number style:num-format="1" text:level="1" text:display-levels="1" style:num-suffix=".">
        <style:list-level-properties text:min-label-width="0.50in" text:space-before="0in"/>
      </text:list-level-style-number>
    </text:list-style>
    <text:list-style style:name="list-style-6">
      <text:list-level-style-number style:num-format="1" text:level="1" text:display-levels="1" style:num-suffix=".">
        <style:list-level-properties text:min-label-width="0.50in" text:space-before="0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