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8909-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8909</text:p>
      <text:p text:style-name="publicatie-titel.end">25 nov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8909-001.png" xlink:show="embed" xlink:type="simple"/></draw:frame> Ontwerpprojectbesluit (art. 3.10 e.v. wro) Oldeberkoperweg 70 Oudehorne
         </text:h>
      <text:list text:style-name="list-style-1">
        <text:list-item>
          <text:p text:style-name="list.single">het veranderen van een sportaccommodatie in een groepsaccommodatie (deels legalisatie), oprichten van een theehuis en een
                        stookruimte en het plaatsen van een tuinscherm op het perceel Oldeberkoperweg 70 te Oudehorne.
                     </text:p>
        </text:list-item>
      </text:list>
      <text:p text:style-name="circulaire-tekst">Burgemeester en wethouders van Heerenveen hebben het voornemen een projectbesluit te nemen voor het perceel Oldeberkoperweg 70
                  te Oudehorne. Het projectbesluit bevat een regeling ten aanzien van het oprichten van bebouwing en maakt het bouwplan, dat
                  voorziet in het veranderen van de sportaccommodatie in een groepsaccommodatie, het oprichten van een theehuis en een stookruimte
                  en het plaatsen van een tuinscherm, mogelijk.
               </text:p>
      <text:p text:style-name="circulaire-tekst">Met ingang van vrijdag 26 november 2010 ligt gedurende 6 weken, voor iedereen het ontwerpprojectbesluit ‘Oldeberkoperweg 70
                  Oudehorne’ ter inzage. Tegelijkertijd ligt eveneens de ontwerpbouwvergunning voor zienswijzen ter inzage.
               </text:p>
      <text:h text:outline-level="3" text:style-name="divisiekop1">Inzage
                  </text:h>
      <text:p text:style-name="circulaire_divisie">Het ontwerpprojectbesluit  kan gedurende de hiervoor genoemde termijn worden ingezien op de website www.ruimtelijkeplannen.nl.
                     Op deze website selecteert u het tabblad ‘Bestemmingsplannen’, waarna u de mogelijkheid heeft om de stukken op te roepen via
                     het invullen van de locatie en de naam van het ontwerpprojectbesluit  of het planid-nummer NL.IMRO.0074.PJBoldberkweg70OH-OW01.
                  </text:p>
      <text:p text:style-name="circulaire_divisie">Tevens kan de papieren versie (verbeelding) van het ontwerpprojectbesluit  worden ingezien tijdens openingsuren bij de afdeling
                     Publiek, Crackstraat 2 te Heerenveen.
                  </text:p>
      <text:p text:style-name="circulaire_divisie">Bij verschillen tussen de digitale en de papieren versie van het ontwerpprojectbesluit  is de digitale versie van het plan
                     doorslaggevend.
                  </text:p>
      <text:h text:outline-level="3" text:style-name="divisiekop1">Zienswijzen
                  </text:h>
      <text:p text:style-name="circulaire_divisie">Gedurende de termijn van terinzagelegging kan iedereen zowel schriftelijk als mondeling zienswijzen indienen op het ontwerpprojectbesluit
                     .
                  </text:p>
      <text:p text:style-name="circulaire_divisie">Schriftelijke zienswijzen op het ontwerpprojectbesluit  moeten worden gericht aan burgemeester en wethouders van Heerenveen,
                     Postbus 15.000, 8440 GA HEERENVEEN. Een zienswijze dient de volgende informatie te bevatten: naam en adres van de indiener,
                     datum en redenen van de zienswijze.
                     
                     
                     
                  </text:p>
      <text:p text:style-name="circulaire_divisie">Om mondelinge zienswijzen in te dienen kan tijdens kantooruren contact worden opgenomen met de heer G. van der Veer, telefoon
                     0513-617469.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projectbesluit (art. 3.10 e.v. wro) Oldeberkoperweg 70 Oudehorne; Heerenveen</dc:title>
  </office:meta>
</office:document-meta>
</file>