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18319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18319</text:p>
      <text:p text:style-name="publicatie-titel.end">22 november 2010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0-18319-001.png" xlink:show="embed" xlink:type="simple"/></draw:frame> Ontwerp-1e partiële herziening van het bestemmingsplan Tjalleberd-De Eide ter inzage
         </text:h>
      <text:p text:style-name="circulaire-tekst">Burgemeester en wethouders van Heerenveen maken bekend dat met ingang van dinsdag 23 november 2010 gedurende een periode van
                  zes weken, voor iedereen het ontwerp voor de 1<text:span text:style-name="superscript">e</text:span> partiële herziening van het bestemmingsplan ‘Tjalleberd-De Eide’ ter inzage ligt. Deze partiële herziening regelt een enkele
                  correcties in het vastgestelde bestemmingsplan ‘Tjalleberd-De Eide’. Deze correcties hebben onder andere betrekking op
               </text:p>
      <text:list text:style-name="list-style-1">
        <text:list-item>
          <text:p text:style-name="list.start">De opname van het begrip mansardedak
                     </text:p>
        </text:list-item>
        <text:list-item>
          <text:p text:style-name="list.cont">De verandering van de maximale bouwhoogte van 9 m naar 10 m
                     </text:p>
        </text:list-item>
        <text:list-item>
          <text:p text:style-name="list.cont">De verandering van de maximale bouwdiepte van 10 m naar 15 m
                     </text:p>
        </text:list-item>
        <text:list-item>
          <text:p text:style-name="list.cont">De aanpassing van de maximale goothelling ten behoeve van het toestaan van mansardedaken in het plangebied
                     </text:p>
        </text:list-item>
        <text:list-item>
          <text:p text:style-name="list.end">De aanpassing van de bouwregels voor het plaatsen van aan- en uitbouwen, bijgebouwen en overkappingen
                     </text:p>
        </text:list-item>
      </text:list>
      <text:h text:outline-level="3" text:style-name="divisiekop1">Inzage
                  </text:h>
      <text:p text:style-name="alineagroep.end">Het ontwerpbestemmingsplan kan gedurende de hiervoor genoemde termijn worden ingezien op de website http://www.ruimtelijkeplannen.nl/.
                        Op deze website selecteert u het tabblad ‘Bestemmingsplannen’, waarna u de mogelijkheid heeft om het bestemmingsplan op te
                        roepen via het invullen van de locatie, de naam van het bestemmingsplan of het planid-nummer (NL.IMRO.0074.PH1TjalleberdEide-OW02)
                        Het bestemmingsplan kan tevens worden ingezien op de volgende plaatsen worden ingezien:
                     </text:p>
      <text:list text:style-name="list-style-2">
        <text:list-item>
          <text:p text:style-name="list.start">bij de receptie van het gemeentehuis, Crackstraat 2 te Heerenveen
                           </text:p>
        </text:list-item>
        <text:list-item>
          <text:p text:style-name="list.end">bij Café De Streek, Aengwirderweg 240 te Tjalleberd
                           </text:p>
        </text:list-item>
      </text:list>
      <text:h text:outline-level="3" text:style-name="divisiekop1">Zienswijzen
                  </text:h>
      <text:p text:style-name="circulaire_divisie">Gedurende de termijn van terinzageligging kan iedereen zowel schriftelijk als mondeling zienswijzen indienen op het ontwerpbestemmingsplan.</text:p>
      <text:p text:style-name="circulaire_divisie">Schriftelijke zienswijzen op het ontwerpbestemmingsplan moeten worden gericht aan de gemeenteraad van Heerenveen, Postbus
                     15.000, 8440 GA HEERENVEEN. Een zienswijze dient de volgende informatie te bevatten: naam en adres van de indiener, datum
                     en redenen van de zienswijze.
                  </text:p>
      <text:p text:style-name="circulaire_divisie">Om mondelinge zienswijzen in te dienen kan tijdens kantooruren contact worden opgenomen met de heer Steven Doelman, telefoon
                     0513-617767
                  </text:p>
      <text:p text:style-name="ondertekening.end">Burgemeester en wethouders van Heerenveen.</text:p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–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-1e partiële herziening van het bestemmingsplan Tjalleberd-De Eide ter inzage; Heerenveen</dc:title>
  </office:meta>
</office:document-meta>
</file>